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dio:dioda_tlacitko"/><text:bookmark-start text:name="__RefHeading___spinani.diody.a.cteni.hodnoty.tlacitka_1"/><text:bookmark-start text:name="spinani.diody.a.cteni.hodnoty.tlacitka"/>Spínání diody a čtení hodnoty tlačítka<text:bookmark-end text:name="__RefHeading___spinani.diody.a.cteni.hodnoty.tlacitka_1"/><text:bookmark-end text:name="spinani.diody.a.cteni.hodnoty.tlacitka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pište použití funkcí pinMode, digitalWrite a digitalRead. Vysvětlete připojení tlačítka metodou PullUp, PullDown a co se bude dít při připojení bez rezistoru. Jaká je maximální proudová zátěž na digitálním výstupu?</text:p></table:table-cell></table:table-row></table:table></draw:text-box></draw:frame></text:p>
      <text:p text:style-name="Text_20_body"><draw:frame draw:style-name="PluginODTAutoStyle_Frame_5_text_frame" draw:name="Frame2" text:anchor-type="paragraph" svg:width="120.472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Jan Bednář</text:span></text:p></table:table-cell></table:table-row></table:table></draw:text-box></draw:frame></text:p>
      <text:h text:style-name="Heading_20_3" text:outline-level="3"><text:bookmark-start text:name="__RefHeading___pinmode_2"/><text:bookmark-start text:name="pinmode"/>pinMode()<text:bookmark-end text:name="__RefHeading___pinmode_2"/><text:bookmark-end text:name="pinmode"/></text:h>
      <text:h text:style-name="Heading_20_3" text:outline-level="3"><text:bookmark-start text:name="__RefHeading___digitalwrite_3"/><text:bookmark-start text:name="digitalwrite"/>digitalWrite()<text:bookmark-end text:name="__RefHeading___digitalwrite_3"/><text:bookmark-end text:name="digitalwrite"/></text:h>
      <text:h text:style-name="Heading_20_3" text:outline-level="3"><text:bookmark-start text:name="__RefHeading___digitalread_4"/><text:bookmark-start text:name="digitalread"/>digitalRead()<text:bookmark-end text:name="__RefHeading___digitalread_4"/><text:bookmark-end text:name="digitalrea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4:59</meta:creation-date>
    <dc:creator>Generated</dc:creator>
    <dc:date>2026-09-05T07::24:59</dc:date>
    <dc:language>en-US</dc:language>
    <meta:editing-cycles>1</meta:editing-cycles>
    <meta:editing-duration>PT0S</meta:editing-duration>
    <dc:title>vpr:laborky:dio:dioda_tlacitko</dc:title>
  </office:meta>
</office:document-meta>
</file>