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3ba5288ed9459ea1de9d7ce24c51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ain:tmp36"/><text:bookmark-start text:name="__RefHeading___mereni.teploty.analogovym.cidlem.tmp36_1"/><text:bookmark-start text:name="mereni.teploty.analogovym.cidlem.tmp36"/>Měření teploty analogovým čidlem TMP36<text:bookmark-end text:name="__RefHeading___mereni.teploty.analogovym.cidlem.tmp36_1"/><text:bookmark-end text:name="mereni.teploty.analogovym.cidlem.tmp36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pište vlastnosti, parametry a zapojení čidla TMP36 k Arduinu. Čím se liší (parametrově/zapojením) od čidla DS18B20? Jakým způsobem připojím 3 tato čidla k jednomu Arduinu? Uveďte ukázkový kód, který zobrazí naměřenou hodnotu čidla na Arduinu, hodnotu napětí a příslušnou teplotu.</text:p></table:table-cell></table:table-row></table:table></draw:text-box></draw:frame></text:p>
      <text:h text:style-name="Heading_20_2" text:outline-level="2"><text:bookmark-start text:name="__RefHeading___mereni.teploty.analogovym.cidlem.tmp36_2"/><text:bookmark-start text:name="mereni.teploty.analogovym.cidlem.tmp361"/>Měření teploty analogovým čidlem TMP36<text:bookmark-end text:name="__RefHeading___mereni.teploty.analogovym.cidlem.tmp36_2"/><text:bookmark-end text:name="mereni.teploty.analogovym.cidlem.tmp361"/></text:h>
      <text:h text:style-name="Heading_20_5" text:outline-level="5"><text:bookmark-start text:name="__RefHeading___vlastnosti_3"/><text:bookmark-start text:name="vlastnosti"/>**Vlastnosti**<text:bookmark-end text:name="__RefHeading___vlastnosti_3"/><text:bookmark-end text:name="vlastnosti"/></text:h>
      <text:p text:style-name="Text_20_body">TMP36 je nízkonapěťové teplotní čidlo, které dokáže měřit teplotu. Jedná se v podstatě o dokonalý termistor, který dokáže měnit svůj odpor v závislosti na teplotě, tím pádem mění i svoje napětí podle teploty. Čidlo je kalibrované, takže má v sobě zapsané určité hodnoty pro danou teplotu. Tyto hodny jsou od 0 - 1023 a čidlo je získává podle teploty. Čím je teplota větší, tím je i daná hodnota větší. Na základě těchto hodnot, dokážeme odvodit napětí, pokud známe maximální hodnotu napětí. Ta je u Arduina Leonardo 3,3V nebo 5V. Podle toho vypočítáme napětí, ze kterého odvodíme teplotu, jelikož víme kolik voltů je 1℃. Zjistíme teplotu. Podle tohoto systému vytvoříme program, který musíme ještě lehce upravit, aby čidlo zjistilo teplotu s co největší přesností.</text:p>
      <text:h text:style-name="Heading_20_5" text:outline-level="5"><text:bookmark-start text:name="__RefHeading___parametry_4"/><text:bookmark-start text:name="parametry"/>**Parametry**<text:bookmark-end text:name="__RefHeading___parametry_4"/><text:bookmark-end text:name="parametry"/></text:h>
      <text:p text:style-name="Text_20_body">Čidlo měří teplotu. Vstupní napětí, které čidlo potřebuje je 2,7V minimum a 5,5V maximum. Čidlo je kalibrované, tzn. má vepsané hodnoty napětí vůči teplotě. Konkrétně 10mV je 1℃. Přesnost čidla je velmi malá a činí +-2℃, což je dost velká odchylka. Dokáže měřit teploty od -45℃ do +125℃. Důležitá je i vlastnost tzv. offset voltage, která se odečítá od naměřeného napětí. Její hodnota je 0,5V a musí se objevit ve výpočtech. </text:p>
      <text:p text:style-name="Text_20_body">Pro funkci programu je nutné přidat jednu knihovnu. Jmenuje se „<text:span text:style-name="Emphasis">Adafruit Unified Sensors</text:span> by Adafruit“. Bez ní program nebude fungovat. </text:p>
      <text:h text:style-name="Heading_20_5" text:outline-level="5"><text:bookmark-start text:name="__RefHeading___zapojeni_5"/><text:bookmark-start text:name="zapojeni"/>**Zapojení**<text:bookmark-end text:name="__RefHeading___zapojeni_5"/><text:bookmark-end text:name="zapojeni"/></text:h>
      <text:p text:style-name="Text_20_body">Zapojení je velmi jednoduché. Čidlo má tři nožičky, což jsou tři vstupy. Při pohledu ze spoda je vlevo vstupní napětí (5/3,3V), uprostřed je vstup pro data a vpravo je zemění. </text:p>
      <text:p text:style-name="Text_20_body"><draw:frame draw:style-name="mediacenter" draw:name="0" text:anchor-type="paragraph" draw:z-index="0" svg:width="10.583333333333cm" svg:height="6.766393442623cm"><draw:image xlink:href="Pictures/1c3ba5288ed9459ea1de9d7ce24c511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7:09</meta:creation-date>
    <dc:creator>Generated</dc:creator>
    <dc:date>2026-09-05T07::07:09</dc:date>
    <dc:language>en-US</dc:language>
    <meta:editing-cycles>1</meta:editing-cycles>
    <meta:editing-duration>PT0S</meta:editing-duration>
    <dc:title>vpr:laborky:ain:tmp36</dc:title>
  </office:meta>
</office:document-meta>
</file>