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ain:odporovy_delic"/><text:bookmark-start text:name="__RefHeading___mereni.napeti.na.odporovem.delici.potenciometru_1"/><text:bookmark-start text:name="mereni.napeti.na.odporovem.delici.potenciometru"/>Měření napětí na odporovém děliči (potenciometru)<text:bookmark-end text:name="__RefHeading___mereni.napeti.na.odporovem.delici.potenciometru_1"/><text:bookmark-end text:name="mereni.napeti.na.odporovem.delici.potenciometru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ysvětlete zapojení potenciometru jako odporového děliče na analogový vstup Arduina. Jak potenciometr funguje? Jaké jiné podobné součástky existují? Jaké hodnoty (nebo parametry) potenciometru jsou pro zapojení k Arduinu vhodné? Kde jinde se používá? Jaké funkce používáme při čtení a zpracovávání hodnot analogového vstupu? Uveďte ukázkový kód, který vypíše hodnotu přečtenou na vstupním pinu a také hodnotu napětí, které tam bylo. Jaká je přesnost měření?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7:41</meta:creation-date>
    <dc:creator>Generated</dc:creator>
    <dc:date>2026-09-05T07::27:41</dc:date>
    <dc:language>en-US</dc:language>
    <meta:editing-cycles>1</meta:editing-cycles>
    <meta:editing-duration>PT0S</meta:editing-duration>
    <dc:title>vpr:laborky:ain:odporovy_delic</dc:title>
  </office:meta>
</office:document-meta>
</file>