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rprg:c:soubory"/><text:bookmark-start text:name="__RefHeading___cteni.a.zapis.souboru_1"/><text:bookmark-start text:name="cteni.a.zapis.souboru"/>Čtení a zápis souborů<text:bookmark-end text:name="__RefHeading___cteni.a.zapis.souboru_1"/><text:bookmark-end text:name="cteni.a.zapis.souboru"/></text:h>
      <text:p text:style-name="Text_20_body">Všechny funkce, které budeme pro tyto operace potřebovat najdeme ve standardní knihovně &lt;stdio.h&gt;. C podporuje tzv. bitový a textový reži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08:14</meta:creation-date>
    <dc:creator>Generated</dc:creator>
    <dc:date>2026-09-05T07::08:14</dc:date>
    <dc:language>en-US</dc:language>
    <meta:editing-cycles>1</meta:editing-cycles>
    <meta:editing-duration>PT0S</meta:editing-duration>
    <dc:title>strprg:c:soubory</dc:title>
  </office:meta>
</office:document-meta>
</file>