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5c007f4ed83730fc8b82f98847dbd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krokovy_motor"/><text:bookmark-start text:name="__RefHeading___krokovy.motor.napojeny.na.arduino_1"/><text:bookmark-start text:name="krokovy.motor.napojeny.na.arduino"/>Krokový motor napojený na Arduino<text:bookmark-end text:name="__RefHeading___krokovy.motor.napojeny.na.arduino_1"/><text:bookmark-end text:name="krokovy.motor.napojeny.na.arduino"/></text:h>
      <text:p text:style-name="Text_20_body">Krokový motor je v zásadě totéž co obyčejný DC motor, jen má přehozený stator s rotorem. Řízení je primitivní. Pro čtyřfázový bipolární motor je tedy potřeba 8 komplemementárních výkonových tranzistorů zapojených do můstku. Ideální je IC L293D, který obsahuje i nulové diody (osobně jim vzhledem k ceně moc nevěřím). Každá komplementární dvojice se zapojí na jeden vývod motoru, vstupy se přepínají jeden po druhém (vždy jsou 3 LOW a 1 HIGH) jako u desítkového čítače. Pozor na zapojení cívek motoru. Většinou bývají zapojeny
<text:span text:style-name="Strong_20_Emphasis">1a , 2a , 1b , 2b</text:span> , takže <text:span text:style-name="Strong_20_Emphasis">a</text:span> a <text:span text:style-name="Strong_20_Emphasis">b</text:span> musí být zapojeny proti sobě. Zároveň s frekvencí přepínání je potřeba řídit i napájecí napětí, jinak se motor při vyšších otáčkách zadrhne.</text:p>
      <text:h text:style-name="Heading_20_2" text:outline-level="2"><text:bookmark-start text:name="__RefHeading___schema.zapojeni_2"/><text:bookmark-start text:name="schema.zapojeni"/>Schéma zapojení<text:bookmark-end text:name="__RefHeading___schema.zapojeni_2"/><text:bookmark-end text:name="schema.zapojeni"/></text:h>
      <text:p text:style-name="Text_20_body"><draw:frame draw:style-name="mediacenter" draw:name=" Schéma zapojení]]) Legend" text:anchor-type="paragraph" draw:z-index="0" svg:width="15.875cm"><draw:text-box><text:p text:style-name="legendcenter"><draw:frame draw:style-name="mediacenter" draw:name=" Schéma zapojení]])" text:anchor-type="paragraph" draw:z-index="0" svg:width="15.875cm" svg:height="11.015787518574cm"><draw:image xlink:href="Pictures/d5c007f4ed83730fc8b82f98847dbd8e.png" xlink:type="simple" xlink:show="embed" xlink:actuate="onLoad"/></draw:frame> Schéma zapojení]])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06:36</meta:creation-date>
    <dc:creator>Generated</dc:creator>
    <dc:date>2026-09-05T06::06:36</dc:date>
    <dc:language>en-US</dc:language>
    <meta:editing-cycles>1</meta:editing-cycles>
    <meta:editing-duration>PT0S</meta:editing-duration>
    <dc:title>playground:krokovy_motor</dc:title>
  </office:meta>
</office:document-meta>
</file>