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2f019d93ab9fd327eefc95fc8766f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arduino_tlacitko"/><text:bookmark-start text:name="__RefHeading___arduino.-.reakce.na.tlacitko_1"/><text:bookmark-start text:name="arduino.-.reakce.na.tlacitko"/>Arduino - Reakce na tlačítko<text:bookmark-end text:name="__RefHeading___arduino.-.reakce.na.tlacitko_1"/><text:bookmark-end text:name="arduino.-.reakce.na.tlacitko"/></text:h>
      <text:h text:style-name="Heading_20_2" text:outline-level="2"><text:bookmark-start text:name="__RefHeading___schema.zapojeni_2"/><text:bookmark-start text:name="schema.zapojeni"/>Schéma zapojení<text:bookmark-end text:name="__RefHeading___schema.zapojeni_2"/><text:bookmark-end text:name="schema.zapojeni"/></text:h>
      <text:p text:style-name="Text_20_body"><draw:frame draw:style-name="mediacenter" draw:name=" Schéma zapojení]]) Legend" text:anchor-type="paragraph" draw:z-index="0" svg:width="15.875cm"><draw:text-box><text:p text:style-name="legendcenter"><draw:frame draw:style-name="mediacenter" draw:name=" Schéma zapojení]])" text:anchor-type="paragraph" draw:z-index="0" svg:width="15.875cm" svg:height="6.1627229080933cm"><draw:image xlink:href="Pictures/452f019d93ab9fd327eefc95fc8766fa.png" xlink:type="simple" xlink:show="embed" xlink:actuate="onLoad"/></draw:frame> Schéma zapojení]])</text:p></draw:text-box></draw:frame>
(Zdroj: <text:a xlink:type="simple" xlink:href="http://arduino.cc/en/Tutorial/Button" text:style-name="Internet_20_link" text:visited-style-name="Visited_20_Internet_20_Link">http://arduino.cc/en/Tutorial/Button</text:a>)</text:p>
      <text:p text:style-name="Text_20_body">Zde můžeme vidět zapojení pro tento příklad. Tlačítko je vlevo zapojeno na 5V a vpravo je připojeno k pinu číslo 2 a k zemi(GND). V tlačítku, pokud není zrovna stisknuté je propojená vždy jsou vždy propojeny jen levý horní (Pin 2) a levý dolní pin(zem = GND) a pravý horní(nic) a pravý dolní pin(5V). Tím pádem je při nestisknutém stavu tlačítka pin 2 připojen pouze k zemi(GND). Pokud se stiskne dojde k propojení levé a pravé části, tím pádem půjde na pin 2 5V.</text:p>
      <text:h text:style-name="Heading_20_3" text:outline-level="3"><text:bookmark-start text:name="__RefHeading___zdrojovy.kod_3"/><text:bookmark-start text:name="zdrojovy.kod"/>Zdrojový kód<text:bookmark-end text:name="__RefHeading___zdrojovy.kod_3"/><text:bookmark-end text:name="zdrojovy.kod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2">#define LED 13 // LED, která se nachází přímo na desce Arduina</text:span><text:line-break/><text:span text:style-name="highlight_co2">#define BUTTON 2 // Tlačítko připojeno k pinu 2</text:span><text:line-break/> <text:line-break/><text:span text:style-name="highlight_kw4">int</text:span> buttonState <text:span text:style-name="highlight_sy0">=</text:span> <text:span text:style-name="highlight_nu0">0</text:span><text:span text:style-name="highlight_sy0">;</text:span> <text:span text:style-name="highlight_co1">// Proměnná pro uložení stavu tlačítka</text:span><text:line-break/> <text:line-break/><text:span text:style-name="highlight_kw4">void</text:span> setup<text:span text:style-name="highlight_br0">(</text:span><text:span text:style-name="highlight_br0">)</text:span><text:line-break/><text:span text:style-name="highlight_br0">{</text:span> <text:line-break/><text:tab/><text:span text:style-name="highlight_co1">//Tato funkce se zavolá jen jednou při startu. </text:span><text:line-break/> <text:line-break/> <text:line-break/><text:tab/><text:span text:style-name="highlight_co1">// Nastavení jednotlivých pinů na vstup nebo výstup</text:span><text:line-break/><text:tab/>pinMode<text:span text:style-name="highlight_br0">(</text:span>LED<text:span text:style-name="highlight_sy0">,</text:span> OUTPUT<text:span text:style-name="highlight_br0">)</text:span><text:span text:style-name="highlight_sy0">;</text:span> <text:span text:style-name="highlight_co1">// Nastavení pinu na kterém je LEDka na výstupní</text:span><text:line-break/><text:tab/>pinMode<text:span text:style-name="highlight_br0">(</text:span>BUTTON<text:span text:style-name="highlight_sy0">,</text:span> INPUT<text:span text:style-name="highlight_br0">)</text:span><text:span text:style-name="highlight_sy0">;</text:span> <text:span text:style-name="highlight_co1">// Nastavení pinu na kterém je tlačítko na vstupní</text:span><text:line-break/> <text:line-break/><text:span text:style-name="highlight_br0">}</text:span><text:line-break/> <text:line-break/><text:span text:style-name="highlight_kw4">void</text:span> loop<text:span text:style-name="highlight_br0">(</text:span><text:span text:style-name="highlight_br0">)</text:span><text:line-break/><text:span text:style-name="highlight_br0">{</text:span><text:line-break/> <text:line-break/><text:tab/>buttonState <text:span text:style-name="highlight_sy0">=</text:span> digitalRead<text:span text:style-name="highlight_br0">(</text:span>BUTTON<text:span text:style-name="highlight_br0">)</text:span><text:span text:style-name="highlight_sy0">;</text:span> <text:span text:style-name="highlight_co1">// Načtení stavu tlačítka</text:span><text:line-break/><text:tab/><text:span text:style-name="highlight_co1">// Pokud je stisknuto je jeho stav roven HIGH jinak bude LOW</text:span><text:line-break/><text:tab/><text:span text:style-name="highlight_kw1">if</text:span> <text:span text:style-name="highlight_br0">(</text:span>buttonState <text:span text:style-name="highlight_sy0">==</text:span> HIGH<text:span text:style-name="highlight_br0">)</text:span> <text:line-break/><text:tab/><text:span text:style-name="highlight_br0">{</text:span><text:line-break/><text:tab/><text:tab/>digitalWrite<text:span text:style-name="highlight_br0">(</text:span>LED<text:span text:style-name="highlight_sy0">,</text:span> HIGH<text:span text:style-name="highlight_br0">)</text:span><text:span text:style-name="highlight_sy0">;</text:span> <text:span text:style-name="highlight_co1">// Na pin s LEDkou je přivedeno 5V</text:span><text:line-break/><text:tab/><text:span text:style-name="highlight_br0">}</text:span><text:line-break/><text:tab/><text:span text:style-name="highlight_kw1">else</text:span> <text:line-break/><text:tab/><text:span text:style-name="highlight_br0">{</text:span><text:line-break/><text:tab/><text:tab/>digitalWrite<text:span text:style-name="highlight_br0">(</text:span>LED<text:span text:style-name="highlight_sy0">,</text:span> LOW<text:span text:style-name="highlight_br0">)</text:span><text:span text:style-name="highlight_sy0">;</text:span> <text:span text:style-name="highlight_co1">// Na pin s LEDkou je přivedena zem (GND)</text:span><text:line-break/><text:tab/><text:span text:style-name="highlight_br0">}</text:span><text:line-break/> <text:line-break/><text:span text:style-name="highlight_br0">}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07:04</meta:creation-date>
    <dc:creator>Generated</dc:creator>
    <dc:date>2026-09-05T06::07:04</dc:date>
    <dc:language>en-US</dc:language>
    <meta:editing-cycles>1</meta:editing-cycles>
    <meta:editing-duration>PT0S</meta:editing-duration>
    <dc:title>playground:arduino_tlacitko</dc:title>
  </office:meta>
</office:document-meta>
</file>