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877404cf8c7972a16b5d5e320fe08ce.jpg"/>
  <manifest:file-entry manifest:media-type="image/jpeg" manifest:full-path="Pictures/59f7a251c497b37b75f3bd37c2a81ada.jpg"/>
  <manifest:file-entry manifest:media-type="image/svg+xml" manifest:full-path="Pictures/0e272a3898f49a25758550a8dc06ba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vpn"/><text:bookmark-start text:name="__RefHeading___pripojeni.do.skolni.site.vpn_1"/><text:bookmark-start text:name="pripojeni.do.skolni.site.vpn"/>Připojení do školní sítě VPN<text:bookmark-end text:name="__RefHeading___pripojeni.do.skolni.site.vpn_1"/><text:bookmark-end text:name="pripojeni.do.skolni.site.vpn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ejprve se domluvte s někým ze správců sítě (Havlásek, Rýdlo, Podlena), aby vám povolili připojení pomocí VPN (zařadí vás do skupiny s povolením).</text:p></table:table-cell></table:table-row></table:table></draw:text-box></draw:frame></text:p>
      <text:h text:style-name="Heading_20_2" text:outline-level="2"><text:bookmark-start text:name="__RefHeading___instalace.windows.linux.a.macos_2"/><text:bookmark-start text:name="instalace.windows.linux.a.macos"/>Instalace (Windows, Linux a MacOS)<text:bookmark-end text:name="__RefHeading___instalace.windows.linux.a.macos_2"/><text:bookmark-end text:name="instalace.windows.linux.a.macos"/></text:h>
      <text:p text:style-name="Text_20_body">Na GML používáme SoftEther VPN Server (<text:a xlink:type="simple" xlink:href="https://www.softether.org/" text:style-name="Internet_20_link" text:visited-style-name="Visited_20_Internet_20_Link">odkaz na projekt</text:a>), který Vás odkudkoliv protuneluje dovnitř sítě GML. Můžete tak využívat lokální tiskárny a lokální diskové pole (K: a L:).</text:p>
      <text:list text:style-name="Numbering_20_1" text:continue-numbering="false">
        <text:list-item>
          <text:p text:style-name="Numbering_20_1_Content_First"> Nainstalujete <text:a xlink:type="simple" xlink:href="https://www.softether-download.com/en.aspx?product=softether" text:style-name="Internet_20_link" text:visited-style-name="Visited_20_Internet_20_Link">SoftEther VPN Clienta</text:a> (pro Windows, Linux a MacOS). </text:p>
        </text:list-item>
        <text:list-item>
          <text:p text:style-name="Numbering_20_1_Content"> Spustíte SoftEther VPN Client Manager, dvojkliknete na „Add VPN Connection“ (alternativně lze Ctrl+N).</text:p>
        </text:list-item>
        <text:list-item>
          <text:p text:style-name="Numbering_20_1_Content"> Napoprvé Vám vynutí instalaci nové virtuální síťové karty. Poté se otevře nastavení nové VPNky.</text:p>
        </text:list-item>
        <text:list-item>
          <text:p text:style-name="Numbering_20_1_Content"> Pole „Setting Name“ ponechte dle libosti, jako „Host name“ patří <text:span text:style-name="Strong_20_Emphasis">vpn.gml.cz</text:span>, port number <text:span text:style-name="Strong_20_Emphasis">443</text:span>, v políčku „Virtual Hub Name“ by vám měl nechat vybrat mezi <text:span text:style-name="Strong_20_Emphasis">GML</text:span> (ten zvolíme) a <text:span text:style-name="Strong_20_Emphasis">GML-pro-adminy</text:span> (ten ne).</text:p>
        </text:list-item>
        <text:list-item>
          <text:p text:style-name="Numbering_20_1_Content"> Vpravo nezapomeneme „Auth Type“ přepnout na <text:span text:style-name="Strong_20_Emphasis">Radius od NT Domain Authentication</text:span> a vyplnit „Username“ (Váš login) a „Password“ (Vaše počítačové heslo na GML). Potvrdíme OK, dvojkliknutím připojíme.</text:p>
        </text:list-item>
        <text:list-item>
          <text:p text:style-name="Numbering_20_1_Content_Last"> Celá akce končí hláškou „Your assign IP address is 172.20.50.něco“. Vítejte uvnitř GML.</text:p>
        </text:list-item>
      </text:list>
      <text:p text:style-name="Text_20_body"><draw:frame draw:style-name="media" draw:name="0" text:anchor-type="as-char" draw:z-index="0" svg:width="30.00375cm" style:rel-width="100%" svg:height="24.553333333333cm" style:rel-height="scale"><draw:image xlink:href="Pictures/1877404cf8c7972a16b5d5e320fe08ce.jpg" xlink:type="simple" xlink:show="embed" xlink:actuate="onLoad"/></draw:frame></text:p>
      <text:h text:style-name="Heading_20_2" text:outline-level="2"><text:bookmark-start text:name="__RefHeading___instalace.android_3"/><text:bookmark-start text:name="instalace.android"/>Instalace (Android)<text:bookmark-end text:name="__RefHeading___instalace.android_3"/><text:bookmark-end text:name="instalace.android"/></text:h>
      <text:p text:style-name="Text_20_body">Pro Android lze alternativně použít <text:a xlink:type="simple" xlink:href="https://play.google.com/store/apps/details?id=de.blinkt.openvpn" text:style-name="Internet_20_link" text:visited-style-name="Visited_20_Internet_20_Link">OpenVPN aplikaci</text:a>, do níž pouze naimportujete konfiguační soubor <text:a xlink:type="simple" xlink:href="https://wiki.gml.cz/navody:softethervpn-gml-konfigurace-pro-openvpn.zip" text:style-name="Internet_20_link" text:visited-style-name="Visited_20_Internet_20_Link">softethervpn-gml-konfigurace-pro-openvpn.zip</text:a>.</text:p>
      <text:h text:style-name="Heading_20_2" text:outline-level="2"><text:bookmark-start text:name="__RefHeading___prechod.na.novou.vpn.pri.zachovani.klienta.openvpn.11.2022_4"/><text:bookmark-start text:name="prechod.na.novou.vpn.pri.zachovani.klienta.openvpn.11.2022"/>Přechod na novou VPN při zachování klienta OpenVPN (11/2022)<text:bookmark-end text:name="__RefHeading___prechod.na.novou.vpn.pri.zachovani.klienta.openvpn.11.2022_4"/><text:bookmark-end text:name="prechod.na.novou.vpn.pri.zachovani.klienta.openvpn.11.2022"/></text:h>
      <text:p text:style-name="Text_20_body">Pro stávající PC uživatele je tento postup méně vhodný, doporučujeme odinstalovat OpenVPN a nainstalovat SoftEther VPN Clienta (viz předchozí odstavec). Původního klienta ponechte pouze, nemáte-li admin práva pro přeinstalování, případně máte-li klienta OpenVPN usazeného v Androidím mobilu. </text:p>
      <text:p text:style-name="Text_20_body">Nová VPNka (funkční od 10/2022) je s původní kompatibilní, stačí změnit konfiguační soubor .ovpn za <text:a xlink:type="simple" xlink:href="https://wiki.gml.cz/navody:openvpn_konfigurace_pro_gml_09_2026.zip" text:style-name="Internet_20_link" text:visited-style-name="Visited_20_Internet_20_Link">openvpn_konfigurace_pro_gml_09_2026.zip</text:a>, balíček je zaheslován, heslo vám sdělí někdo z informatiků. Součástí souboru .ovpn je i klíč a certifikát, netřeba je ukládat zvlášť.</text:p>
      <text:p text:style-name="Text_20_body">Po usazení stačí ve Windows kliknout pravým tlačítkem na ikonu <draw:frame draw:style-name="media" draw:name="1" text:anchor-type="as-char" draw:z-index="1" svg:width="0.47625cm" svg:height="0.44979166666667cm"><draw:image xlink:href="Pictures/59f7a251c497b37b75f3bd37c2a81ada.jpg" xlink:type="simple" xlink:show="embed" xlink:actuate="onLoad"/></draw:frame> v systray (vedle hodin), zvolit konfiguraci „SoftEtherVPN-GML-konfigurace-pro-OpenVPN“, po chvíli vyplnit uživatelské jméno a heslo, které používáte pro GML síť. </text:p>
      <text:p text:style-name="Text_20_body">Po odzkoušení konfigurace „SoftEtherVPN-GML-konfigurace-pro-OpenVPN“, původní konfiguraci „gml“ kdyžtak z OpenVPN odeberte.</text:p>
      <text:h text:style-name="Heading_20_2" text:outline-level="2"><text:bookmark-start text:name="__RefHeading___puvodni.verze.openvpn.listopad.2022.a.starsi_5"/><text:bookmark-start text:name="puvodni.verze.openvpn.listopad.2022.a.starsi"/>Původní verze OpenVPN (listopad 2022 a starší)<text:bookmark-end text:name="__RefHeading___puvodni.verze.openvpn.listopad.2022.a.starsi_5"/><text:bookmark-end text:name="puvodni.verze.openvpn.listopad.2022.a.starsi"/></text:h>
      <text:list text:style-name="Numbering_20_1" text:continue-numbering="false">
        <text:list-item>
          <text:p text:style-name="Numbering_20_1_Content_First"> Stáhněte a pod administrátorským účtem na svém počítači nainstalujte program <text:a xlink:type="simple" xlink:href="https://openvpn.net/community-downloads/" text:style-name="Internet_20_link" text:visited-style-name="Visited_20_Internet_20_Link"> OpenVPN</text:a> </text:p>
          <text:list text:style-name="List_20_1">
            <text:list-item>
              <text:p text:style-name="List_20_1_Content"> uživatelé <text:span text:style-name="Strong_20_Emphasis">Windows</text:span> tahají instalační balíček „Windows 64-bit MSI installer“</text:p>
            </text:list-item>
            <text:list-item>
              <text:p text:style-name="List_20_1_Content"> uživatelé <text:span text:style-name="Strong_20_Emphasis">Linuxu</text:span> mohou použít přímo vestavěný modul správce sítě pro připojení k OpenVPN nebo instalují z repozitářů balík openvpn, např. na Ubuntu <text:span text:style-name="Source_20_Text">sudo apt install openvpn</text:span></text:p>
            </text:list-item>
            <text:list-item>
              <text:p text:style-name="List_20_1_Content"> uživatelé <text:span text:style-name="Strong_20_Emphasis">Androidu</text:span> či <text:span text:style-name="Strong_20_Emphasis">iOS</text:span> si nainstalují aplikaci <text:span text:style-name="Source_20_Text">OpenVPN Connect</text:span> z Google Play nebo AppStore</text:p>
            </text:list-item>
            <text:list-item>
              <text:p text:style-name="List_20_1_Content"> uživatelé <text:span text:style-name="Strong_20_Emphasis">MacOS</text:span> se přijdou do informatiky se svým zařízením buď pochlubit, že jim to funguje (a ukázat, jak to udělali <draw:frame draw:style-name="media" draw:name="2" text:anchor-type="as-char" draw:z-index="2" svg:width="" svg:rel-width="100%" svg:height="0cm"><draw:image xlink:href="Pictures/0e272a3898f49a25758550a8dc06ba10.svg" xlink:type="simple" xlink:show="embed" xlink:actuate="onLoad"/></draw:frame>), nebo společně zkusíme, jak se to na MacOS dělá. Teoreticky by měla fungovat aplikace OpenVPN Client nebo Tunnelblick, ale nemáme to odzkoušeno.</text:p>
            </text:list-item>
          </text:list>
        </text:list-item>
        <text:list-item>
          <text:p text:style-name="Numbering_20_1_Content"> Stáhněte si konfigurační balíček <text:a xlink:type="simple" xlink:href="https://wiki.gml.cz/navody:konfigurace-openvpn.rar" text:style-name="Internet_20_link" text:visited-style-name="Visited_20_Internet_20_Link">konfigurace-openvpn.rar</text:a> nebo <text:a xlink:type="simple" xlink:href="https://wiki.gml.cz/navody:konfigurace-openvpn.zip" text:style-name="Internet_20_link" text:visited-style-name="Visited_20_Internet_20_Link">konfigurace-openvpn.zip</text:a> (oba mají stejný obsah, jen jeden je RAR a druhý ZIP), balíček je zaheslován, heslo vám sdělí někdo z informatiků</text:p>
        </text:list-item>
        <text:list-item>
          <text:p text:style-name="Numbering_20_1_Content"> Do konfiguračního adresáře (ve Windows obvykle C:\Program Files\OpenVPN\config) je nutné nahrát z balíčku soubor s konfigurací (<text:span text:style-name="Strong_20_Emphasis">gml.opvn</text:span>) a klíče (ca.crt, ta.key). Pokud používáte program <text:a xlink:type="simple" xlink:href="https://openvpn.net/vpn-client/" text:style-name="Internet_20_link" text:visited-style-name="Visited_20_Internet_20_Link">OpenVPN Connect</text:a> nebo máte problém s certifikáty, zkuste použít soubor s konfigurací <text:span text:style-name="Strong_20_Emphasis">gml-certs.ovpn</text:span>, který obsahuje certifikáty přímo v sobě, takže je není potřeba ukládat.</text:p>
        </text:list-item>
        <text:list-item>
          <text:p text:style-name="Numbering_20_1_Content_Last"> Poté už stačí ve Windows dvojkliknout na ikonu <draw:frame draw:style-name="media" draw:name="3" text:anchor-type="as-char" draw:z-index="3" svg:width="0.47625cm" svg:height="0.44979166666667cm"><draw:image xlink:href="Pictures/59f7a251c497b37b75f3bd37c2a81ada.jpg" xlink:type="simple" xlink:show="embed" xlink:actuate="onLoad"/></draw:frame> v systray (vedle hodin), po chvíli vyplnit uživatelské jméno a heslo, které používáte pro GML síť. V jiných systémech je potřeba také zvolit „připojit“ a zadat jméno a heslo.</text:p>
        </text:list-item>
      </text:list>
      <text:p text:style-name="Text_20_body">Videonávod pro Linux s použitím konzole: <text:a xlink:type="simple" xlink:href="https://wiki.gml.cz/navody:linux_openvpn.avi" text:style-name="Internet_20_link" text:visited-style-name="Visited_20_Internet_20_Link">linux_openvpn.avi</text:a> Shrnutí návodu: V podstatě musíte jen <text:span text:style-name="Source_20_Text">sudo apt-get install openvpn</text:span> (pokud už není součástí instalace) a poté <text:span text:style-name="Source_20_Text">sudo openvpn --config /cesta/gml.ovpn</text:span>, následně vyplníte login a heslo do školní počítačové sítě.</text:p>
      <text:p text:style-name="Text_20_body">Videonávod pro Ubuntu s použitím správce sítě (v grafice): <text:a xlink:type="simple" xlink:href="youtube&amp;#62;jHkPOe4-oZc" text:style-name="Internet_20_link" text:visited-style-name="Visited_20_Internet_20_Link">youtube&gt;jHkPOe4-oZ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08::21:56</meta:creation-date>
    <dc:creator>Generated</dc:creator>
    <dc:date>2026-09-08T08::21:56</dc:date>
    <dc:language>en-US</dc:language>
    <meta:editing-cycles>1</meta:editing-cycles>
    <meta:editing-duration>PT0S</meta:editing-duration>
    <dc:title>navody:vpn</dc:title>
  </office:meta>
</office:document-meta>
</file>