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uvod"/><text:bookmark-start text:name="__RefHeading___navody.k.technice.na.gml_1"/><text:bookmark-start text:name="navody.k.technice.na.gml"/>Návody k technice na GML<text:bookmark-end text:name="__RefHeading___navody.k.technice.na.gml_1"/><text:bookmark-end text:name="navody.k.technice.na.gml"/></text:h>
      <text:p text:style-name="Text_20_body">V této sekci jsou přístupné návody pro používání techniky a školní sítě Gymnázia Matyáše Lercha. Momentálně jsou dostupné následující návody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1::37:28</meta:creation-date>
    <dc:creator>Generated</dc:creator>
    <dc:date>2026-09-07T01::37:28</dc:date>
    <dc:language>en-US</dc:language>
    <meta:editing-cycles>1</meta:editing-cycles>
    <meta:editing-duration>PT0S</meta:editing-duration>
    <dc:title>navody:uvod</dc:title>
  </office:meta>
</office:document-meta>
</file>