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987d8cea024d92d4b6d40a98d4ad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rozvrh"/><text:bookmark-start text:name="__RefHeading___rozvrh.a.suplovani_1"/><text:bookmark-start text:name="rozvrh.a.suplovani"/>Rozvrh a suplování<text:bookmark-end text:name="__RefHeading___rozvrh.a.suplovani_1"/><text:bookmark-end text:name="rozvrh.a.suplovani"/></text:h>
      <text:h text:style-name="Heading_20_2" text:outline-level="2"><text:bookmark-start text:name="__RefHeading___odkazy.na.rozvrhy.online_2"/><text:bookmark-start text:name="odkazy.na.rozvrhy.online"/>Odkazy na Rozvrhy online<text:bookmark-end text:name="__RefHeading___odkazy.na.rozvrhy.online_2"/><text:bookmark-end text:name="odkazy.na.rozvrhy.online"/></text:h>
      <text:p text:style-name="Text_20_body">Odkaz na aktuální rozvrhy najdete na <text:a xlink:type="simple" xlink:href="http://intranet.gml.cz" text:style-name="Internet_20_link" text:visited-style-name="Visited_20_Internet_20_Link">intranetu</text:a> v části uprostřed. <text:a xlink:type="simple" xlink:href="https://www.gml.cz/rozvrh2016" text:style-name="Internet_20_link" text:visited-style-name="Visited_20_Internet_20_Link">Flashová verze</text:a> „lépe vypadá“, ale nemusí fungovat ve všech prohlížečích (zvlášť v mobilech). <text:a xlink:type="simple" xlink:href="https://gmlbrno.edupage.org/mobile/" text:style-name="Internet_20_link" text:visited-style-name="Visited_20_Internet_20_Link">Textová verze</text:a> funguje všude. Budete-li chtít některý z rozvrhů tisknout, na intranetu najdete i soubory .pdf (aktualizují se ručně, snažíme se je mít co nejaktuálnější).</text:p>
      <text:p text:style-name="Text_20_body">V papírové verzi lze rozvrh („plachtu“) tříd i kantorů nalézt v suplovací skříňce – vestibul GML, první skříňka v pravé chodbě.</text:p>
      <text:h text:style-name="Heading_20_2" text:outline-level="2"><text:bookmark-start text:name="__RefHeading___odkazy.na.suplovani.online_3"/><text:bookmark-start text:name="odkazy.na.suplovani.online"/>Odkazy na Suplování online<text:bookmark-end text:name="__RefHeading___odkazy.na.suplovani.online_3"/><text:bookmark-end text:name="odkazy.na.suplovani.online"/></text:h>
      <text:p text:style-name="Text_20_body">Odkaz na aktuální i minulá suplování najdete na <text:a xlink:type="simple" xlink:href="https://gmlbrno.edupage.org/substitution/" text:style-name="Internet_20_link" text:visited-style-name="Visited_20_Internet_20_Link">suplovací stránce</text:a>.</text:p>
      <text:p text:style-name="Text_20_body">I suplování na několik následujících dní lze nalézt vytištěné ve výše popsané skříňce.</text:p>
      <text:h text:style-name="Heading_20_2" text:outline-level="2"><text:bookmark-start text:name="__RefHeading___mobilni.aplikace.pro.android_4"/><text:bookmark-start text:name="mobilni.aplikace.pro.android"/>Mobilní aplikace pro Android<text:bookmark-end text:name="__RefHeading___mobilni.aplikace.pro.android_4"/><text:bookmark-end text:name="mobilni.aplikace.pro.android"/></text:h>
      <text:p text:style-name="Text_20_body">Pro sledování aktuálního rozvrhu/suplování na mobilu lze použít mobilní aplikaci EduPage. Na Androidu spustíme GooglePlay, do vyhledávání zadáme EduPage (<text:a xlink:type="simple" xlink:href="https://play.google.com/store/apps/details?id=air.org.edupage" text:style-name="Internet_20_link" text:visited-style-name="Visited_20_Internet_20_Link">přesný odkaz na aplikaci</text:a>). Vidíme:
<draw:frame draw:style-name="mediacenter" draw:name="0" text:anchor-type="paragraph" draw:z-index="0" svg:width="5.2916666666667cm" style:rel-width="100%" svg:height="9.4074074074074cm" style:rel-height="scale"><draw:image xlink:href="Pictures/a1987d8cea024d92d4b6d40a98d4ade6.png" xlink:type="simple" xlink:show="embed" xlink:actuate="onLoad"/></draw:frame></text:p>
      <text:p text:style-name="Text_20_body">Čtečky elektronických knih Kindle Paperwhite 3 ======</text:p>
      <text:p text:style-name="Text_20_body">Čtečky Amazon Kindle Paperwhite 3 pořízené z projektu Lectores jsou na GML v počtu 6 kusů. Jsou k volnému půjčení k dispozici v knihovně GML.</text:p>
      <text:p text:style-name="Text_20_body">Označeny jsou 01 až 06, jednak na svém papírovém obalu, druhak i lihovkou na zadní straně přístroje.</text:p>
      <text:p text:style-name="Text_20_body">Zaregistrovány jsou pod jedním účtem knihovna@gml.cz (s heslem, které bude mít ve správě paní
knihovnice). Evidovány jsou centrálně (přes <text:a xlink:type="simple" xlink:href="https://www.amazon.com/mn/dcw/myx.html#/home/devices/1" text:style-name="Internet_20_link" text:visited-style-name="Visited_20_Internet_20_Link">Amazon.com</text:a>).</text:p>
      <text:p text:style-name="Text_20_body">Každá čtečka má samostatnou mailovou adresu gml_kindle_01@kindle.com až gml_kindle_06@kindle.com.
Pošlete-li na tuto adresu mail s přiloženou knihou, automaticky se (při prvním kontaktu daného Kindlu se sítí) dostane tato kniha i do přístroje.
Druhou možností, jak knihy do přístroje dostat, je připojení přes běžný USB kabel – čtečka má mikroUSB konektor
a chová se jako běžný externí disk (přiřadí se mu volné písmeno, např. E:), do jehož složky documents (tedy např. do E:\documents) lze knihy zkopírovat.</text:p>
      <text:p text:style-name="Text_20_body">Budete-li do nich kopírovat nějaké vlastní knihy, vytvořte si pro ně podadresář, např. E:\documents\havlasek, který
před návratem do knihovny smažte.</text:p>
      <text:p text:style-name="Text_20_body">Do Kindle Paperwhite můžete nahrávat soubory v těchto formátech: .AZW, .MOBI, .PRC, .TXT a .PDF.
V GMLáckých čtečkách naleznete předpřipravených:</text:p>
      <text:list text:style-name="List_20_1" text:continue-numbering="false">
        <text:list-item>
          <text:p text:style-name="List_20_1_Content_First"> cca 7500 knih, z toho cca 3000 knih v češtině/slovenštině (rozdělených podle země původu, zvlášť pak složku s Českou školní četbou),</text:p>
        </text:list-item>
        <text:list-item>
          <text:p text:style-name="List_20_1_Content"> mapy 271 světových měst (zaměřeno ovšem na ČR)</text:p>
        </text:list-item>
        <text:list-item>
          <text:p text:style-name="List_20_1_Content_Last"> dva CZ-EN slovníky připravené na použití při četbě.</text:p>
        </text:list-item>
      </text:list>
      <text:p text:style-name="Text_20_body">Všechny zmiňované knihy, mapy i slovníky jsou volně šiřitelné a najdete je též na školním disku L: v adresáři
„L:\encyklopedie\Cestina - Knihy z Kindle (volne siritelne)", kde je též v podsložce „Programy“ free software
Calibre, které umí všechny elektronické knihy číst a konvertovat mezi jednotlivými formá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38:12</meta:creation-date>
    <dc:creator>Generated</dc:creator>
    <dc:date>2026-09-06T11::38:12</dc:date>
    <dc:language>en-US</dc:language>
    <meta:editing-cycles>1</meta:editing-cycles>
    <meta:editing-duration>PT0S</meta:editing-duration>
    <dc:title>navody:rozvrh</dc:title>
  </office:meta>
</office:document-meta>
</file>