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e4d051c7a488a131a2cd2a0e24e761.jpg"/>
  <manifest:file-entry manifest:media-type="image/jpeg" manifest:full-path="Pictures/a9d74f3bbb6318edb73f5d07c2a8a54c.jpg"/>
  <manifest:file-entry manifest:media-type="image/jpeg" manifest:full-path="Pictures/717d94f91d0317bda81191b6d75c76d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preposilani-gmailu"/><text:bookmark-start text:name="__RefHeading___preposilani.posty.z.gmailu.na.soukromy.ucet_1"/><text:bookmark-start text:name="preposilani.posty.z.gmailu.na.soukromy.ucet"/>Přeposílání pošty z GMailu na soukromý účet<text:bookmark-end text:name="__RefHeading___preposilani.posty.z.gmailu.na.soukromy.ucet_1"/><text:bookmark-end text:name="preposilani.posty.z.gmailu.na.soukromy.ucet"/></text:h>
      <text:p text:style-name="Text_20_body">Návod pro studenty popisuje situaci, kdy jste z GML obdrželi e-mailový účet typu <text:span text:style-name="Strong_20_Emphasis">xjaros@gml.cz</text:span> (vesený v GMailu) a chcete si jej nechat přeposílat na soukromý účet typu <text:span text:style-name="Strong_20_Emphasis">frantajaros@post.cz</text:span>.</text:p>
      <text:h text:style-name="Heading_20_2" text:outline-level="2"><text:bookmark-start text:name="__RefHeading___prihlaste.se.na.httpsposta.gml.cz_2"/><text:bookmark-start text:name="prihlaste.se.na.httpsposta.gml.cz"/>Přihlašte se na https://posta.gml.cz<text:bookmark-end text:name="__RefHeading___prihlaste.se.na.httpsposta.gml.cz_2"/><text:bookmark-end text:name="prihlaste.se.na.httpsposta.gml.cz"/></text:h>
      <text:p text:style-name="Text_20_body">Nejprve je potřeba se na školního GMailu přihlásit na adrese <text:a xlink:type="simple" xlink:href="https://posta.gml.cz" text:style-name="Internet_20_link" text:visited-style-name="Visited_20_Internet_20_Link">https://posta.gml.cz</text:a>, login a heslo jste dostali od informatiků:</text:p>
      <text:p text:style-name="Text_20_body"><draw:frame draw:style-name="media" draw:name="0" text:anchor-type="as-char" draw:z-index="0" svg:width="10.583333333333cm" svg:height="13.105419450631cm"><draw:image xlink:href="Pictures/10e4d051c7a488a131a2cd2a0e24e761.jpg" xlink:type="simple" xlink:show="embed" xlink:actuate="onLoad"/></draw:frame></text:p>
      <text:p text:style-name="Text_20_body">Přihlašujete-li se poprvé, na stránce „Vítejte ve svém novém účtu“ pročtete podmínky, kliknete na tlačítko <text:span text:style-name="Strong_20_Emphasis">Přijmout</text:span> a vymyslíte rozumně složité nové heslo typu <text:span text:style-name="Strong_20_Emphasis">Vjvtc.12p2hh</text:span>. Uvítá vás schránka s pár maily (uvítání, tipy, bezpečnostní upozornění). Vpravo nahoře kliknete na ozubené kolečko (ikona Nastavení) <draw:frame draw:style-name="media" draw:name="1" text:anchor-type="as-char" draw:z-index="1" svg:width="3.96875cm" style:rel-width="100%" svg:height="1.0190033783784cm" style:rel-height="scale"><draw:image xlink:href="Pictures/a9d74f3bbb6318edb73f5d07c2a8a54c.jpg" xlink:type="simple" xlink:show="embed" xlink:actuate="onLoad"/></draw:frame>, pod ním na tlačítko <text:span text:style-name="Strong_20_Emphasis">Zobrazit všechna nastavení</text:span>. V záložce <text:span text:style-name="Strong_20_Emphasis">Přeposílání a protokol POP/IMAP</text:span> kliknete na tlačítko <text:span text:style-name="Strong_20_Emphasis">Přidat adresu pro přeposílání</text:span>, v dialogu vyplníte soukromou adresu:</text:p>
      <text:p text:style-name="Text_20_body"><draw:frame draw:style-name="media" draw:name="2" text:anchor-type="as-char" draw:z-index="2" svg:width="10.583333333333cm" svg:height="4.2076099537037cm"><draw:image xlink:href="Pictures/717d94f91d0317bda81191b6d75c76d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38:08</meta:creation-date>
    <dc:creator>Generated</dc:creator>
    <dc:date>2026-09-06T11::38:08</dc:date>
    <dc:language>en-US</dc:language>
    <meta:editing-cycles>1</meta:editing-cycles>
    <meta:editing-duration>PT0S</meta:editing-duration>
    <dc:title>navody:preposilani-gmailu</dc:title>
  </office:meta>
</office:document-meta>
</file>