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f43b332683baa5168c4b486670b41ab.jpg"/>
  <manifest:file-entry manifest:media-type="image/jpeg" manifest:full-path="Pictures/496a6b79fd0d56ef442196aee6d7c561.jpg"/>
  <manifest:file-entry manifest:media-type="image/jpeg" manifest:full-path="Pictures/baf99aa69832669271266ea052467b69.jpg"/>
  <manifest:file-entry manifest:media-type="image/jpeg" manifest:full-path="Pictures/37dd13a9e2233555ffdd048d7e09114b.jpg"/>
  <manifest:file-entry manifest:media-type="image/jpeg" manifest:full-path="Pictures/e8cd00a59c5bd50b9dc3da01167a9184.jpg"/>
  <manifest:file-entry manifest:media-type="image/jpeg" manifest:full-path="Pictures/ca14747ea93f2725913ac75f3efe0fdf.jpg"/>
  <manifest:file-entry manifest:media-type="image/jpeg" manifest:full-path="Pictures/d0ee0b2fce60639abdd8832a39a3ba3d.jpg"/>
  <manifest:file-entry manifest:media-type="image/jpeg" manifest:full-path="Pictures/50058f2bfaba70ff62d1aba9ecbcd657.jpg"/>
  <manifest:file-entry manifest:media-type="image/jpeg" manifest:full-path="Pictures/90358f2f2d90e3d768ce9220d36f6765.jpg"/>
  <manifest:file-entry manifest:media-type="image/jpeg" manifest:full-path="Pictures/c8d55d4ef8c5d5288aef66320a1f844b.jpg"/>
  <manifest:file-entry manifest:media-type="image/jpeg" manifest:full-path="Pictures/41629a728cdfebc6afc7df0aba2be297.jpg"/>
  <manifest:file-entry manifest:media-type="image/jpeg" manifest:full-path="Pictures/ea6c1ba079a57f0f6db04dfe78facad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owncloud"/><text:bookmark-start text:name="__RefHeading___pristup.k.souborum.z.domu.mimo.skolu_1"/><text:bookmark-start text:name="pristup.k.souborum.z.domu.mimo.skolu"/>Přístup k souborům z domu (mimo školu)<text:bookmark-end text:name="__RefHeading___pristup.k.souborum.z.domu.mimo.skolu_1"/><text:bookmark-end text:name="pristup.k.souborum.z.domu.mimo.skolu"/></text:h>
      <text:p text:style-name="Text_20_body">Z domu (nebo odkudkoliv z Internetu) můžete pracvat se soubory ležícím ve škole na (síťových) discích K: a L:.</text:p>
      <text:p text:style-name="Text_20_body">Každý profesor má uvnitř K: složku K:\public_html, která je navíc zvenku viditelná jako <text:a xlink:type="simple" xlink:href="http://www.gml.cz/prof/login_profesora/" text:style-name="Internet_20_link" text:visited-style-name="Visited_20_Internet_20_Link">http://www.gml.cz/prof/login_profesora/</text:a>, tedy například <text:a xlink:type="simple" xlink:href="http://www.gml.cz/prof/havlasek" text:style-name="Internet_20_link" text:visited-style-name="Visited_20_Internet_20_Link">http://www.gml.cz/prof/havlasek</text:a>. Na tomto místě můžete vystavovat volně soubory studentům.</text:p>
      <text:p text:style-name="Text_20_body">Nelze se dostat k souborům z (lokálních) disků C: a D: (též to, co máte „na ploše“, „v Dokumentech“, atd.), protože tato data leží fycicky na lokálním počítači, který je v danou chvíli vypnutý (bez elektřiny). Čistě teoreticky je možné jej probudit na dálku, ale je to dost komplikované (a ne vždy funkční).</text:p>
      <text:h text:style-name="Heading_20_2" text:outline-level="2"><text:bookmark-start text:name="__RefHeading___pomoci.internetoveho.prohlizece_2"/><text:bookmark-start text:name="pomoci.internetoveho.prohlizece"/>Pomocí internetového prohlížeče<text:bookmark-end text:name="__RefHeading___pomoci.internetoveho.prohlizece_2"/><text:bookmark-end text:name="pomoci.internetoveho.prohlizece"/></text:h>
      <text:p text:style-name="Text_20_body">Přistupovat (číst/zapisovat) na svoje sdílené disky K: a L: můžete pomocí internetového prohlížeče (IE, Firefox, Google Chrome, …):</text:p>
      <text:list text:style-name="List_20_1" text:continue-numbering="false">
        <text:list-item>
          <text:p text:style-name="LastListParagraph_List_20_1_Content_First">  Do adresního řádku zadáte <text:a xlink:type="simple" xlink:href="https://www.gml.cz/oblacky" text:style-name="Internet_20_link" text:visited-style-name="Visited_20_Internet_20_Link">https://www.gml.cz/oblacky</text:a> nebo <text:a xlink:type="simple" xlink:href="https://www.gml.cz/soubory" text:style-name="Internet_20_link" text:visited-style-name="Visited_20_Internet_20_Link">https://www.gml.cz/soubory</text:a> (záleží, která se vám bude líp pamatovat). Objeví se vám: <draw:frame draw:style-name="mediacenter" draw:name="0" text:anchor-type="paragraph" draw:z-index="0" svg:width="8.4666666666667cm" style:rel-width="100%" svg:height="9.1016666666667cm" style:rel-height="scale"><draw:image xlink:href="Pictures/3f43b332683baa5168c4b486670b41ab.jpg" xlink:type="simple" xlink:show="embed" xlink:actuate="onLoad"/></draw:frame></text:p>
        </text:list-item>
      </text:list>
      <text:list text:style-name="List_20_1" text:continue-numbering="false">
        <text:list-item>
          <text:p text:style-name="LastListParagraph_List_20_1_Content_First"> Přihlásíte se účtem, který používáte pro počítač, typu „havlasek“ (studenti typu „xnovak“) a příslušným heslem. Po přihlášení vidíte rovnou: <draw:frame draw:style-name="mediacenter" draw:name="1" text:anchor-type="paragraph" draw:z-index="1" svg:width="33.81375cm" style:rel-width="100%" svg:height="14.075833333333cm" style:rel-height="scale"><draw:image xlink:href="Pictures/496a6b79fd0d56ef442196aee6d7c561.jpg" xlink:type="simple" xlink:show="embed" xlink:actuate="onLoad"/></draw:frame></text:p>
        </text:list-item>
      </text:list>
      <text:list text:style-name="List_20_1" text:continue-numbering="false">
        <text:list-item>
          <text:p text:style-name="LastListParagraph_List_20_1_Content_First"> Nenahrávejte soubory mimo disky K:, L:, ocitly by se někde na úplně jiném disku a nedostali byste se k nim. (Z toho důvodu jsme mimo disky K: a L: stanovili limit 1 MB, takže tam ani velká data nenahrajete.) Naopak dovnitř disků K: a L: si nahrávejte soubory a vytvářejte adresáře podle libosti (samozřejmě v souladu s pravidly používání školní sítě).</text:p>
        </text:list-item>
      </text:list>
      <text:p text:style-name="Horizontal_20_Line"/>
      <text:h text:style-name="Heading_20_2" text:outline-level="2"><text:bookmark-start text:name="__RefHeading___pomoci.diskove.jednotky.ve.windows.vita.7.8_3"/><text:bookmark-start text:name="pomoci.diskove.jednotky.ve.windows.vita.7.8"/>Pomocí diskové jednotky ve Windows Vita, 7, 8<text:bookmark-end text:name="__RefHeading___pomoci.diskove.jednotky.ve.windows.vita.7.8_3"/><text:bookmark-end text:name="pomoci.diskove.jednotky.ve.windows.vita.7.8"/></text:h>
      <text:p text:style-name="Text_20_body">Máte-li novější Windows než WinXP (na WinXP je postup komplikovanější, viz následující kapitola), celý gmlCloud lze z domu z Windows připojit jako jednu velkou diskovou jednotku (například písmenko <text:span text:style-name="Strong_20_Emphasis">G</text:span>: jako <text:span text:style-name="Strong_20_Emphasis">G</text:span>ML). Postup:</text:p>
      <text:list text:style-name="List_20_1" text:continue-numbering="false">
        <text:list-item>
          <text:p text:style-name="List_20_1_Content_First"> Otevřete Průzkumník, kliknete pravým tlačítkem na Tento počítač a z kontextového menu zvolíte Připojit síťovou jednotku: <draw:frame draw:style-name="mediacenter" draw:name="2" text:anchor-type="paragraph" draw:z-index="2" svg:width="11.006666666667cm" svg:height="10.4775cm"><draw:image xlink:href="Pictures/baf99aa69832669271266ea052467b69.jpg" xlink:type="simple" xlink:show="embed" xlink:actuate="onLoad"/></draw:frame></text:p>
        </text:list-item>
        <text:list-item>
          <text:p text:style-name="List_20_1_Content"> V dialogovém okně zvolíte písmenko (třeba G:, záleží na vás), do cesty napíšete (či CTRL+C, CTRL+V odsud zkopírujete) následující cestu:  <text:a xlink:type="simple" xlink:href="https://www.gml.cz/oblacky/remote.php/webdav" text:style-name="Internet_20_link" text:visited-style-name="Visited_20_Internet_20_Link">https://www.gml.cz/oblacky/remote.php/webdav</text:a> <draw:frame draw:style-name="mediacenter" draw:name="3" text:anchor-type="paragraph" draw:z-index="3" svg:width="16.51cm" svg:height="12.012083333333cm"><draw:image xlink:href="Pictures/37dd13a9e2233555ffdd048d7e09114b.jpg" xlink:type="simple" xlink:show="embed" xlink:actuate="onLoad"/></draw:frame></text:p>
        </text:list-item>
        <text:list-item>
          <text:p text:style-name="List_20_1_Content"> Po kliknutí na Dokončit se vás systém zeptá na login+heslo (login typu „havlasek“, u studentů typu „xnovak“, heslo, kterým se přihlašujete k počítači): <draw:frame draw:style-name="mediacenter" draw:name="4" text:anchor-type="paragraph" draw:z-index="4" svg:width="11.377083333333cm" svg:height="6.9320833333333cm"><draw:image xlink:href="Pictures/e8cd00a59c5bd50b9dc3da01167a9184.jpg" xlink:type="simple" xlink:show="embed" xlink:actuate="onLoad"/></draw:frame></text:p>
        </text:list-item>
        <text:list-item>
          <text:p text:style-name="List_20_1_Content_Last"> Výsledkem je připojený disk: <draw:frame draw:style-name="mediacenter" draw:name="5" text:anchor-type="paragraph" draw:z-index="5" svg:width="19.737916666667cm" style:rel-width="100%" svg:height="15.08125cm" style:rel-height="scale"><draw:image xlink:href="Pictures/ca14747ea93f2725913ac75f3efe0fdf.jpg" xlink:type="simple" xlink:show="embed" xlink:actuate="onLoad"/></draw:frame></text:p>
        </text:list-item>
      </text:list>
      <text:p text:style-name="Horizontal_20_Line"/>
      <text:h text:style-name="Heading_20_2" text:outline-level="2"><text:bookmark-start text:name="__RefHeading___pomoci.mist.v.siti.ve.windows.xp_4"/><text:bookmark-start text:name="pomoci.mist.v.siti.ve.windows.xp"/>Pomocí Míst v síti ve Windows XP<text:bookmark-end text:name="__RefHeading___pomoci.mist.v.siti.ve.windows.xp_4"/><text:bookmark-end text:name="pomoci.mist.v.siti.ve.windows.xp"/></text:h>
      <text:p text:style-name="Text_20_body">Máte-li doma na počítači Windows XP, celý gmlCloud lze připojit jako tzv. Místo v síti (nebude to sice písmenko disku, ale jen ikonka v Tomto počítači. Postup:</text:p>
      <text:list text:style-name="List_20_1" text:continue-numbering="false">
        <text:list-item>
          <text:p text:style-name="List_20_1_Content_First"> Otevřete Průzkumník, kliknete pravým tlačítkem na Místa v síti z zvolíte Otevřít: <draw:frame draw:style-name="mediacenter" draw:name="6" text:anchor-type="paragraph" draw:z-index="6" svg:width="11.58875cm" svg:height="10.874375cm"><draw:image xlink:href="Pictures/d0ee0b2fce60639abdd8832a39a3ba3d.jpg" xlink:type="simple" xlink:show="embed" xlink:actuate="onLoad"/></draw:frame></text:p>
        </text:list-item>
        <text:list-item>
          <text:p text:style-name="List_20_1_Content"> Otevře se nové okno průzkumníka. V panelu vlevo zvolíme „Přidat místo v síti“: <draw:frame draw:style-name="mediacenter" draw:name="7" text:anchor-type="paragraph" draw:z-index="7" svg:width="13.123333333333cm" svg:height="8.2814583333333cm"><draw:image xlink:href="Pictures/50058f2bfaba70ff62d1aba9ecbcd657.jpg" xlink:type="simple" xlink:show="embed" xlink:actuate="onLoad"/></draw:frame></text:p>
        </text:list-item>
        <text:list-item>
          <text:p text:style-name="List_20_1_Content"> Otevře se průvodce, v něm klikneme na Další, ponecháme Jiné umístění v síti, klikneme na Další a do pole „Adresa v síti nebo internetu“ napíšeme <text:a xlink:type="simple" xlink:href="https://www.gml.cz/oblacky/remote.php/webdav" text:style-name="Internet_20_link" text:visited-style-name="Visited_20_Internet_20_Link">https://www.gml.cz/oblacky/remote.php/webdav</text:a> <draw:frame draw:style-name="mediacenter" draw:name="8" text:anchor-type="paragraph" draw:z-index="8" svg:width="14.869583333333cm" svg:height="12.329583333333cm"><draw:image xlink:href="Pictures/90358f2f2d90e3d768ce9220d36f6765.jpg" xlink:type="simple" xlink:show="embed" xlink:actuate="onLoad"/></draw:frame></text:p>
        </text:list-item>
        <text:list-item>
          <text:p text:style-name="List_20_1_Content"> Na výzvu vyplníme login (login typu „havlasek“, u studentů typu „xnovak“, heslo, kterým se přihlašujete k počítači): <draw:frame draw:style-name="mediacenter" draw:name="9" text:anchor-type="paragraph" draw:z-index="9" svg:width="8.6254166666667cm" style:rel-width="100%" svg:height="8.09625cm" style:rel-height="scale"><draw:image xlink:href="Pictures/c8d55d4ef8c5d5288aef66320a1f844b.jpg" xlink:type="simple" xlink:show="embed" xlink:actuate="onLoad"/></draw:frame></text:p>
        </text:list-item>
        <text:list-item>
          <text:p text:style-name="List_20_1_Content"> Zvolíme vypovídající jméno, například „skolni disky“: <draw:frame draw:style-name="mediacenter" draw:name="10" text:anchor-type="paragraph" draw:z-index="10" svg:width="14.869583333333cm" svg:height="12.276666666667cm"><draw:image xlink:href="Pictures/41629a728cdfebc6afc7df0aba2be297.jpg" xlink:type="simple" xlink:show="embed" xlink:actuate="onLoad"/></draw:frame></text:p>
        </text:list-item>
        <text:list-item>
          <text:p text:style-name="List_20_1_Content_Last"> Po kliknutí na Dokončit tuto ikonu najdeme pod v Tomto počítači pod Místy v síti: <draw:frame draw:style-name="mediacenter" draw:name="11" text:anchor-type="paragraph" draw:z-index="11" svg:width="17.991666666667cm" style:rel-width="100%" svg:height="7.1966666666667cm" style:rel-height="scale"><draw:image xlink:href="Pictures/ea6c1ba079a57f0f6db04dfe78facad9.jp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1::37:56</meta:creation-date>
    <dc:creator>Generated</dc:creator>
    <dc:date>2026-09-06T11::37:56</dc:date>
    <dc:language>en-US</dc:language>
    <meta:editing-cycles>1</meta:editing-cycles>
    <meta:editing-duration>PT0S</meta:editing-duration>
    <dc:title>navody:owncloud</dc:title>
  </office:meta>
</office:document-meta>
</file>