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78ea5a49c3aa40864be190ad36b9f2f.jpg"/>
  <manifest:file-entry manifest:media-type="image/jpeg" manifest:full-path="Pictures/26c9975057322f5897d34f4dbc98b5bc.jpg"/>
  <manifest:file-entry manifest:media-type="image/jpeg" manifest:full-path="Pictures/72c2a2699cc1a8d165fc1b4adcb8431d.jpg"/>
  <manifest:file-entry manifest:media-type="image/jpeg" manifest:full-path="Pictures/34001aefbb75f428ba9d372702ef39c8.jpg"/>
  <manifest:file-entry manifest:media-type="image/jpeg" manifest:full-path="Pictures/23088fc18d4a6d0b18337b7ae50bd3af.jpg"/>
  <manifest:file-entry manifest:media-type="image/jpeg" manifest:full-path="Pictures/b02a2cd8dc2eb655490f1c5882eb0014.jpg"/>
  <manifest:file-entry manifest:media-type="image/svg+xml" manifest:full-path="Pictures/ccf150da43a941c5e85dfac87e333ae5.svg"/>
  <manifest:file-entry manifest:media-type="image/jpeg" manifest:full-path="Pictures/846b54434adcbac9ab2ca5b48ce06c07.jpg"/>
  <manifest:file-entry manifest:media-type="image/jpeg" manifest:full-path="Pictures/ba6562424abe70db0bae1a6b3bc2788a.jpg"/>
  <manifest:file-entry manifest:media-type="image/jpeg" manifest:full-path="Pictures/f9a2a5a969eaff23970708c2f6f1a70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kantori:kalendare-edupage-google"/><text:bookmark-start text:name="__RefHeading___skolni.kalendare.a.system.udalosti_1"/><text:bookmark-start text:name="skolni.kalendare.a.system.udalosti"/>Školní kalendáře a systém událostí<text:bookmark-end text:name="__RefHeading___skolni.kalendare.a.system.udalosti_1"/><text:bookmark-end text:name="skolni.kalendare.a.system.udalosti"/></text:h>
      <text:p text:style-name="Text_20_body">Do 11/2023 jsme provozovali paralelně Google kalendář <text:a xlink:type="simple" xlink:href="https://calendar.google.com/calendar/embed?src=gml.cz_lr0pniecl7v6pntmj49rp7rnhk%40group.calendar.google.com&amp;ctz=Europe%2FPrague" text:style-name="Internet_20_link" text:visited-style-name="Visited_20_Internet_20_Link">Plán práce</text:a> a Edupage kalendář s jednotlivými školními událostmi. Při přechodu na nový web provozujeme pouze Edupage kalendář, z něhož se kopírují data do různých směrů (včetně Google kalendáře).</text:p>
      <text:p text:style-name="Text_20_body">Kalendář <text:a xlink:type="simple" xlink:href="https://calendar.google.com/calendar/embed?src=gml.cz_lr0pniecl7v6pntmj49rp7rnhk%40group.calendar.google.com&amp;ctz=Europe%2FPrague" text:style-name="Internet_20_link" text:visited-style-name="Visited_20_Internet_20_Link">Plán práce</text:a> pouze dobíhá a k 07/2024 bude zrušen.</text:p>
      <text:h text:style-name="Heading_20_2" text:outline-level="2"><text:bookmark-start text:name="__RefHeading___system.obehu.informaci.o.skolnich.akcich_2"/><text:bookmark-start text:name="system.obehu.informaci.o.skolnich.akcich"/>Systém oběhu informací o školních akcích<text:bookmark-end text:name="__RefHeading___system.obehu.informaci.o.skolnich.akcich_2"/><text:bookmark-end text:name="system.obehu.informaci.o.skolnich.akcich"/></text:h>
      <text:p text:style-name="Text_20_body">Organizátor akce (zpravidla kantor) pošle mail panu zástupci Jelínkovi, ten akci schválí, v Re: pošle kopii zúčastněným kantorům, na archiv@gml.cz a sekretářce, zároveň též akci nastaví v Edupage.</text:p>
      <text:p text:style-name="Text_20_body">Původní žádost musí obsahovat</text:p>
      <text:list text:style-name="List_20_1" text:continue-numbering="false">
        <text:list-item>
          <text:p text:style-name="List_20_1_Content_First"> termín (datum, jestli celý den nebo konkrétní vyučovací hodiny nebo konkrétní časový rozsah)</text:p>
        </text:list-item>
        <text:list-item>
          <text:p text:style-name="List_20_1_Content"> jméno organizátora (jde-li o celou třídu, pak na třídu dva organizátoři z řad pracovníků GML)</text:p>
        </text:list-item>
        <text:list-item>
          <text:p text:style-name="List_20_1_Content"> třídu nebo seznam jednotlivých studentů včetně jejich tříd</text:p>
        </text:list-item>
        <text:list-item>
          <text:p text:style-name="List_20_1_Content"> místo konání (místnost na GML nebo adresu, kde se akce koná)</text:p>
        </text:list-item>
        <text:list-item>
          <text:p text:style-name="List_20_1_Content"> v případě nezletilých žáků a samostatného příchodu na akci též informaci o písemném souhlasu rodičů s tímto příchodem</text:p>
        </text:list-item>
        <text:list-item>
          <text:p text:style-name="List_20_1_Content_Last"> v případě nezletilých žáků a samostatného odchodu z akce též informaci o písemném souhlasu rodičů s tímto odchodem</text:p>
        </text:list-item>
      </text:list>
      <text:h text:style-name="Heading_20_2" text:outline-level="2"><text:bookmark-start text:name="__RefHeading___prace.s.edupage.kalendarem_3"/><text:bookmark-start text:name="prace.s.edupage.kalendarem"/>Práce s Edupage kalendářem<text:bookmark-end text:name="__RefHeading___prace.s.edupage.kalendarem_3"/><text:bookmark-end text:name="prace.s.edupage.kalendarem"/></text:h>
      <text:p text:style-name="Text_20_body">Edupage kalendář si studenti i zaměstnanci zobrazí v menu <text:span text:style-name="Strong_20_Emphasis">Vyučování</text:span> - <text:span text:style-name="Strong_20_Emphasis">Události</text:span>:</text:p>
      <text:p text:style-name="Text_20_body"><draw:frame draw:style-name="media" draw:name="0" text:anchor-type="as-char" draw:z-index="0" svg:width="23.786041666667cm" style:rel-width="100%" svg:height="8.89cm" style:rel-height="scale"><draw:image xlink:href="Pictures/c78ea5a49c3aa40864be190ad36b9f2f.jpg" xlink:type="simple" xlink:show="embed" xlink:actuate="onLoad"/></draw:frame></text:p>
      <text:p text:style-name="Text_20_body">Přepínat zobrazení kalendáře lze v horním tlačítku:</text:p>
      <text:p text:style-name="Text_20_body"><draw:frame draw:style-name="media" draw:name="1" text:anchor-type="as-char" draw:z-index="1" svg:width="21.166666666667cm" style:rel-width="100%" svg:height="11.0780629392cm" style:rel-height="scale"><draw:image xlink:href="Pictures/26c9975057322f5897d34f4dbc98b5bc.jpg" xlink:type="simple" xlink:show="embed" xlink:actuate="onLoad"/></draw:frame></text:p>
      <text:p text:style-name="Text_20_body">Vyzkoušejte zejména variantu <text:span text:style-name="Strong_20_Emphasis">Týden (seznam)</text:span> či <text:span text:style-name="Strong_20_Emphasis">Dva týdny</text:span>. Přepínat lze i klávesami <text:span text:style-name="Strong_20_Emphasis">D</text:span>, <text:span text:style-name="Strong_20_Emphasis">W</text:span>, <text:span text:style-name="Strong_20_Emphasis">M</text:span>, <text:span text:style-name="Strong_20_Emphasis">Y</text:span>, <text:span text:style-name="Strong_20_Emphasis">1</text:span>, <text:span text:style-name="Strong_20_Emphasis">2</text:span>, <text:span text:style-name="Strong_20_Emphasis">3</text:span> (čísla v nenumecké části klávesnice, tedy nad písmeny).</text:p>
      <text:p text:style-name="Text_20_body">Událost do Edupage kalendáře lze zadat buď kliknutím na tlačítko <draw:frame draw:style-name="media" draw:name="2" text:anchor-type="as-char" draw:z-index="2" svg:width="3.2808333333333cm" style:rel-width="100%" svg:height="0.9525cm" style:rel-height="scale"><draw:image xlink:href="Pictures/72c2a2699cc1a8d165fc1b4adcb8431d.jpg" xlink:type="simple" xlink:show="embed" xlink:actuate="onLoad"/></draw:frame> nebo kliknutím na <text:span text:style-name="Strong_20_Emphasis">+</text:span> vlevo nahoře ve dni, kde stojí kurzor: <draw:frame draw:style-name="media" draw:name="200 Legend" text:anchor-type="as-char" draw:z-index="0" svg:width="6.429375cm" style:rel-width="100%"><draw:text-box><text:p text:style-name="legendcenter"><draw:frame draw:style-name="media" draw:name="200" text:anchor-type="as-char" draw:z-index="3" svg:width="6.429375cm" style:rel-width="100%" svg:height="3.5189583333333cm" style:rel-height="scale"><draw:image xlink:href="Pictures/34001aefbb75f428ba9d372702ef39c8.jpg" xlink:type="simple" xlink:show="embed" xlink:actuate="onLoad"/></draw:frame>200</text:p></draw:text-box></draw:frame></text:p>
      <text:h text:style-name="Heading_20_2" text:outline-level="2"><text:bookmark-start text:name="__RefHeading___typy.udalosti.v.edupage.a.jejich.propis.do.jinych.systemu_4"/><text:bookmark-start text:name="typy.udalosti.v.edupage.a.jejich.propis.do.jinych.systemu"/>Typy událostí v Edupage a jejich propis do jiných systémů<text:bookmark-end text:name="__RefHeading___typy.udalosti.v.edupage.a.jejich.propis.do.jinych.systemu_4"/><text:bookmark-end text:name="typy.udalosti.v.edupage.a.jejich.propis.do.jinych.systemu"/></text:h>
      <text:p text:style-name="Text_20_body">Je velmi důležité zvolit správný typ. Ovlivňuje to chování:</text:p>
      <text:list text:style-name="List_20_1" text:continue-numbering="false">
        <text:list-item>
          <text:p text:style-name="LastListParagraph_List_20_1_Content_First"> Pro koho je událost viditelná, pro vaši představu, administrátor nastavuje globálně z těchto možností:</text:p>
        </text:list-item>
      </text:list>
      <text:p text:style-name="Text_20_body"><draw:frame draw:style-name="mediacenter" draw:name="4" text:anchor-type="paragraph" draw:z-index="4" svg:width="2.6458333333333cm" style:rel-width="100%" svg:height="2.4240269461078cm" style:rel-height="scale"><draw:image xlink:href="Pictures/23088fc18d4a6d0b18337b7ae50bd3af.jpg" xlink:type="simple" xlink:show="embed" xlink:actuate="onLoad"/></draw:frame></text:p>
      <text:list text:style-name="List_20_1" text:continue-numbering="false">
        <text:list-item>
          <text:p text:style-name="List_20_1_Content_First"> Kde se zobrazuje (zda v Třídní knize, ve veřejném Kalendáři, v DÚ studentů pro veřejnost, příp. v nějaké kombinaci těchto míst).</text:p>
        </text:list-item>
        <text:list-item>
          <text:p text:style-name="List_20_1_Content"> Zda je konvertována na web <text:a xlink:type="simple" xlink:href="http://www.gml.cz" text:style-name="Internet_20_link" text:visited-style-name="Visited_20_Internet_20_Link">www.gml.cz</text:a> (vidí ji široká veřejnost na hlavní stránce v kalendáři).</text:p>
        </text:list-item>
        <text:list-item>
          <text:p text:style-name="List_20_1_Content"> Zda může nebo nemůže zrušit hodinu, během níž nastává. (Typicky <text:span text:style-name="Strong_20_Emphasis">Písemka</text:span> hodinu neruší, <text:span text:style-name="Strong_20_Emphasis">Exkurze</text:span> ano, <text:span text:style-name="Strong_20_Emphasis">Projektová výuka</text:span> těžko říct, někdy ano, jindy ne.)</text:p>
        </text:list-item>
        <text:list-item>
          <text:p text:style-name="List_20_1_Content"> Zda organizátor zadává učivo a chybějící. </text:p>
        </text:list-item>
        <text:list-item>
          <text:p text:style-name="List_20_1_Content_Last"> Zda se události může účastnit třídní učitel účastnících se tříd.</text:p>
        </text:list-item>
      </text:list>
      <text:p text:style-name="Text_20_body">Všechny detaily, jak se ten který typ události chová, najdete při výběru typu v popisku vpravo:</text:p>
      <text:p text:style-name="Text_20_body"><draw:frame draw:style-name="mediacenter" draw:name="5" text:anchor-type="paragraph" draw:z-index="5" svg:width="20.16125cm" style:rel-width="100%" svg:height="15.345833333333cm" style:rel-height="scale"><draw:image xlink:href="Pictures/b02a2cd8dc2eb655490f1c5882eb0014.jpg" xlink:type="simple" xlink:show="embed" xlink:actuate="onLoad"/></draw:frame></text:p>
      <text:p text:style-name="Text_20_body">Většinu typů události mohou zadávat zaměstnanci školy, ale některé zadává pouze vedení školy. Typicky třeba volné dny. <draw:frame draw:style-name="media" draw:name="6" text:anchor-type="as-char" draw:z-index="6" svg:width="" svg:rel-width="100%" svg:height="0cm"><draw:image xlink:href="Pictures/ccf150da43a941c5e85dfac87e333ae5.svg" xlink:type="simple" xlink:show="embed" xlink:actuate="onLoad"/></draw:frame></text:p>
      <text:p text:style-name="Text_20_body">Seznam všech událostí: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Událost </text:p>
          </table:table-cell>
          <table:table-cell office:value-type="string" table:style-name="tableheader">
            <text:p text:style-name="Table_20_Heading"> Ruší původní hodinu? </text:p>
          </table:table-cell>
          <table:table-cell office:value-type="string" table:style-name="tableheader">
            <text:p text:style-name="Table_20_Heading"> Zadává učivo a chybějící? </text:p>
          </table:table-cell>
          <table:table-cell office:value-type="string" table:style-name="tableheader">
            <text:p text:style-name="Table_20_Heading"> Viditelnost: </text:p>
          </table:table-cell>
          <table:table-cell office:value-type="string" table:style-name="tableheader">
            <text:p text:style-name="Table_20_Heading"> Zobrazuje se: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Zrušená výuka</text:span> </text:p>
          </table:table-cell>
          <table:table-cell office:value-type="string" table:style-name="tablecell">
            <text:p text:style-name="tablealignleft"> ruší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Veřejné </text:p>
          </table:table-cell>
          <table:table-cell office:value-type="string" table:style-name="tablecell">
            <text:p text:style-name="tablealignleft"> Kalendář, Třídní kniha </text:p>
          </table:table-cell>
        </table:table-row>
        <table:table-row>
          <table:table-cell office:value-type="string" table:style-name="tablecell">
            <text:p text:style-name="tablealignleft"> Svátek </text:p>
          </table:table-cell>
          <table:table-cell office:value-type="string" table:style-name="tablecell">
            <text:p text:style-name="tablealignleft"> ruší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Veřejné </text:p>
          </table:table-cell>
          <table:table-cell office:value-type="string" table:style-name="tablecell">
            <text:p text:style-name="tablealignleft"> Kalendář, Třídní kniha, gml.cz </text:p>
          </table:table-cell>
        </table:table-row>
        <table:table-row>
          <table:table-cell office:value-type="string" table:style-name="tablecell">
            <text:p text:style-name="tablealignleft">  Prázdniny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Veřejné </text:p>
          </table:table-cell>
          <table:table-cell office:value-type="string" table:style-name="tablecell">
            <text:p text:style-name="tablealignleft"> gml.cz </text:p>
          </table:table-cell>
        </table:table-row>
        <table:table-row>
          <table:table-cell office:value-type="string" table:style-name="tablecell">
            <text:p text:style-name="tablealignleft">     Volný den </text:p>
          </table:table-cell>
          <table:table-cell office:value-type="string" table:style-name="tablecell">
            <text:p text:style-name="tablealignleft"> ruší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Veřejné </text:p>
          </table:table-cell>
          <table:table-cell office:value-type="string" table:style-name="tablecell">
            <text:p text:style-name="tablealignleft"> Kalendář, Třídní kniha, gml.cz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Distanční výuka</text:span>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Veřejné </text:p>
          </table:table-cell>
          <table:table-cell office:value-type="string" table:style-name="tablecell">
            <text:p text:style-name="tablealignleft"> Kalendář, gml.cz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Vyučování</text:span> </text:p>
          </table:table-cell>
          <table:table-cell office:value-type="string" table:style-name="tablecell">
            <text:p text:style-name="tablealignleft"> může </text:p>
          </table:table-cell>
          <table:table-cell office:value-type="string" table:style-name="tablecell">
            <text:p text:style-name="tablealignleft"> může </text:p>
          </table:table-cell>
          <table:table-cell office:value-type="string" table:style-name="tablecell">
            <text:p text:style-name="tablealignleft"> Přihlášení uživatelé </text:p>
          </table:table-cell>
          <table:table-cell office:value-type="string" table:style-name="tablecell">
            <text:p text:style-name="tablealignleft"> Třídní kniha </text:p>
          </table:table-cell>
        </table:table-row>
        <table:table-row>
          <table:table-cell office:value-type="string" table:style-name="tablecell">
            <text:p text:style-name="tablealignleft">     Projektové vyučování </text:p>
          </table:table-cell>
          <table:table-cell office:value-type="string" table:style-name="tablecell">
            <text:p text:style-name="tablealignleft"> může </text:p>
          </table:table-cell>
          <table:table-cell office:value-type="string" table:style-name="tablecell">
            <text:p text:style-name="tablealignleft"> může </text:p>
          </table:table-cell>
          <table:table-cell office:value-type="string" table:style-name="tablecell">
            <text:p text:style-name="tablealignleft"> Pouze zúčastnění </text:p>
          </table:table-cell>
          <table:table-cell office:value-type="string" table:style-name="tablecell">
            <text:p text:style-name="tablealignleft"> Třídní kniha </text:p>
          </table:table-cell>
        </table:table-row>
        <table:table-row>
          <table:table-cell office:value-type="string" table:style-name="tablecell">
            <text:p text:style-name="tablealignleft">     Doučování </text:p>
          </table:table-cell>
          <table:table-cell office:value-type="string" table:style-name="tablecell">
            <text:p text:style-name="tablealignleft"> může </text:p>
          </table:table-cell>
          <table:table-cell office:value-type="string" table:style-name="tablecell">
            <text:p text:style-name="tablealignleft"> může </text:p>
          </table:table-cell>
          <table:table-cell office:value-type="string" table:style-name="tablecell">
            <text:p text:style-name="tablealignleft"> Přihlášení uživatelé </text:p>
          </table:table-cell>
          <table:table-cell office:value-type="string" table:style-name="tablecell">
            <text:p text:style-name="tablealignleft"> Třídní kniha </text:p>
          </table:table-cell>
        </table:table-row>
        <table:table-row>
          <table:table-cell office:value-type="string" table:style-name="tablecell">
            <text:p text:style-name="tablealignleft">     Hodina s třídním učitelem </text:p>
          </table:table-cell>
          <table:table-cell office:value-type="string" table:style-name="tablecell">
            <text:p text:style-name="tablealignleft"> ruší </text:p>
          </table:table-cell>
          <table:table-cell office:value-type="string" table:style-name="tablecell">
            <text:p text:style-name="tablealignleft"> může </text:p>
          </table:table-cell>
          <table:table-cell office:value-type="string" table:style-name="tablecell">
            <text:p text:style-name="tablealignleft"> Pouze zúčastnění </text:p>
          </table:table-cell>
          <table:table-cell office:value-type="string" table:style-name="tablecell">
            <text:p text:style-name="tablealignleft"> Kalendář, Třídní kniha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Školní událost</text:span> </text:p>
          </table:table-cell>
          <table:table-cell office:value-type="string" table:style-name="tablecell">
            <text:p text:style-name="tablealignleft"> může </text:p>
          </table:table-cell>
          <table:table-cell office:value-type="string" table:style-name="tablecell">
            <text:p text:style-name="tablealignleft"> může </text:p>
          </table:table-cell>
          <table:table-cell office:value-type="string" table:style-name="tablecell">
            <text:p text:style-name="tablealignleft"> Veřejné </text:p>
          </table:table-cell>
          <table:table-cell office:value-type="string" table:style-name="tablecell">
            <text:p text:style-name="tablealignleft"> Kalendář, Třídní kniha </text:p>
          </table:table-cell>
        </table:table-row>
        <table:table-row>
          <table:table-cell office:value-type="string" table:style-name="tablecell">
            <text:p text:style-name="tablealignleft">     Školní výlet </text:p>
          </table:table-cell>
          <table:table-cell office:value-type="string" table:style-name="tablecell">
            <text:p text:style-name="tablealignleft"> může </text:p>
          </table:table-cell>
          <table:table-cell office:value-type="string" table:style-name="tablecell">
            <text:p text:style-name="tablealignleft"> může </text:p>
          </table:table-cell>
          <table:table-cell office:value-type="string" table:style-name="tablecell">
            <text:p text:style-name="tablealignleft"> Veřejné </text:p>
          </table:table-cell>
          <table:table-cell office:value-type="string" table:style-name="tablecell">
            <text:p text:style-name="tablealignleft"> Kalendář, Třídní kniha, gml.cz </text:p>
          </table:table-cell>
        </table:table-row>
        <table:table-row>
          <table:table-cell office:value-type="string" table:style-name="tablecell">
            <text:p text:style-name="tablealignleft">     Kulturní akce </text:p>
          </table:table-cell>
          <table:table-cell office:value-type="string" table:style-name="tablecell">
            <text:p text:style-name="tablealignleft"> může </text:p>
          </table:table-cell>
          <table:table-cell office:value-type="string" table:style-name="tablecell">
            <text:p text:style-name="tablealignleft"> může </text:p>
          </table:table-cell>
          <table:table-cell office:value-type="string" table:style-name="tablecell">
            <text:p text:style-name="tablealignleft"> Veřejné </text:p>
          </table:table-cell>
          <table:table-cell office:value-type="string" table:style-name="tablecell">
            <text:p text:style-name="tablealignleft"> Kalendář, Třídní kniha, gml.cz </text:p>
          </table:table-cell>
        </table:table-row>
        <table:table-row>
          <table:table-cell office:value-type="string" table:style-name="tablecell">
            <text:p text:style-name="tablealignleft">     Exkurze </text:p>
          </table:table-cell>
          <table:table-cell office:value-type="string" table:style-name="tablecell">
            <text:p text:style-name="tablealignleft"> může </text:p>
          </table:table-cell>
          <table:table-cell office:value-type="string" table:style-name="tablecell">
            <text:p text:style-name="tablealignleft"> může </text:p>
          </table:table-cell>
          <table:table-cell office:value-type="string" table:style-name="tablecell">
            <text:p text:style-name="tablealignleft"> Veřejné </text:p>
          </table:table-cell>
          <table:table-cell office:value-type="string" table:style-name="tablecell">
            <text:p text:style-name="tablealignleft"> Kalendář, Třídní kniha, gml.cz </text:p>
          </table:table-cell>
        </table:table-row>
        <table:table-row>
          <table:table-cell office:value-type="string" table:style-name="tablecell">
            <text:p text:style-name="tablealignleft">     Událost s třídním učitelem </text:p>
          </table:table-cell>
          <table:table-cell office:value-type="string" table:style-name="tablecell">
            <text:p text:style-name="tablealignleft"> může </text:p>
          </table:table-cell>
          <table:table-cell office:value-type="string" table:style-name="tablecell">
            <text:p text:style-name="tablealignleft"> může </text:p>
          </table:table-cell>
          <table:table-cell office:value-type="string" table:style-name="tablecell">
            <text:p text:style-name="tablealignleft"> Přihlášení uživatelé </text:p>
          </table:table-cell>
          <table:table-cell office:value-type="string" table:style-name="tablecell">
            <text:p text:style-name="tablealignleft"> Kalendář, Třídní kniha, gml.cz </text:p>
          </table:table-cell>
        </table:table-row>
        <table:table-row>
          <table:table-cell office:value-type="string" table:style-name="tablecell">
            <text:p text:style-name="tablealignleft">     Reprezentace </text:p>
          </table:table-cell>
          <table:table-cell office:value-type="string" table:style-name="tablecell">
            <text:p text:style-name="tablealignleft"> může </text:p>
          </table:table-cell>
          <table:table-cell office:value-type="string" table:style-name="tablecell">
            <text:p text:style-name="tablealignleft"> může </text:p>
          </table:table-cell>
          <table:table-cell office:value-type="string" table:style-name="tablecell">
            <text:p text:style-name="tablealignleft"> Všichni učitelé </text:p>
          </table:table-cell>
          <table:table-cell office:value-type="string" table:style-name="tablecell">
            <text:p text:style-name="tablealignleft"> Třídní kniha, gml.cz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Zkoušení žáků</text:span>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Pouze zúčastnění </text:p>
          </table:table-cell>
          <table:table-cell office:value-type="string" table:style-name="tablecell">
            <text:p text:style-name="tablealignleft"> Písemky / DÚ </text:p>
          </table:table-cell>
        </table:table-row>
        <table:table-row>
          <table:table-cell office:value-type="string" table:style-name="tablecell">
            <text:p text:style-name="tablealignleft">     Velká písemná práce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Pouze zúčastnění </text:p>
          </table:table-cell>
          <table:table-cell office:value-type="string" table:style-name="tablecell">
            <text:p text:style-name="tablealignleft"> Písemky / DÚ </text:p>
          </table:table-cell>
        </table:table-row>
        <table:table-row>
          <table:table-cell office:value-type="string" table:style-name="tablecell">
            <text:p text:style-name="tablealignleft">     Písemná práce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Pouze zúčastnění </text:p>
          </table:table-cell>
          <table:table-cell office:value-type="string" table:style-name="tablecell">
            <text:p text:style-name="tablealignleft"> Písemky / DÚ </text:p>
          </table:table-cell>
        </table:table-row>
        <table:table-row>
          <table:table-cell office:value-type="string" table:style-name="tablecell">
            <text:p text:style-name="tablealignleft">     Test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Pouze zúčastnění </text:p>
          </table:table-cell>
          <table:table-cell office:value-type="string" table:style-name="tablecell">
            <text:p text:style-name="tablealignleft"> Písemky / DÚ </text:p>
          </table:table-cell>
        </table:table-row>
        <table:table-row>
          <table:table-cell office:value-type="string" table:style-name="tablecell">
            <text:p text:style-name="tablealignleft">     Ústní zkoušení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Pouze zúčastnění </text:p>
          </table:table-cell>
          <table:table-cell office:value-type="string" table:style-name="tablecell">
            <text:p text:style-name="tablealignleft"> Písemky / DÚ </text:p>
          </table:table-cell>
        </table:table-row>
        <table:table-row>
          <table:table-cell office:value-type="string" table:style-name="tablecell">
            <text:p text:style-name="tablealignleft">     Referát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Pouze zúčastnění </text:p>
          </table:table-cell>
          <table:table-cell office:value-type="string" table:style-name="tablecell">
            <text:p text:style-name="tablealignleft"> Písemky / DÚ </text:p>
          </table:table-cell>
        </table:table-row>
        <table:table-row>
          <table:table-cell office:value-type="string" table:style-name="tablecell">
            <text:p text:style-name="tablealignleft">     Projekt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Pouze zúčastnění </text:p>
          </table:table-cell>
          <table:table-cell office:value-type="string" table:style-name="tablecell">
            <text:p text:style-name="tablealignleft"> Písemky / DÚ </text:p>
          </table:table-cell>
        </table:table-row>
        <table:table-row>
          <table:table-cell office:value-type="string" table:style-name="tablecell">
            <text:p text:style-name="tablealignleft">  Školní písemná práce (GML) </text:p>
          </table:table-cell>
          <table:table-cell office:value-type="string" table:style-name="tablecell">
            <text:p text:style-name="tablealignleft"> může </text:p>
          </table:table-cell>
          <table:table-cell office:value-type="string" table:style-name="tablecell">
            <text:p text:style-name="tablealignleft"> může </text:p>
          </table:table-cell>
          <table:table-cell office:value-type="string" table:style-name="tablecell">
            <text:p text:style-name="tablealignleft"> Veřejné </text:p>
          </table:table-cell>
          <table:table-cell office:value-type="string" table:style-name="tablecell">
            <text:p text:style-name="tablealignleft"> gml.cz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etkání učitelů</text:span>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Všichni učitelé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    Klasifikační porada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Všichni učitelé </text:p>
          </table:table-cell>
          <table:table-cell office:value-type="string" table:style-name="tablecell">
            <text:p text:style-name="tablealignleft"> gml.cz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Rezervovaná učebna</text:span>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Všichni učitelé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Jiná událost</text:span>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Veřejné </text:p>
          </table:table-cell>
          <table:table-cell office:value-type="string" table:style-name="tablecell">
            <text:p text:style-name="tablealignleft"> Kalendář, gml.cz </text:p>
          </table:table-cell>
        </table:table-row>
        <table:table-row>
          <table:table-cell office:value-type="string" table:style-name="tablecell">
            <text:p text:style-name="tablealignleft">     Poučení o bezpečnosti </text:p>
          </table:table-cell>
          <table:table-cell office:value-type="string" table:style-name="tablecell">
            <text:p text:style-name="tablealignleft"> může </text:p>
          </table:table-cell>
          <table:table-cell office:value-type="string" table:style-name="tablecell">
            <text:p text:style-name="tablealignleft"> může </text:p>
          </table:table-cell>
          <table:table-cell office:value-type="string" table:style-name="tablecell">
            <text:p text:style-name="tablealignleft"> Pouze zúčastnění </text:p>
          </table:table-cell>
          <table:table-cell office:value-type="string" table:style-name="tablecell">
            <text:p text:style-name="tablealignleft"> Kalendář, Třídní kniha </text:p>
          </table:table-cell>
        </table:table-row>
        <table:table-row>
          <table:table-cell office:value-type="string" table:style-name="tablecell">
            <text:p text:style-name="tablealignleft">     Sdružení rodičů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Veřejné </text:p>
          </table:table-cell>
          <table:table-cell office:value-type="string" table:style-name="tablecell">
            <text:p text:style-name="tablealignleft"> Kalendář, gml.cz </text:p>
          </table:table-cell>
        </table:table-row>
        <table:table-row>
          <table:table-cell office:value-type="string" table:style-name="tablecell">
            <text:p text:style-name="tablealignleft">     Třídní kniha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ne </text:p>
          </table:table-cell>
          <table:table-cell office:value-type="string" table:style-name="tablecell">
            <text:p text:style-name="tablealignleft"> Účastníci + učitelé </text:p>
          </table:table-cell>
          <table:table-cell office:value-type="string" table:style-name="tablecell">
            <text:p text:style-name="tablealignleft"> Třídní kniha </text:p>
          </table:table-cell>
        </table:table-row>
        <table:table-row>
          <table:table-cell office:value-type="string" table:style-name="tablecell">
            <text:p text:style-name="tablealignleft">     Soutěž </text:p>
          </table:table-cell>
          <table:table-cell office:value-type="string" table:style-name="tablecell">
            <text:p text:style-name="tablealignleft"> může </text:p>
          </table:table-cell>
          <table:table-cell office:value-type="string" table:style-name="tablecell">
            <text:p text:style-name="tablealignleft"> může </text:p>
          </table:table-cell>
          <table:table-cell office:value-type="string" table:style-name="tablecell">
            <text:p text:style-name="tablealignleft"> Všichni učitelé </text:p>
          </table:table-cell>
          <table:table-cell office:value-type="string" table:style-name="tablecell">
            <text:p text:style-name="tablealignleft"> gml.cz </text:p>
          </table:table-cell>
        </table:table-row>
      </table:table>
      <text:h text:style-name="Heading_20_2" text:outline-level="2"><text:bookmark-start text:name="__RefHeading___kopie.nekterych.edupage.kalendaru.do.google.kalendare_5"/><text:bookmark-start text:name="kopie.nekterych.edupage.kalendaru.do.google.kalendare"/>Kopie některých Edupage kalendářů do Google kalendáře<text:bookmark-end text:name="__RefHeading___kopie.nekterych.edupage.kalendaru.do.google.kalendare_5"/><text:bookmark-end text:name="kopie.nekterych.edupage.kalendaru.do.google.kalendare"/></text:h>
      <text:p text:style-name="Text_20_body">Student či zaměstnanec si může Edupage kalendář exportovat do podoby adresy a připojit do „svých“ kalendářů v Google.  V Edupage kalendáři je vpravo nahoře tlačítko <draw:frame draw:style-name="media" draw:name="7" text:anchor-type="as-char" draw:z-index="7" svg:width="2.8310416666667cm" style:rel-width="100%" svg:height="0.9525cm" style:rel-height="scale"><draw:image xlink:href="Pictures/846b54434adcbac9ab2ca5b48ce06c07.jpg" xlink:type="simple" xlink:show="embed" xlink:actuate="onLoad"/></draw:frame>, které otevře dialog: <draw:frame draw:style-name="mediacenter" draw:name="600 Legend" text:anchor-type="paragraph" draw:z-index="0" svg:width="15.901458333333cm"><draw:text-box><text:p text:style-name="legendcenter"><draw:frame draw:style-name="mediacenter" draw:name="600" text:anchor-type="paragraph" draw:z-index="8" svg:width="15.901458333333cm" svg:height="7.4083333333333cm"><draw:image xlink:href="Pictures/ba6562424abe70db0bae1a6b3bc2788a.jpg" xlink:type="simple" xlink:show="embed" xlink:actuate="onLoad"/></draw:frame>600</text:p></draw:text-box></draw:frame> Vybíráme z <text:span text:style-name="Strong_20_Emphasis">osobního rozvrhu</text:span> (včetně suplování a událostí, prostě věci, kde máte být), <text:span text:style-name="Strong_20_Emphasis">Událostí</text:span> (těch veřejných z celé školy), <text:span text:style-name="Strong_20_Emphasis">Suplování</text:span> (pouze akce, kde máte být navíc) a <text:span text:style-name="Strong_20_Emphasis">Suplování with reminder</text:span> (tedy akce, kde máte být navíc, s předchozím upozorněním mailem).</text:p>
      <text:p text:style-name="Text_20_body">Pro přidání spojení Edupage kalendáře do vašeho osobního Googlího, je potřeba označit a zkopírovat (Ctrl+C) odkaz za slovem <text:span text:style-name="Strong_20_Emphasis">Webcal</text:span> v tomto dialogu (text typu <text:span text:style-name="Source_20_Text">https://gmlbrno.edupage.org/webcal?pwd=3EE350F0D9037662&amp;type=plan&amp;teacherid=-410</text:span>). V novém okně prohlížeče pustíme <text:a xlink:type="simple" xlink:href="http://kalendar.gml.cz" text:style-name="Internet_20_link" text:visited-style-name="Visited_20_Internet_20_Link">kalendář Google</text:a>, v levém svislém pruhu pod sekcí <text:span text:style-name="Strong_20_Emphasis">Moje kalendáře</text:span> následuje sekce <text:span text:style-name="Strong_20_Emphasis">Jiné kalendáře</text:span>, u které klikneme na tlačítko <text:span text:style-name="Strong_20_Emphasis">+</text:span>: <draw:frame draw:style-name="mediacenter" draw:name="9" text:anchor-type="paragraph" draw:z-index="9" svg:width="5.2916666666667cm" style:rel-width="100%" svg:height="8.7591873706004cm" style:rel-height="scale"><draw:image xlink:href="Pictures/f9a2a5a969eaff23970708c2f6f1a707.jpg" xlink:type="simple" xlink:show="embed" xlink:actuate="onLoad"/></draw:frame> Objeví se importovací podmenu, ve kterém zvolíme <text:span text:style-name="Strong_20_Emphasis">Pomocí adresy URL</text:span> a do následného boxu pro adresu vložíme (Ctrl+V) odkaz získaný z Edupage. Získaný kalendář bude k dispozici i na mobilech, které mají stejný Google úč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36:28</meta:creation-date>
    <dc:creator>Generated</dc:creator>
    <dc:date>2026-09-05T06::36:28</dc:date>
    <dc:language>en-US</dc:language>
    <meta:editing-cycles>1</meta:editing-cycles>
    <meta:editing-duration>PT0S</meta:editing-duration>
    <dc:title>navody:kantori:kalendare-edupage-google</dc:title>
  </office:meta>
</office:document-meta>
</file>