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8e924747b307a4bc4f1bb3d3eaf4df.jpg"/>
  <manifest:file-entry manifest:media-type="image/jpeg" manifest:full-path="Pictures/ecb8bec9f380237731542aa273e31dc8.jpg"/>
  <manifest:file-entry manifest:media-type="image/jpeg" manifest:full-path="Pictures/cc0c40cd20e306b214e6b3a6616b6ff0.jpg"/>
  <manifest:file-entry manifest:media-type="image/jpeg" manifest:full-path="Pictures/4b5fd19cbfda9077609085c4022d1de2.jpg"/>
  <manifest:file-entry manifest:media-type="image/jpeg" manifest:full-path="Pictures/2371c6475a84f0a42cd547e6c7f811d4.jpg"/>
  <manifest:file-entry manifest:media-type="image/jpeg" manifest:full-path="Pictures/46f0a0eb370b308255ca0b739be80ea3.jpg"/>
  <manifest:file-entry manifest:media-type="image/jpeg" manifest:full-path="Pictures/af9be374c3c62d81745525b90e0504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kantori:elektronicke-sbirky"/><text:bookmark-start text:name="__RefHeading___elektronicke.sbirky.penez.v.edupage_1"/><text:bookmark-start text:name="elektronicke.sbirky.penez.v.edupage"/>Elektronické sbírky peněz v Edupage<text:bookmark-end text:name="__RefHeading___elektronicke.sbirky.penez.v.edupage_1"/><text:bookmark-end text:name="elektronicke.sbirky.penez.v.edupage"/></text:h>
      <text:h text:style-name="Heading_20_2" text:outline-level="2"><text:bookmark-start text:name="__RefHeading___zakladni.informace_2"/><text:bookmark-start text:name="zakladni.informace"/>Základní informace<text:bookmark-end text:name="__RefHeading___zakladni.informace_2"/><text:bookmark-end text:name="zakladni.informace"/></text:h>
      <text:list text:style-name="List_20_1" text:continue-numbering="false">
        <text:list-item>
          <text:p text:style-name="List_20_1_Content_First"> zřízen samostatný účet v NF pro elektronické sběry plateb: 131-3524710277/0100</text:p>
        </text:list-item>
        <text:list-item>
          <text:p text:style-name="List_20_1_Content"> variabilní symbol mají studenti stejný jako na obědy či ISIC, specifický symbol rozlišuje druhy sběru</text:p>
        </text:list-item>
        <text:list-item>
          <text:p text:style-name="List_20_1_Content"> lze sbírat:</text:p>
          <text:list text:style-name="List_20_1">
            <text:list-item>
              <text:p text:style-name="List_20_1_Content"> učebnice,</text:p>
            </text:list-item>
            <text:list-item>
              <text:p text:style-name="List_20_1_Content"> příspěvek do NF, </text:p>
            </text:list-item>
            <text:list-item>
              <text:p text:style-name="List_20_1_Content"> výlety, </text:p>
            </text:list-item>
            <text:list-item>
              <text:p text:style-name="List_20_1_Content"> Praha, </text:p>
            </text:list-item>
            <text:list-item>
              <text:p text:style-name="List_20_1_Content"> výměny, </text:p>
            </text:list-item>
            <text:list-item>
              <text:p text:style-name="List_20_1_Content"> kino, divadlo, …</text:p>
            </text:list-item>
          </text:list>
        </text:list-item>
        <text:list-item>
          <text:p text:style-name="List_20_1_Content"> adaptační kurz pro 1. ročníky se vybírá nadále v hotovosti</text:p>
        </text:list-item>
        <text:list-item>
          <text:p text:style-name="List_20_1_Content_Last"> při menších částkách preferujte hotovost. (Hotovost lze evidovat pomocí tzv. Sbírky v Edupage)</text:p>
        </text:list-item>
      </text:list>
      <text:h text:style-name="Heading_20_2" text:outline-level="2"><text:bookmark-start text:name="__RefHeading___postup_3"/><text:bookmark-start text:name="postup"/>Postup<text:bookmark-end text:name="__RefHeading___postup_3"/><text:bookmark-end text:name="postup"/></text:h>
      <text:list text:style-name="List_20_1" text:continue-numbering="false">
        <text:list-item>
          <text:p text:style-name="List_20_1_Content_First"> třídní nebo odpovědný kantor se staví za ekonomkou se seznamem a položkovým rozpočtem na danou akci (nebo s fakturou, např. u učebnic)</text:p>
        </text:list-item>
        <text:list-item>
          <text:p text:style-name="List_20_1_Content"> ekonomka zadá do Edupage, ten vytvoří QR kód; požadavek na platbu přijde studentovi i rodiči do aplikace</text:p>
        </text:list-item>
        <text:list-item>
          <text:p text:style-name="List_20_1_Content"> ekonomka hlídá platby, po uplynutí data splatnosti vyrobí export do Excelu a předá třídnímu nebo odpovědnému kantorovi</text:p>
        </text:list-item>
        <text:list-item>
          <text:p text:style-name="List_20_1_Content_Last"> veškeré platby musí být podloženy fakturou nebo daňovým dokladem</text:p>
        </text:list-item>
      </text:list>
      <text:h text:style-name="Heading_20_2" text:outline-level="2"><text:bookmark-start text:name="__RefHeading___po.ukonceni.akce_4"/><text:bookmark-start text:name="po.ukonceni.akce"/>Po ukončení akce<text:bookmark-end text:name="__RefHeading___po.ukonceni.akce_4"/><text:bookmark-end text:name="po.ukonceni.akce"/></text:h>
      <text:list text:style-name="List_20_1" text:continue-numbering="false">
        <text:list-item>
          <text:p text:style-name="List_20_1_Content_First"> vyúčtování v Excelu sepíše organizátor, pošle mailem ekonomce</text:p>
        </text:list-item>
        <text:list-item>
          <text:p text:style-name="List_20_1_Content_Last"> přeplatek se vrací studentům na účty, z nichž původně platba přišla</text:p>
        </text:list-item>
      </text:list>
      <text:h text:style-name="Heading_20_2" text:outline-level="2"><text:bookmark-start text:name="__RefHeading___data.splatnosti_5"/><text:bookmark-start text:name="data.splatnosti"/>Data splatnosti<text:bookmark-end text:name="__RefHeading___data.splatnosti_5"/><text:bookmark-end text:name="data.splatnosti"/></text:h>
      <text:list text:style-name="List_20_1" text:continue-numbering="false">
        <text:list-item>
          <text:p text:style-name="List_20_1_Content_First"> platby za učebnice a pracovní sešity a příspěvek do NF bývají obvykle zveřejněny ve druhý školní den odpoledne (aby stihli třídní informovat studenty a i rodiče)</text:p>
        </text:list-item>
        <text:list-item>
          <text:p text:style-name="List_20_1_Content"> učebnice a pracovní sešity na začátku šk. roku – splatnost do 15. října </text:p>
        </text:list-item>
        <text:list-item>
          <text:p text:style-name="List_20_1_Content"> učebnice a pracovní sešity v průběhu roku – splatnost do 14 dní</text:p>
        </text:list-item>
        <text:list-item>
          <text:p text:style-name="List_20_1_Content"> příspěvek do Nadačního fondu – splatnost do 30. září</text:p>
        </text:list-item>
        <text:list-item>
          <text:p text:style-name="List_20_1_Content_Last"> výlety, výměny – splatnost týden předem nebo dle požadavků</text:p>
        </text:list-item>
      </text:list>
      <text:h text:style-name="Heading_20_2" text:outline-level="2"><text:bookmark-start text:name="__RefHeading___zaokrouhlovani.sbirane.castky_6"/><text:bookmark-start text:name="zaokrouhlovani.sbirane.castky"/>Zaokrouhlování sbírané částky<text:bookmark-end text:name="__RefHeading___zaokrouhlovani.sbirane.castky_6"/><text:bookmark-end text:name="zaokrouhlovani.sbirane.castky"/></text:h>
      <text:list text:style-name="List_20_1" text:continue-numbering="false">
        <text:list-item>
          <text:p text:style-name="LastListParagraph_List_20_1_Content_First"> Při výpočtu na jednotlivce směrem dolů na celé Kč – drobný rozdíl bude hrazen příspěvkem z Nadačního fondu</text:p>
        </text:list-item>
      </text:list>
      <text:h text:style-name="Heading_20_1" text:outline-level="1"><text:bookmark-start text:name="__RefHeading___mensi.castky.sbirka.v.aplikaci.edupage_7"/><text:bookmark-start text:name="mensi.castky.sbirka.v.aplikaci.edupage"/>Menší částky, sbírka v aplikaci Edupage<text:bookmark-end text:name="__RefHeading___mensi.castky.sbirka.v.aplikaci.edupage_7"/><text:bookmark-end text:name="mensi.castky.sbirka.v.aplikaci.edupage"/></text:h>
      <text:list text:style-name="List_20_1" text:continue-numbering="false">
        <text:list-item>
          <text:p text:style-name="List_20_1_Content_First"> Sbírku lze zadat pouze v aplikaci Edupage (na mobilu), nikoliv ve webovém rozhraní gmlbrno.edupage.org</text:p>
        </text:list-item>
        <text:list-item>
          <text:p text:style-name="List_20_1_Content_Last"> Jde o možnost zapisování plateb do EduPage místo na papír – žádost o platbu v hotovosti (a později i přijetí platby) vidí hned žáci i rodiče</text:p>
        </text:list-item>
      </text:list>
      <text:h text:style-name="Heading_20_2" text:outline-level="2"><text:bookmark-start text:name="__RefHeading___postup.jak.zadat.na.mobilu.sbirku_8"/><text:bookmark-start text:name="postup.jak.zadat.na.mobilu.sbirku"/>Postup, jak zadat na mobilu Sbírku<text:bookmark-end text:name="__RefHeading___postup.jak.zadat.na.mobilu.sbirku_8"/><text:bookmark-end text:name="postup.jak.zadat.na.mobilu.sbirku"/></text:h>
      <text:p text:style-name="Text_20_body"><draw:frame draw:style-name="media" draw:name="0" text:anchor-type="as-char" draw:z-index="0" svg:width="7.9375cm" style:rel-width="100%" svg:height="11.576965065502cm" style:rel-height="scale"><draw:image xlink:href="Pictures/bf8e924747b307a4bc4f1bb3d3eaf4df.jpg" xlink:type="simple" xlink:show="embed" xlink:actuate="onLoad"/></draw:frame></text:p>
      <text:p text:style-name="Text_20_body"><draw:frame draw:style-name="media" draw:name="1" text:anchor-type="as-char" draw:z-index="1" svg:width="7.9375cm" style:rel-width="100%" svg:height="11.526630434783cm" style:rel-height="scale"><draw:image xlink:href="Pictures/ecb8bec9f380237731542aa273e31dc8.jpg" xlink:type="simple" xlink:show="embed" xlink:actuate="onLoad"/></draw:frame></text:p>
      <text:p text:style-name="Text_20_body"><draw:frame draw:style-name="media" draw:name="2" text:anchor-type="as-char" draw:z-index="2" svg:width="7.9375cm" style:rel-width="100%" svg:height="11.977759009009cm" style:rel-height="scale"><draw:image xlink:href="Pictures/cc0c40cd20e306b214e6b3a6616b6ff0.jpg" xlink:type="simple" xlink:show="embed" xlink:actuate="onLoad"/></draw:frame></text:p>
      <text:p text:style-name="Text_20_body"><draw:frame draw:style-name="media" draw:name="3" text:anchor-type="as-char" draw:z-index="3" svg:width="7.9375cm" style:rel-width="100%" svg:height="12.703843825666cm" style:rel-height="scale"><draw:image xlink:href="Pictures/4b5fd19cbfda9077609085c4022d1de2.jpg" xlink:type="simple" xlink:show="embed" xlink:actuate="onLoad"/></draw:frame></text:p>
      <text:p text:style-name="Text_20_body"><draw:frame draw:style-name="media" draw:name="4" text:anchor-type="as-char" draw:z-index="4" svg:width="7.9375cm" style:rel-width="100%" svg:height="11.046354166667cm" style:rel-height="scale"><draw:image xlink:href="Pictures/2371c6475a84f0a42cd547e6c7f811d4.jpg" xlink:type="simple" xlink:show="embed" xlink:actuate="onLoad"/></draw:frame></text:p>
      <text:p text:style-name="Text_20_body"><draw:frame draw:style-name="media" draw:name="5" text:anchor-type="as-char" draw:z-index="5" svg:width="7.9375cm" style:rel-width="100%" svg:height="13.807942708333cm" style:rel-height="scale"><draw:image xlink:href="Pictures/46f0a0eb370b308255ca0b739be80ea3.jpg" xlink:type="simple" xlink:show="embed" xlink:actuate="onLoad"/></draw:frame></text:p>
      <text:p text:style-name="Text_20_body"><draw:frame draw:style-name="media" draw:name="6" text:anchor-type="as-char" draw:z-index="6" svg:width="7.9375cm" style:rel-width="100%" svg:height="12.895987654321cm" style:rel-height="scale"><draw:image xlink:href="Pictures/af9be374c3c62d81745525b90e05042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6:14</meta:creation-date>
    <dc:creator>Generated</dc:creator>
    <dc:date>2026-09-05T07::36:14</dc:date>
    <dc:language>en-US</dc:language>
    <meta:editing-cycles>1</meta:editing-cycles>
    <meta:editing-duration>PT0S</meta:editing-duration>
    <dc:title>navody:kantori:elektronicke-sbirky</dc:title>
  </office:meta>
</office:document-meta>
</file>