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cf150da43a941c5e85dfac87e333ae5.svg"/>
  <manifest:file-entry manifest:media-type="image/jpeg" manifest:full-path="Pictures/7bb8a0f458fb56b88e98073b474cc12f.jpg"/>
  <manifest:file-entry manifest:media-type="image/jpeg" manifest:full-path="Pictures/e86f55adfdc24247ae4c73597907f5ae.jpg"/>
  <manifest:file-entry manifest:media-type="image/jpeg" manifest:full-path="Pictures/6fcac8ed3a7cad3bc56582231f339eeb.jpg"/>
  <manifest:file-entry manifest:media-type="image/jpeg" manifest:full-path="Pictures/7cf690b667bceef448f5fcc43d21d187.jpg"/>
  <manifest:file-entry manifest:media-type="image/jpeg" manifest:full-path="Pictures/be62e15ef9efafd2be9b7f585515df15.jpg"/>
  <manifest:file-entry manifest:media-type="image/jpeg" manifest:full-path="Pictures/a9089ec2dacb08762a8eaf474c32c3f0.jpg"/>
  <manifest:file-entry manifest:media-type="image/png" manifest:full-path="Pictures/6628f5af71f430c25625daaed9557c84.png"/>
  <manifest:file-entry manifest:media-type="image/png" manifest:full-path="Pictures/45db37340a5aeb66b4c5bd0c9db9a1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kantori:dataprojektory-bezdratove"/><text:bookmark-start text:name="__RefHeading___bezdratove.vysilani.na.dataprojektory_1"/><text:bookmark-start text:name="bezdratove.vysilani.na.dataprojektory"/>Bezdrátové vysílání na dataprojektory<text:bookmark-end text:name="__RefHeading___bezdratove.vysilani.na.dataprojektory_1"/><text:bookmark-end text:name="bezdratove.vysilani.na.dataprojektory"/></text:h>
      <text:p text:style-name="Text_20_body">Na GML lze kromě klasického připojení po drátu (nejčastěji HDMI kabelu nebo VGA kabelu) u některých dataprojektorů používat bezdrátové připojení. Z mobilu (Android, iPhone), z chromebooku (ChromeOS) z notebooku (Windows 10, MacOS). Přenáší se obraz i zvuk, ale zvuk putuje z dataprojektoru lištou zpět do velkých repráků na zdi. </text:p>
      <text:p text:style-name="Text_20_body">Jde o dvě technologie: <text:span text:style-name="Strong_20_Emphasis">po síti</text:span> (ke školní wifině, po školní síti zpět do daťáku) nebo <text:span text:style-name="Strong_20_Emphasis">přímým wifi připojením</text:span> (rovnou k wifině, kterou vysílá dataprojektor).</text:p>
      <text:p text:style-name="Text_20_body">Na dálku bez kabelu lze pouštět obraz do těchto dataprojektorů:</text:p>
      <text:list text:style-name="List_20_1" text:continue-numbering="false">
        <text:list-item>
          <text:p text:style-name="List_20_1_Content_First"> v prvním patře 216, 222, 224, 226, 227, 229, 251, 255, 259 (U.HV), 264, 265,</text:p>
        </text:list-item>
        <text:list-item>
          <text:p text:style-name="List_20_1_Content"> ve druhém patře 306 (Inf2), 308 (Inf4), 312, 316, 318, 319, 320, 335, 336, 339, 342, 350, </text:p>
        </text:list-item>
        <text:list-item>
          <text:p text:style-name="List_20_1_Content"> ve třetím patře 401, 405, 407, 412, 413, 415, 418, 438, 435, 448.</text:p>
        </text:list-item>
        <text:list-item>
          <text:p text:style-name="List_20_1_Content"> Daťáky uvedené v prvních třech odrážkách lze oslovit jak přímým wifi připojením, tak po síti.</text:p>
        </text:list-item>
        <text:list-item>
          <text:p text:style-name="List_20_1_Content_Last"> TV-ZRCADLOVY-SAL, TV-JU1, TV-JU3, TV-JU4 … Chytré televize v zrcadlovém sále a třech fr. jazykovkách lze oslovit pouze přímým wifi připojením.</text:p>
        </text:list-item>
      </text:list>
      <text:p text:style-name="Text_20_body">Přesný přehled HDMI/VGA/wifi možností dataprojektorů najdete na <text:a xlink:type="simple" xlink:href="https://www.gml.cz/uploads/planky-GML/gml_planek-2026-27-s_vyznacenim_techniky.pdf" text:style-name="Internet_20_link" text:visited-style-name="Visited_20_Internet_20_Link">Plánu GML s vyznačením techniky</text:a>.</text:p>
      <text:h text:style-name="Heading_20_2" text:outline-level="2"><text:bookmark-start text:name="__RefHeading___prime.wifi.pripojeni_2"/><text:bookmark-start text:name="prime.wifi.pripojeni"/>Přímé wifi připojení<text:bookmark-end text:name="__RefHeading___prime.wifi.pripojeni_2"/><text:bookmark-end text:name="prime.wifi.pripojeni"/></text:h>
      <text:p text:style-name="Text_20_body">Dataprojektor musí být spuštěn. <draw:frame draw:style-name="media" draw:name="0" text:anchor-type="as-char" draw:z-index="0" svg:width="" svg:rel-width="100%" svg:height="0cm"><draw:image xlink:href="Pictures/ccf150da43a941c5e85dfac87e333ae5.svg" xlink:type="simple" xlink:show="embed" xlink:actuate="onLoad"/></draw:frame> Mobil/notebook musí mít povolenou GPS (lokační služby) a povolenou wifi (lhostejno, zda je k nějaké wifině připojen, třeba ke GML_PROFESORI, nebo není). Daťák svítí svoji vlastní wifinu, která nemá s tou školní nic společného, po níž si s mobilem/notebookem povídají.</text:p>
      <text:h text:style-name="Heading_20_2" text:outline-level="2"><text:bookmark-start text:name="__RefHeading___prime.wifi.pripojeni.z.androidu_3"/><text:bookmark-start text:name="prime.wifi.pripojeni.z.androidu"/>Přímé wifi připojení z Androidu<text:bookmark-end text:name="__RefHeading___prime.wifi.pripojeni.z.androidu_3"/><text:bookmark-end text:name="prime.wifi.pripojeni.z.androidu"/></text:h>
      <text:p text:style-name="Text_20_body">Každý Android službu <text:span text:style-name="Strong_20_Emphasis">Přenos obrazu</text:span> umí. Netřeba nic nastavovat. Stáhnete shora roletku, kliknete na ikonu <text:span text:style-name="Strong_20_Emphasis">Přenos obrazu</text:span>:</text:p>
      <text:p text:style-name="Text_20_body"><draw:frame draw:style-name="media" draw:name="1" text:anchor-type="as-char" draw:z-index="1" svg:width="5.2916666666667cm" style:rel-width="100%" svg:height="11.465277777778cm" style:rel-height="scale"><draw:image xlink:href="Pictures/7bb8a0f458fb56b88e98073b474cc12f.jpg" xlink:type="simple" xlink:show="embed" xlink:actuate="onLoad"/></draw:frame></text:p>
      <text:p text:style-name="Text_20_body">Android vyhledá všechny samostatně svítící wifi dataprojektory v dosahu, zobrazí jméno (například DATAK-FJ2). Po kliknutí na toto jméno rovnou zahájí přenos. Na dataprojektoru se vpravo dole objeví drobná hláška „Screen Mirroring…“ + jméno Vašeho androidího telefonu. Už vysíláte. Dataprojektor je nicméně nastavený tak, že sám nepřepne Source (čistě z bezpečnostních důvodů, vysílat do něj takhle může každý), čili na ovladači daťáku je nutno stisknout vpravo nahoře tlačítko <text:span text:style-name="Strong_20_Emphasis">Select source</text:span>. Proskenují se všechny zdroje:</text:p>
      <text:p text:style-name="Text_20_body"><draw:frame draw:style-name="media" draw:name="2" text:anchor-type="as-char" draw:z-index="2" svg:width="10.583333333333cm" svg:height="5.953776683087cm"><draw:image xlink:href="Pictures/e86f55adfdc24247ae4c73597907f5ae.jpg" xlink:type="simple" xlink:show="embed" xlink:actuate="onLoad"/></draw:frame></text:p>
      <text:p text:style-name="Text_20_body">Zdroj Screen Mirroring se najde a zobrazí se plocha Vašeho androidu:</text:p>
      <text:p text:style-name="Text_20_body"><draw:frame draw:style-name="media" draw:name="3" text:anchor-type="as-char" draw:z-index="3" svg:width="10.583333333333cm" svg:height="7.9874213836478cm"><draw:image xlink:href="Pictures/6fcac8ed3a7cad3bc56582231f339eeb.jpg" xlink:type="simple" xlink:show="embed" xlink:actuate="onLoad"/></draw:frame>
<draw:frame draw:style-name="media" draw:name="4" text:anchor-type="as-char" draw:z-index="4" svg:width="10.583333333333cm" svg:height="4.6205639614856cm"><draw:image xlink:href="Pictures/7cf690b667bceef448f5fcc43d21d187.jpg" xlink:type="simple" xlink:show="embed" xlink:actuate="onLoad"/></draw:frame></text:p>
      <text:p text:style-name="Text_20_body">Na Androidu máte vlevo nahoře malý modrý piktogram <draw:frame draw:style-name="media" draw:name="5" text:anchor-type="as-char" draw:z-index="5" svg:width="1.2964583333333cm" svg:height="1.3758333333333cm"><draw:image xlink:href="Pictures/be62e15ef9efafd2be9b7f585515df15.jpg" xlink:type="simple" xlink:show="embed" xlink:actuate="onLoad"/></draw:frame>, na který lze ťuknout a přenos obrazu ukončit.</text:p>
      <text:h text:style-name="Heading_20_2" text:outline-level="2"><text:bookmark-start text:name="__RefHeading___prime.wifi.pripojeni.z.windows.10_4"/><text:bookmark-start text:name="prime.wifi.pripojeni.z.windows.10"/>Přímé wifi připojení z Windows 10<text:bookmark-end text:name="__RefHeading___prime.wifi.pripojeni.z.windows.10_4"/><text:bookmark-end text:name="prime.wifi.pripojeni.z.windows.10"/></text:h>
      <text:p text:style-name="Text_20_body">Počítač musí mít spuštěnou wifi, která může být připojená (např. ke GML_PROFESORI), ale nemusí.</text:p>
      <text:p text:style-name="Text_20_body">Panel „PROMÍTAT“ lze získat kliknutím do oznamovací oblasti vedle hodin a volbou tlačítka <text:span text:style-name="Strong_20_Emphasis">Promítat</text:span>:</text:p>
      <text:p text:style-name="Text_20_body"><draw:frame draw:style-name="media" draw:name="6" text:anchor-type="as-char" draw:z-index="6" svg:width="10.583333333333cm" svg:height="8.2732656514382cm"><draw:image xlink:href="Pictures/a9089ec2dacb08762a8eaf474c32c3f0.jpg" xlink:type="simple" xlink:show="embed" xlink:actuate="onLoad"/></draw:frame></text:p>
      <text:p text:style-name="Text_20_body">Stejného efektu člověk ale dosáhne i tehdy, stiskne-li přímo kombinaci <text:span text:style-name="Strong_20_Emphasis">Win+P</text:span>:</text:p>
      <text:p text:style-name="Text_20_body"><draw:frame draw:style-name="media" draw:name="7" text:anchor-type="as-char" draw:z-index="7" svg:width="5.2916666666667cm" style:rel-width="100%" svg:height="11.361829025845cm" style:rel-height="scale"><draw:image xlink:href="Pictures/6628f5af71f430c25625daaed9557c84.png" xlink:type="simple" xlink:show="embed" xlink:actuate="onLoad"/></draw:frame></text:p>
      <text:p text:style-name="Text_20_body">V panelu dole je třeba kliknout na <text:span text:style-name="Strong_20_Emphasis">Připojit k bezdrátové obrazovce</text:span>. Vyhledává, po chvíli najde konkrétní dataprojektor:</text:p>
      <text:p text:style-name="Text_20_body"><draw:frame draw:style-name="media" draw:name="8" text:anchor-type="as-char" draw:z-index="8" svg:width="5.2916666666667cm" style:rel-width="100%" svg:height="11.759259259259cm" style:rel-height="scale"><draw:image xlink:href="Pictures/45db37340a5aeb66b4c5bd0c9db9a1b0.png" xlink:type="simple" xlink:show="embed" xlink:actuate="onLoad"/></draw:frame></text:p>
      <text:p text:style-name="Text_20_body">Když na něj uživatel klikne, status se změní na „Připojeno - duplikovat“, už na dataprojektor vysíláte. Dataprojektor je nicméně nastavený tak, že sám nepřepne Source (čistě z bezpečnostních důvodů, vysílat do něj takhle může každý), čili na ovladači daťáku je nutno stisknout vpravo nahoře tlačítko <text:span text:style-name="Strong_20_Emphasis">Select source</text:span>. Proskenují se všechny zdroje:</text:p>
      <text:p text:style-name="Text_20_body"><draw:frame draw:style-name="media" draw:name="9" text:anchor-type="as-char" draw:z-index="9" svg:width="10.583333333333cm" svg:height="5.953776683087cm"><draw:image xlink:href="Pictures/e86f55adfdc24247ae4c73597907f5ae.jpg" xlink:type="simple" xlink:show="embed" xlink:actuate="onLoad"/></draw:frame></text:p>
      <text:p text:style-name="Text_20_body">Zdroj Screen Mirroring se najde a zobrazí se plocha Vašeho počítače. Teoreticky lze na notebooku <text:span text:style-name="Strong_20_Emphasis">změnit režim projekce</text:span>: z defaultní <text:span text:style-name="Strong_20_Emphasis">duplikace</text:span>, kdy studenti vidí to samé co Vy, na <text:span text:style-name="Strong_20_Emphasis">rozšířená plocha</text:span>, kdy studenti vidí „druhý monitor“ umístěný napravo vedle Vašeho prvního monitoru. Rozšířená plocha je výhodná například při prezentacích v Powerpointu, kdy na svém zařízení můžete mít tzv. režim prezentujícího.</text:p>
      <text:h text:style-name="Heading_20_2" text:outline-level="2"><text:bookmark-start text:name="__RefHeading___pripojeni.po.siti_5"/><text:bookmark-start text:name="pripojeni.po.siti"/>Připojení po síti<text:bookmark-end text:name="__RefHeading___pripojeni.po.siti_5"/><text:bookmark-end text:name="pripojeni.po.siti"/></text:h>
      <text:p text:style-name="Text_20_body">Na Androidu/MacOS/Windows si nainstalujeme aplikaci – pro Epson dataprojektory jde o Epson iProjection <text:a xlink:type="simple" xlink:href="https://play.google.com/store/apps/details?id=com.epson.iprojection" text:style-name="Internet_20_link" text:visited-style-name="Visited_20_Internet_20_Link">na Google Play</text:a>, <text:a xlink:type="simple" xlink:href="https://apps.apple.com/cz/app/epson-iprojection/id488048021?l=cs" text:style-name="Internet_20_link" text:visited-style-name="Visited_20_Internet_20_Link">na App Store</text:a>, <text:a xlink:type="simple" xlink:href="https://www.epson.eu/en_EU/epson-projector-software#iprojectionPCMac" text:style-name="Internet_20_link" text:visited-style-name="Visited_20_Internet_20_Link">pro Windows a MacOS</text:a>.</text:p>
      <text:p text:style-name="Text_20_body">Aplikaci Epson iProjection spustíme. Jednou z možností je nechat zobrazit na dataprojektoru QR-kód, jednoduše stisknutím tlačítka LAN na jeho dálkovém ovladači, QR kód naskenujete a iProjection se rovnou připojuje, dataprojektor rovnou zobrazuje Vaši plochu. Druhou možností je znát adresu dataprojektoru, na něhož chcete vysílat (jde o adresu DATAK-FJ2.gml.local, DATAK-Fj.gml.local, DATAK-Fj3.gml.local, DATAK-Aj3.gml.local, DATAK-Biologie.gml.local, DATAK-M.gml.local, DATAK-Cj2.gml.local, DATAK-VV2.gml.local, DATAK-FY3.gml.local, DATAK-BI3.gml.local, DATAK-CJ.gml.local, DATAK-ZE.gml.local, DATAK-INF4.gml.local, DATAK-VV.gml.local, DATAK-FY.gml.local), kterou zadáte. Dataprojektor je též třeba přepnout na příslušný Source jménem LAN. Výhodou je, že s vysílacím počítačem fyzicky vůbec nemusíte být v místnosti, třeba ani v budově… <draw:frame draw:style-name="media" draw:name="10" text:anchor-type="as-char" draw:z-index="10" svg:width="" svg:rel-width="100%" svg:height="0cm"><draw:image xlink:href="Pictures/ccf150da43a941c5e85dfac87e333ae5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1::40:51</meta:creation-date>
    <dc:creator>Generated</dc:creator>
    <dc:date>2026-09-08T11::40:51</dc:date>
    <dc:language>en-US</dc:language>
    <meta:editing-cycles>1</meta:editing-cycles>
    <meta:editing-duration>PT0S</meta:editing-duration>
    <dc:title>navody:kantori:dataprojektory-bezdratove</dc:title>
  </office:meta>
</office:document-meta>
</file>