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heslo"/><text:bookmark-start text:name="__RefHeading___ztrata.zmena.hesla.do.skolni.site_1"/><text:bookmark-start text:name="ztrata.zmena.hesla.do.skolni.site"/>Ztráta/změna hesla do školní sítě<text:bookmark-end text:name="__RefHeading___ztrata.zmena.hesla.do.skolni.site_1"/><text:bookmark-end text:name="ztrata.zmena.hesla.do.skolni.s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7:00</meta:creation-date>
    <dc:creator>Generated</dc:creator>
    <dc:date>2026-09-05T06::37:00</dc:date>
    <dc:language>en-US</dc:language>
    <meta:editing-cycles>1</meta:editing-cycles>
    <meta:editing-duration>PT0S</meta:editing-duration>
    <dc:title>navody:heslo</dc:title>
  </office:meta>
</office:document-meta>
</file>