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gdrive_via_owncloud"/><text:bookmark-start text:name="__RefHeading___pripojeni.googledisku.do.gmlcloudu.do.httpwww.gml.cz.oblacky_1"/><text:bookmark-start text:name="pripojeni.googledisku.do.gmlcloudu.do.httpwww.gml.cz.oblacky"/>Připojení GoogleDisku do gmlCloudu (do http://www.gml.cz/oblacky)<text:bookmark-end text:name="__RefHeading___pripojeni.googledisku.do.gmlcloudu.do.httpwww.gml.cz.oblacky_1"/><text:bookmark-end text:name="pripojeni.googledisku.do.gmlcloudu.do.httpwww.gml.cz.oblack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7:47</meta:creation-date>
    <dc:creator>Generated</dc:creator>
    <dc:date>2026-09-05T07::27:47</dc:date>
    <dc:language>en-US</dc:language>
    <meta:editing-cycles>1</meta:editing-cycles>
    <meta:editing-duration>PT0S</meta:editing-duration>
    <dc:title>navody:gdrive_via_owncloud</dc:title>
  </office:meta>
</office:document-meta>
</file>