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abc44612bc911db27bcdbb55b6c17f.jpg"/>
  <manifest:file-entry manifest:media-type="image/jpeg" manifest:full-path="Pictures/a28c7d3de5fa4182b573a698fc1206cd.jpg"/>
  <manifest:file-entry manifest:media-type="image/jpeg" manifest:full-path="Pictures/8e8299f21836c9bf34b1d865ccc0a6ae.jpg"/>
  <manifest:file-entry manifest:media-type="image/jpeg" manifest:full-path="Pictures/a998e928994a683b311e4d9a7f9d1bb2.jpg"/>
  <manifest:file-entry manifest:media-type="image/jpeg" manifest:full-path="Pictures/9aeee360014df7aacc461379ef961752.jpg"/>
  <manifest:file-entry manifest:media-type="image/jpeg" manifest:full-path="Pictures/d0120cb358a3f699d927d14851d60a2c.jpg"/>
  <manifest:file-entry manifest:media-type="image/jpeg" manifest:full-path="Pictures/7fe3fe849fbdca836fdcb4d04ad17440.jpg"/>
  <manifest:file-entry manifest:media-type="image/jpeg" manifest:full-path="Pictures/b7679e0df2ea5492dd0ce3be9a0326d9.jpg"/>
  <manifest:file-entry manifest:media-type="image/jpeg" manifest:full-path="Pictures/08597ce0e44ea6a5c227127c7aa8421a.jpg"/>
  <manifest:file-entry manifest:media-type="image/jpeg" manifest:full-path="Pictures/47480d0e727b1c7aa616b9da0d5ac199.jpg"/>
  <manifest:file-entry manifest:media-type="image/jpeg" manifest:full-path="Pictures/9cd6360c0bbc4c85b1db0098422d345e.jpg"/>
  <manifest:file-entry manifest:media-type="image/jpeg" manifest:full-path="Pictures/c98ae30831334feb4fbd15d016b320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zadavani-znamek"/><text:bookmark-start text:name="__RefHeading___pro.ucitelezadavani.znamek_1"/><text:bookmark-start text:name="pro.ucitelezadavani.znamek"/>Pro učitele: Zadávání známek<text:bookmark-end text:name="__RefHeading___pro.ucitelezadavani.znamek_1"/><text:bookmark-end text:name="pro.ucitelezadavani.znamek"/></text:h>
      <text:h text:style-name="Heading_20_2" text:outline-level="2"><text:bookmark-start text:name="__RefHeading___dialog.pro.zadavani.znamek.na.pc_2"/><text:bookmark-start text:name="dialog.pro.zadavani.znamek.na.pc"/>Dialog pro zadávání známek na PC<text:bookmark-end text:name="__RefHeading___dialog.pro.zadavani.znamek.na.pc_2"/><text:bookmark-end text:name="dialog.pro.zadavani.znamek.na.pc"/></text:h>
      <text:p text:style-name="Text_20_body">Kliknutím na tlačítko <draw:frame draw:style-name="media" draw:name="0" text:anchor-type="as-char" draw:z-index="0" svg:width="1.3229166666667cm" svg:height="0.6688904494382cm"><draw:image xlink:href="Pictures/acabc44612bc911db27bcdbb55b6c17f.jpg" xlink:type="simple" xlink:show="embed" xlink:actuate="onLoad"/></draw:frame> lze (po zvolení třídy, které zadáváme) zadat známky v následujícím dialogu:</text:p>
      <text:p text:style-name="Text_20_body"><draw:frame draw:style-name="media" draw:name="1" text:anchor-type="as-char" draw:z-index="1" svg:width="10.583333333333cm" svg:height="7.4228090172239cm"><draw:image xlink:href="Pictures/a28c7d3de5fa4182b573a698fc1206cd.jpg" xlink:type="simple" xlink:show="embed" xlink:actuate="onLoad"/></draw:frame></text:p>
      <text:p text:style-name="Text_20_body">Od ledna 2019 musí profesoři na GML takto zadat pololetní známkování (do sloupečku <text:span text:style-name="Strong_20_Emphasis">Vysvědčení</text:span>). Od dubna 2019 pak i průběžnou klasifikaci (zejména před schůzkami).</text:p>
      <text:h text:style-name="Heading_20_2" text:outline-level="2"><text:bookmark-start text:name="__RefHeading___zadavani.prubeznych.znamek.na.pc_3"/><text:bookmark-start text:name="zadavani.prubeznych.znamek.na.pc"/>Zadávání průběžných známek na PC<text:bookmark-end text:name="__RefHeading___zadavani.prubeznych.znamek.na.pc_3"/><text:bookmark-end text:name="zadavani.prubeznych.znamek.na.pc"/></text:h>
      <text:p text:style-name="Text_20_body">V Edupage je vhodné si vést kompletní klasifikaci. Buď nasázíte známky do sloupečku „Známky“ (pokud neexistuje, klikněte na tlačítko <text:span text:style-name="Strong_20_Emphasis">Nová písemka/zkoušení</text:span> a vyrobte si ho) – v tom případě mají všechny stejnou váhu, prostě jde jen o soupis známek, např. pro potřeby rodičovských schůzek. Viz obrázek:</text:p>
      <text:p text:style-name="Text_20_body"><draw:frame draw:style-name="mediacenter" draw:name="2" text:anchor-type="paragraph" draw:z-index="2" svg:width="10.583333333333cm" svg:height="4.3783487044357cm"><draw:image xlink:href="Pictures/8e8299f21836c9bf34b1d865ccc0a6ae.jpg" xlink:type="simple" xlink:show="embed" xlink:actuate="onLoad"/></draw:frame></text:p>
      <text:p text:style-name="Text_20_body">Nebo si můžete zavést každou písemku či zkoušení samostatně – tlačítkem <text:span text:style-name="Strong_20_Emphasis">Nová písemka/zkoušení</text:span>, kde si zadáte název písemky/zkoušení, datum, její váhu, atd., načež se pro ni vyrobí vlastní sloupeček.</text:p>
      <text:p text:style-name="Text_20_body">Nebo si můžete vyrobit sloupce pro druhy písemek (například „Ústní zkoušení“, „Domácí úlohy“, „Čtvrtletky“, atp.), každý se samostatnou vahou a psát do nich i více průběžných známek.</text:p>
      <text:p text:style-name="Text_20_body">Do jednoho políčka lze zadat víc známek oddělených čárkami, každá má pak stejnou váhu. Známky lze zadávat i desetinným číslem (s anglickým zápisem, tedy pomocí tečky). Značka <text:span text:style-name="Strong_20_Emphasis">-</text:span> za známkou znamená přidání 0.3, značka <text:span text:style-name="Strong_20_Emphasis">+</text:span> za známkou znamená odebrání 0.3 z její hodnoty. Například:</text:p>
      <text:p text:style-name="Text_20_body"><draw:frame draw:style-name="mediacenter" draw:name="3" text:anchor-type="paragraph" draw:z-index="3" svg:width="7.1966666666667cm" style:rel-width="100%" svg:height="2.8310416666667cm" style:rel-height="scale"><draw:image xlink:href="Pictures/a998e928994a683b311e4d9a7f9d1bb2.jpg" xlink:type="simple" xlink:show="embed" xlink:actuate="onLoad"/></draw:frame></text:p>
      <text:h text:style-name="Heading_20_2" text:outline-level="2"><text:bookmark-start text:name="__RefHeading___zadavani.znamek.na.mobilu.tabletu_4"/><text:bookmark-start text:name="zadavani.znamek.na.mobilu.tabletu"/>Zadávání známek na mobilu/tabletu<text:bookmark-end text:name="__RefHeading___zadavani.znamek.na.mobilu.tabletu_4"/><text:bookmark-end text:name="zadavani.znamek.na.mobilu.tabletu"/></text:h>
      <text:p text:style-name="Text_20_body">Spustíme aplikaci Edupage na svém mobilu/tabletu (pokud ji nemáme, viz nejprve <text:a xlink:type="simple" xlink:href="https://wiki.gml.cz/navody:edupage:aplikace-osobni" text:style-name="Internet_20_link" text:visited-style-name="Visited_20_Internet_20_Link">Aplikace pro mobil: instalace, přístup ke svým osobním informacím</text:a>). V mobilu otočeném na vysoko vidíme:</text:p>
      <text:p text:style-name="Text_20_body"><draw:frame draw:style-name="media" draw:name="4" text:anchor-type="as-char" draw:z-index="4" svg:width="5.2916666666667cm" style:rel-width="100%" svg:height="10.714261168385cm" style:rel-height="scale"><draw:image xlink:href="Pictures/9aeee360014df7aacc461379ef961752.jpg" xlink:type="simple" xlink:show="embed" xlink:actuate="onLoad"/></draw:frame></text:p>
      <text:p text:style-name="Text_20_body">Překlopíme-li mobil na široko, vidíme:</text:p>
      <text:p text:style-name="Text_20_body"><draw:frame draw:style-name="media" draw:name="5" text:anchor-type="as-char" draw:z-index="5" svg:width="15.875cm" svg:height="8.7075559701493cm"><draw:image xlink:href="Pictures/d0120cb358a3f699d927d14851d60a2c.jpg" xlink:type="simple" xlink:show="embed" xlink:actuate="onLoad"/></draw:frame></text:p>
      <text:p text:style-name="Text_20_body">Klikneme na <text:span text:style-name="Strong_20_Emphasis">Známky</text:span>, v následném dialogu vybereme konkrétní třídu, v jejím seznamu konkrétního studenta. Detail jednoho studenta vypadá takto:</text:p>
      <text:p text:style-name="Text_20_body"><draw:frame draw:style-name="media" draw:name="6" text:anchor-type="as-char" draw:z-index="6" svg:width="15.875cm" svg:height="8.8948473282443cm"><draw:image xlink:href="Pictures/7fe3fe849fbdca836fdcb4d04ad17440.jpg" xlink:type="simple" xlink:show="embed" xlink:actuate="onLoad"/></draw:frame></text:p>
      <text:p text:style-name="Text_20_body">V hodině budeme pravděpodobně zadávat známku na mobilu z ústního zkoušení (pokud tuto položku ve třídě zatím nemáte, vyrobte si ji tlačítkem <draw:frame draw:style-name="media" draw:name="7" text:anchor-type="as-char" draw:z-index="7" svg:width="6.6145833333333cm" style:rel-width="100%" svg:height="0.6896054964539cm" style:rel-height="scale"><draw:image xlink:href="Pictures/b7679e0df2ea5492dd0ce3be9a0326d9.jpg" xlink:type="simple" xlink:show="embed" xlink:actuate="onLoad"/></draw:frame>, dále asi <draw:frame draw:style-name="media" draw:name="8" text:anchor-type="as-char" draw:z-index="8" svg:width="6.6145833333333cm" style:rel-width="100%" svg:height="0.68288208502024cm" style:rel-height="scale"><draw:image xlink:href="Pictures/08597ce0e44ea6a5c227127c7aa8421a.jpg" xlink:type="simple" xlink:show="embed" xlink:actuate="onLoad"/></draw:frame> a dále asi <draw:frame draw:style-name="media" draw:name="9" text:anchor-type="as-char" draw:z-index="9" svg:width="2.6458333333333cm" style:rel-width="100%" svg:height="0.76654984423676cm" style:rel-height="scale"><draw:image xlink:href="Pictures/47480d0e727b1c7aa616b9da0d5ac199.jpg" xlink:type="simple" xlink:show="embed" xlink:actuate="onLoad"/></draw:frame>, dále vyplníme název a vpravo nahoře ťukneme na tlačítko <text:span text:style-name="Strong_20_Emphasis">Přidat</text:span> – dle  mého názoru se ale událost „Ústní zkoušení“ pohodlněji vyrábí dopředně na PC, viz předchozí kapitola).</text:p>
      <text:p text:style-name="Text_20_body">Zvolíme-li tedy typicky „Ústní zkoušení“, vyskočí dialog:</text:p>
      <text:p text:style-name="Text_20_body"><draw:frame draw:style-name="media" draw:name="10" text:anchor-type="as-char" draw:z-index="10" svg:width="10.583333333333cm" svg:height="5.9485910129474cm"><draw:image xlink:href="Pictures/9cd6360c0bbc4c85b1db0098422d345e.jpg" xlink:type="simple" xlink:show="embed" xlink:actuate="onLoad"/></draw:frame></text:p>
      <text:p text:style-name="Text_20_body">Tlačítky <text:span text:style-name="Strong_20_Emphasis">1</text:span> až <text:span text:style-name="Strong_20_Emphasis">5</text:span> lze zadat známku, tlačítko <text:span text:style-name="Strong_20_Emphasis">;</text:span> slouží jako oddělovník, kdybychom chtěli zadat víc známek jednomu studentovi zároveň. Tlačítko <text:span text:style-name="Strong_20_Emphasis">&lt;</text:span> je slouží k výmazu předchozího znaku (jako Backspace), tlačítko s piktogramem klávesnice dovolí zapsat známku textem (například <text:span text:style-name="Strong_20_Emphasis">1-</text:span> či <text:span text:style-name="Strong_20_Emphasis">1.4</text:span>, jejich hodnoty najdete v předchozí kapitole). Tlačítko <text:span text:style-name="Strong_20_Emphasis">Uložit</text:span> vpravo nahoře nás vrátí do dialogu se známkami studenta, případně se lze zpětným tlačítkem <draw:frame draw:style-name="media" draw:name="11" text:anchor-type="as-char" draw:z-index="11" svg:width="0.79375cm" svg:height="0.69627192982456cm"><draw:image xlink:href="Pictures/c98ae30831334feb4fbd15d016b32002.jpg" xlink:type="simple" xlink:show="embed" xlink:actuate="onLoad"/></draw:frame> (vlevo nahoře) vracet do seznamu studentů dané třídy, poté do seznamu tříd a poté do úvodní stránky aplika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0:05</meta:creation-date>
    <dc:creator>Generated</dc:creator>
    <dc:date>2026-09-05T07::00:05</dc:date>
    <dc:language>en-US</dc:language>
    <meta:editing-cycles>1</meta:editing-cycles>
    <meta:editing-duration>PT0S</meta:editing-duration>
    <dc:title>navody:edupage:pro-ucitele-zadavani-znamek</dc:title>
  </office:meta>
</office:document-meta>
</file>