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518c203908491219f0e63951944e7d1.jpg"/>
  <manifest:file-entry manifest:media-type="image/jpeg" manifest:full-path="Pictures/ce915c689c53f979e0011c193e63418d.jpg"/>
  <manifest:file-entry manifest:media-type="image/jpeg" manifest:full-path="Pictures/fdd4665f867322a7a9a15c2275d1f7ac.jpg"/>
  <manifest:file-entry manifest:media-type="image/jpeg" manifest:full-path="Pictures/7b09cb1f01ee6dacdccfc1497105445e.jpg"/>
  <manifest:file-entry manifest:media-type="image/jpeg" manifest:full-path="Pictures/1584ee5152b0915abccd32eb5ef08885.jpg"/>
  <manifest:file-entry manifest:media-type="image/jpeg" manifest:full-path="Pictures/df7b3d249b4a2ce93280be70462ac4c6.jpg"/>
  <manifest:file-entry manifest:media-type="image/jpeg" manifest:full-path="Pictures/ed7091e788bfdeb84e0304b9fb882271.jpg"/>
  <manifest:file-entry manifest:media-type="image/jpeg" manifest:full-path="Pictures/b36dae834a192a08165dda76cf5349bf.jpg"/>
  <manifest:file-entry manifest:media-type="image/jpeg" manifest:full-path="Pictures/3e48b9cf95ba2555a690accf731d76ee.jpg"/>
  <manifest:file-entry manifest:media-type="image/jpeg" manifest:full-path="Pictures/2f6bbdf047b53628def78122e303b8c9.jpg"/>
  <manifest:file-entry manifest:media-type="image/jpeg" manifest:full-path="Pictures/f2fa391e33405ee720d09b7381c0fc34.jpg"/>
  <manifest:file-entry manifest:media-type="image/jpeg" manifest:full-path="Pictures/319b747a62656c21250f277e877b37c8.jpg"/>
  <manifest:file-entry manifest:media-type="image/svg+xml" manifest:full-path="Pictures/0e272a3898f49a25758550a8dc06ba1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avody:edupage:pro-ucitele-vytvoreni-testu"/><text:bookmark-start text:name="__RefHeading___pro.ucitelevytvoreni.testu_1"/><text:bookmark-start text:name="pro.ucitelevytvoreni.testu"/>Pro učitele: Vytvoření testu<text:bookmark-end text:name="__RefHeading___pro.ucitelevytvoreni.testu_1"/><text:bookmark-end text:name="pro.ucitelevytvoreni.testu"/></text:h>
      <text:p text:style-name="Text_20_body">Vytvořit test v Edupage je jednoduché a existují různé podoby, jak test může vypadat i jak ho budete hodnotit. Pokud již máte vytvořené výukové plány, můžete test přiřadit ke konkrétnímu tématu, lze však vyrobit i test, pokud ještě žádné plány vytvořené nemáte.</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Při kliknutí na kterýkoliv obrázek na této stránce se obrázek zvětší!</text:p></table:table-cell></table:table-row></table:table></draw:text-box></draw:frame></text:p>
      <text:h text:style-name="Heading_20_2" text:outline-level="2"><text:bookmark-start text:name="__RefHeading___tvorba.testu.na.pocitaci_2"/><text:bookmark-start text:name="tvorba.testu.na.pocitaci"/>Tvorba testu na počítači<text:bookmark-end text:name="__RefHeading___tvorba.testu.na.pocitaci_2"/><text:bookmark-end text:name="tvorba.testu.na.pocitaci"/></text:h>
      <text:list text:style-name="Numbering_20_1" text:continue-numbering="false">
        <text:list-item>
          <text:p text:style-name="Numbering_20_1_Content_First"> <text:span text:style-name="Strong_20_Emphasis">Menu Plány a přípravy – volba třídy</text:span> <text:line-break/>Přihlašte se do Edupage na webu a v horním menu zvolte „Plány a přípravy“. Vyberte také skupinu, pro kterou test vytváříte. <text:line-break/> <draw:frame draw:style-name="mediacenter" draw:name="výběr plánu a skupiny Legend" text:anchor-type="paragraph" draw:z-index="0" svg:width="10.583333333333cm"><draw:text-box><text:p text:style-name="legendcenter"><draw:frame draw:style-name="mediacenter" draw:name="výběr plánu a skupiny" text:anchor-type="paragraph" draw:z-index="0" svg:width="10.583333333333cm" svg:height="6.6498611111111cm"><draw:image xlink:href="Pictures/5518c203908491219f0e63951944e7d1.jpg" xlink:type="simple" xlink:show="embed" xlink:actuate="onLoad"/></draw:frame>výběr plánu a skupiny</text:p></draw:text-box></draw:frame> </text:p>
        </text:list-item>
        <text:list-item>
          <text:p text:style-name="Numbering_20_1_Content"> <text:span text:style-name="Strong_20_Emphasis">Založení nového testu</text:span> <text:line-break/>Na stránce plánů klikněte <text:span text:style-name="Strong_20_Emphasis">v pravém dolním rohu na ikonu +</text:span>. A v nově objevivším se okénku <text:span text:style-name="Strong_20_Emphasis">zvolte políčko test</text:span>.<text:line-break/><draw:frame draw:style-name="mediacenter" draw:name=" Klikněte na &quot;+&quot; Legend" text:anchor-type="paragraph" draw:z-index="0" svg:width="10.583333333333cm"><draw:text-box><text:p text:style-name="legendcenter"><draw:frame draw:style-name="mediacenter" draw:name=" Klikněte na &quot;+&quot;" text:anchor-type="paragraph" draw:z-index="1" svg:width="10.583333333333cm" svg:height="6.7553191489362cm"><draw:image xlink:href="Pictures/ce915c689c53f979e0011c193e63418d.jpg" xlink:type="simple" xlink:show="embed" xlink:actuate="onLoad"/></draw:frame> Klikněte na "+"</text:p></draw:text-box></draw:frame> <text:line-break/><draw:frame draw:style-name="mediacenter" draw:name=" Vyberte &quot;test&quot; Legend" text:anchor-type="paragraph" draw:z-index="0" svg:width="10.583333333333cm"><draw:text-box><text:p text:style-name="legendcenter"><draw:frame draw:style-name="mediacenter" draw:name=" Vyberte &quot;test&quot;" text:anchor-type="paragraph" draw:z-index="2" svg:width="10.583333333333cm" svg:height="7.65175cm"><draw:image xlink:href="Pictures/fdd4665f867322a7a9a15c2275d1f7ac.jpg" xlink:type="simple" xlink:show="embed" xlink:actuate="onLoad"/></draw:frame> Vyberte "test"</text:p></draw:text-box></draw:frame> <text:line-break/>Pokud máte vytvořené nějaké plány (budou zobrazeny před stiskem „+“ tam, co je na obrázku modré tlačítko „Vytvořit plán“), můžete prvně vybrat plán, ke kterému chcete test přiřadit, ale není to potřeba, pouze až budete mít vytvořeno více testů, bude se v nich lépe orientovat, pokud budou přiřazeny plánům.</text:p>
        </text:list-item>
        <text:list-item>
          <text:p text:style-name="Numbering_20_1_Content"> <text:span text:style-name="Strong_20_Emphasis">Přidání otázek do testu</text:span> <text:line-break/>Test je tvořen tzv. <text:span text:style-name="Emphasis">kartami</text:span>. Karta je typicky jedna otázka, ale jako (první) kartu můžete mít třeba záhlaví písemky, kde zapíšete instrukce ke způsobu zápisu odpovědí, jaké jsou povolené pomůcky apod. Na samostatnou kartu můžete třeba umístit text nebo obrázek, ke kterému se pak vztahují další otázky na dalších kartách. Detailnější popis typů karet najdete níže, zatím jen jednoduchá ukázka: <text:line-break/>Zvolte <text:span text:style-name="Strong_20_Emphasis">Vytvořit nové karty</text:span> <text:line-break/><draw:frame draw:style-name="mediacenter" draw:name="Vytvořit nové karty Legend" text:anchor-type="paragraph" draw:z-index="0" svg:width="10.583333333333cm"><draw:text-box><text:p text:style-name="legendcenter"><draw:frame draw:style-name="mediacenter" draw:name="Vytvořit nové karty" text:anchor-type="paragraph" draw:z-index="3" svg:width="10.583333333333cm" svg:height="4.3215277777778cm"><draw:image xlink:href="Pictures/7b09cb1f01ee6dacdccfc1497105445e.jpg" xlink:type="simple" xlink:show="embed" xlink:actuate="onLoad"/></draw:frame>Vytvořit nové karty</text:p></draw:text-box></draw:frame> <text:line-break/>Vyberte si <text:span text:style-name="Strong_20_Emphasis">typ otázky</text:span>, např. výběr z nabídky správných odpovědí, tedy <text:span text:style-name="Strong_20_Emphasis">„ABCD“</text:span>. Možností je celá řada, nemusí se jednat ani o kartu s otázkou, můžete zvolit třeba kartu jen s textem nebo přiloženým videem. <text:line-break/><draw:frame draw:style-name="mediacenter" draw:name=" Volba typu karty/otázky ABCD Legend" text:anchor-type="paragraph" draw:z-index="0" svg:width="10.583333333333cm"><draw:text-box><text:p text:style-name="legendcenter"><draw:frame draw:style-name="mediacenter" draw:name=" Volba typu karty/otázky ABCD" text:anchor-type="paragraph" draw:z-index="4" svg:width="10.583333333333cm" svg:height="7.0114583333333cm"><draw:image xlink:href="Pictures/1584ee5152b0915abccd32eb5ef08885.jpg" xlink:type="simple" xlink:show="embed" xlink:actuate="onLoad"/></draw:frame> Volba typu karty/otázky ABCD</text:p></draw:text-box></draw:frame> <text:line-break/>Zadejte text zadání. Můžete ho formátovat nástroji v záhlaví (červený rámeček), třeba dávat tučné písmo, zvýrazňovač, nadpis, citaci apod. Pokud potřebujete <text:span text:style-name="Strong_20_Emphasis">přidat obrázek</text:span>, klikněte na žluté plus vprostřed spodní hrany orámování textu a vyberte „Další obsah – obrázek“ a „přidat obrázek“ (buď hledáním v dostupných obrázcích nebo nahráním vlastního). <text:span text:style-name="Strong_20_Emphasis">Matematické výrazy lze zapisovat pomocí zápisu v systému LaTeX.</text:span> <text:line-break/><draw:frame draw:style-name="mediacenter" draw:name="Zápis zadání Legend" text:anchor-type="paragraph" draw:z-index="0" svg:width="10.583333333333cm"><draw:text-box><text:p text:style-name="legendcenter"><draw:frame draw:style-name="mediacenter" draw:name="Zápis zadání" text:anchor-type="paragraph" draw:z-index="5" svg:width="10.583333333333cm" svg:height="7.0061666666667cm"><draw:image xlink:href="Pictures/df7b3d249b4a2ce93280be70462ac4c6.jpg" xlink:type="simple" xlink:show="embed" xlink:actuate="onLoad"/></draw:frame>Zápis zadání</text:p></draw:text-box></draw:frame> <text:line-break/>Dále <text:span text:style-name="Strong_20_Emphasis">zapište odpovědi</text:span>: Na obrázku označené ikonky mají funkci: 1=přidání další možné odpovědi „e“, 2=přidání obrázku k odpovědi, 3=připojení jiného souboru/přílohy k odpovědi, 4=označení, že tato odpověď je správná, 5=odstranění této možnosti odpovědi. V rámečku je zdůrazněno menu, které umožní zvolit, zda je správná jediná odpověď, nebo může být více či žádná správně (a student musí vybrat všechny) nebo student volí alespoň jednu z více správných. <text:line-break/><draw:frame draw:style-name="mediacenter" draw:name="Záznam odpovědí Legend" text:anchor-type="paragraph" draw:z-index="0" svg:width="10.583333333333cm"><draw:text-box><text:p text:style-name="legendcenter"><draw:frame draw:style-name="mediacenter" draw:name="Záznam odpovědí" text:anchor-type="paragraph" draw:z-index="6" svg:width="10.583333333333cm" svg:height="7.0088300220751cm"><draw:image xlink:href="Pictures/ed7091e788bfdeb84e0304b9fb882271.jpg" xlink:type="simple" xlink:show="embed" xlink:actuate="onLoad"/></draw:frame>Záznam odpovědí</text:p></draw:text-box></draw:frame> <text:line-break/><text:span text:style-name="Strong_20_Emphasis">Až je otázka kompletní, klikněte na Hotovo vlevo nahoře.</text:span> Můžete stejným způsobem přidat další otázky do testu. Další otázky můžete přidat i kliknutím vlevo nahoře na „Přidať kartu“ pod tlačítkem „Hotovo“.</text:p>
        </text:list-item>
        <text:list-item>
          <text:p text:style-name="Numbering_20_1_Content"> <text:span text:style-name="Strong_20_Emphasis">Finální úpravy</text:span> <text:line-break/>Po potvrzení okna s kartami/otázkami jste zpět v přehledu písemky: <text:line-break/><draw:frame draw:style-name="mediacenter" draw:name="Přehled písemky Legend" text:anchor-type="paragraph" draw:z-index="0" svg:width="10.583333333333cm"><draw:text-box><text:p text:style-name="legendcenter"><draw:frame draw:style-name="mediacenter" draw:name="Přehled písemky" text:anchor-type="paragraph" draw:z-index="7" svg:width="10.583333333333cm" svg:height="7.0088300220751cm"><draw:image xlink:href="Pictures/b36dae834a192a08165dda76cf5349bf.jpg" xlink:type="simple" xlink:show="embed" xlink:actuate="onLoad"/></draw:frame>Přehled písemky</text:p></draw:text-box></draw:frame> <text:line-break/>Čísly označené volby jsou: 1=Editovat karty umožní vrátit se zpět k úpravě karet/otázek, 2,3=Můžete zamíchat pořadí otázek i pořadí odpovědí (šikovné hlavně proto, když jste nechali vždy odpověď „A“ jako tu správnou), 4=Můžete vytvořit další variantu písemky, bude se lišit pořadím otázek a/nebo promícháním odpovědí. Edupage zatím neumí v různých variantách dávat různé otázky. 5=Náhled ukáže, jak písemku online uvidí studenti, zpět se vrátíte kliknutím na „Aktuální materiál“. 6=Ikona zámečku určí, že se otázka nezamíchá a zůstane na stejné pozici, 7=Lze určit bodové hodnocení dané otázky, 8=Editace otázky (stejné jako 1-editace karet), 9=smazání konkrétní otázky, 10=„Přidělit“ přeskočí do okna, kde zadáte test studentů, (další krok), 11=„Hotovo“ by test jen uložilo, ale nezadalo studentům, což obvykle nechceme!</text:p>
        </text:list-item>
        <text:list-item>
          <text:p text:style-name="Numbering_20_1_Content_Last"> <text:span text:style-name="Strong_20_Emphasis">Zadání testu studentům</text:span> <text:line-break/>Klikněte na <text:span text:style-name="Strong_20_Emphasis">Přidělit</text:span> a objeví se okno: <text:line-break/><draw:frame draw:style-name="mediacenter" draw:name="Přidělení testu Legend" text:anchor-type="paragraph" draw:z-index="0" svg:width="10.583333333333cm"><draw:text-box><text:p text:style-name="legendcenter"><draw:frame draw:style-name="mediacenter" draw:name="Přidělení testu" text:anchor-type="paragraph" draw:z-index="8" svg:width="10.583333333333cm" svg:height="8.2768099827032cm"><draw:image xlink:href="Pictures/3e48b9cf95ba2555a690accf731d76ee.jpg" xlink:type="simple" xlink:show="embed" xlink:actuate="onLoad"/></draw:frame>Přidělení testu</text:p></draw:text-box></draw:frame> <text:line-break/>V tomto okně nejprve (1.) zadejte název testu, pak (2.) zvolte skupiny, pro které je určen. Je vidět, že lze jeden test zadat naráz 3 třídám! Pokud jen chcete zadat test k vyplnění online a nebude se jednat o písemku v konkrétní vyučovací hodině, zvolte jen <text:span text:style-name="Strong_20_Emphasis">Umožnit žákům prohlížet online</text:span> (3.). Zde lze nastavit také termín odkdy dokdy mohou žáci test vyplňovat, kolik na něj mají maximálně času a kolik pokusů. Příslušná omezení se aplikují jen tehdy, pokud jsou zaškrtnutá! Čili test může mít neomezený termín vypracování, neomezený počet pokusů… Pokud sjedete obrazovkou ještě níž, lze kliknout na modré tlačítko „Nastavit událost“ a tím <text:span text:style-name="Strong_20_Emphasis">vytvořit sloupeček, kam se budou zapisovat známky do klasifikace</text:span>, pokud test chceme hodnotit známkou. Až jsme spokojeni, klikneme na <text:span text:style-name="Strong_20_Emphasis">Hotovo</text:span> a test je zadaný, studentům přijde oznámení a mohou začít vypracovávat.</text:p>
        </text:list-item>
      </text:list>
      <text:h text:style-name="Heading_20_2" text:outline-level="2"><text:bookmark-start text:name="__RefHeading___kontrola.vysledku.ci.dodatecna.uprava.prideleneho.testu_3"/><text:bookmark-start text:name="kontrola.vysledku.ci.dodatecna.uprava.prideleneho.testu"/>Kontrola výsledků či dodatečná úprava přiděleného testu<text:bookmark-end text:name="__RefHeading___kontrola.vysledku.ci.dodatecna.uprava.prideleneho.testu_3"/><text:bookmark-end text:name="kontrola.vysledku.ci.dodatecna.uprava.prideleneho.testu"/></text:h>
      <text:p text:style-name="Text_20_body">Odpovědi studentů, výsledky testu i možnost zasahovat do opravování a klasifikace najdeme na <text:span text:style-name="Strong_20_Emphasis">menu Výsledky</text:span>.</text:p>
      <text:list text:style-name="Numbering_20_1" text:continue-numbering="false">
        <text:list-item>
          <text:p text:style-name="Numbering_20_1_Content_First"> <text:span text:style-name="Strong_20_Emphasis">V edupage zvolte menu Výsledky</text:span> // <draw:frame draw:style-name="mediacenter" draw:name="Výsledky Legend" text:anchor-type="paragraph" draw:z-index="0" svg:width="10.583333333333cm"><draw:text-box><text:p text:style-name="legendcenter"><draw:frame draw:style-name="mediacenter" draw:name="Výsledky" text:anchor-type="paragraph" draw:z-index="9" svg:width="10.583333333333cm" svg:height="8.2768099827032cm"><draw:image xlink:href="Pictures/2f6bbdf047b53628def78122e303b8c9.jpg" xlink:type="simple" xlink:show="embed" xlink:actuate="onLoad"/></draw:frame>Výsledky</text:p></draw:text-box></draw:frame> // V postranní liště vybereme název zadaného testu. Nyní bychom mohli kliknout na <text:span text:style-name="Strong_20_Emphasis">Editovat přidělení materiálu</text:span>, abychom změnili, komu a s jakými podmínkami je test zadán (např. můžeme zvýšit počet pokusů). Volba <text:span text:style-name="Strong_20_Emphasis">Upravit materiál</text:span> přímo umožní editovat otázky zadaného testu. Nejdůležitější je ale podmenu <text:span text:style-name="Strong_20_Emphasis">Odpovědi</text:span>, kde je přehled odpovědí všech studentů a statistika úspěšnosti. A také podmenu <text:span text:style-name="Strong_20_Emphasis">Odpovědi žáků</text:span>, které umožňuje zkontrolovat test každého žáka a pokud jsme zadali otevřenou otázku, tak ji ohodnotit, případně řešení okomentovat. <text:span text:style-name="Strong_20_Emphasis">V rámečku</text:span> je vidět počet odevzdaných testů, tento test vyplnilo 21 studentů ze 32 ve třídě.</text:p>
        </text:list-item>
        <text:list-item>
          <text:p text:style-name="Numbering_20_1_Content"> <text:span text:style-name="Strong_20_Emphasis">Statistika a přehled odpovědí</text:span> <text:line-break/>V podmenu <text:span text:style-name="Strong_20_Emphasis">Odpovědi</text:span> vidíme u každého studenta jeho odpovědi, pokud vyplnil test na více pokusů, vidíme všechny, třeba student 24 vyplnil test na dva pokusy a napodruhé ho odevzdal téměř prázdný. Vespod také vidíme statistiku úspěšnosti jednotlivých otázek. <text:line-break/><draw:frame draw:style-name="mediacenter" draw:name=" Statistika otázek Legend" text:anchor-type="paragraph" draw:z-index="0" svg:width="10.583333333333cm"><draw:text-box><text:p text:style-name="legendcenter"><draw:frame draw:style-name="mediacenter" draw:name=" Statistika otázek" text:anchor-type="paragraph" draw:z-index="10" svg:width="10.583333333333cm" svg:height="8.2768099827032cm"><draw:image xlink:href="Pictures/f2fa391e33405ee720d09b7381c0fc34.jpg" xlink:type="simple" xlink:show="embed" xlink:actuate="onLoad"/></draw:frame> Statistika otázek</text:p></draw:text-box></draw:frame></text:p>
        </text:list-item>
        <text:list-item>
          <text:p text:style-name="Numbering_20_1_Content_Last"> <text:span text:style-name="Strong_20_Emphasis">Odpovědi studentů, vyhodnocení, komentáře</text:span> <text:line-break/>V podmenu <text:span text:style-name="Strong_20_Emphasis">Odpovědi žáků</text:span> vidíme testy každého ze žáků. Jednotlivé žáky volíme v nabídce v pravém sloupci (zvolený je podsvícený žlutě, jména jsem zamazal). Vidíme, že k druhé otázce má automaticky 1 bod za správnou odpověď. Ovšem třetí otázka byla otevřená, proto na ni kliknu, zaznamenám body (vepsal jsem 0.75), <text:span text:style-name="Strong_20_Emphasis">pozor, zelené nebo červené tlačítko vymaže zapsaný počet bodů a nahradí ho plným počtem!</text:span>. Dospod mohu zapsat svůj komentář k odpovědi. V horní části okna, které není na obrázku vidět, lze vložit komentář k celé písemce a udělit známku. <text:line-break/><draw:frame draw:style-name="mediacenter" draw:name="11" text:anchor-type="paragraph" draw:z-index="11" svg:width="10.583333333333cm" svg:height="8.2768099827032cm"><draw:image xlink:href="Pictures/319b747a62656c21250f277e877b37c8.jpg" xlink:type="simple" xlink:show="embed" xlink:actuate="onLoad"/></draw:frame></text:p>
        </text:list-item>
      </text:list>
      <text:h text:style-name="Heading_20_2" text:outline-level="2"><text:bookmark-start text:name="__RefHeading___vytvareni.ruznych.typu.karet_4"/><text:bookmark-start text:name="vytvareni.ruznych.typu.karet"/>Vytváření různých typů karet<text:bookmark-end text:name="__RefHeading___vytvareni.ruznych.typu.karet_4"/><text:bookmark-end text:name="vytvareni.ruznych.typu.karet"/></text:h>
      <text:p text:style-name="Text_20_body">…napíšu příště, dobrou noc <draw:frame draw:style-name="media" draw:name="12" text:anchor-type="as-char" draw:z-index="12" svg:width="" svg:rel-width="100%" svg:height="0cm"><draw:image xlink:href="Pictures/0e272a3898f49a25758550a8dc06ba10.sv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07::01:57</meta:creation-date>
    <dc:creator>Generated</dc:creator>
    <dc:date>2026-09-05T07::01:57</dc:date>
    <dc:language>en-US</dc:language>
    <meta:editing-cycles>1</meta:editing-cycles>
    <meta:editing-duration>PT0S</meta:editing-duration>
    <dc:title>navody:edupage:pro-ucitele-vytvoreni-testu</dc:title>
  </office:meta>
</office:document-meta>
</file>