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8780f6ea89fb148a3aab913fc01f12.jpg"/>
  <manifest:file-entry manifest:media-type="image/jpeg" manifest:full-path="Pictures/83df9d24c13b5a78582dacdb5e33896b.jpg"/>
  <manifest:file-entry manifest:media-type="image/jpeg" manifest:full-path="Pictures/cc0e687acbd7d03093edb2f91da8c06d.jpg"/>
  <manifest:file-entry manifest:media-type="image/jpeg" manifest:full-path="Pictures/58c6d2a752fce9872208ff900ce76320.jpg"/>
  <manifest:file-entry manifest:media-type="image/jpeg" manifest:full-path="Pictures/25ed204f380ff780a52e9ae824dfc8f5.jpg"/>
  <manifest:file-entry manifest:media-type="image/jpeg" manifest:full-path="Pictures/378f9a49bc6ecb43eecd4ff9f3b93f24.jpg"/>
  <manifest:file-entry manifest:media-type="image/jpeg" manifest:full-path="Pictures/70ca6b0b60f17130dabd445fb83f68a1.jpg"/>
  <manifest:file-entry manifest:media-type="image/jpeg" manifest:full-path="Pictures/04e9bb96ec132c18fcbb7a2a04f74401.jpg"/>
  <manifest:file-entry manifest:media-type="image/jpeg" manifest:full-path="Pictures/106291d7f60231525d8c9f9dc1f9c1f9.jpg"/>
  <manifest:file-entry manifest:media-type="image/jpeg" manifest:full-path="Pictures/c394f6f8076198dd95fab6816e0f0304.jpg"/>
  <manifest:file-entry manifest:media-type="image/jpeg" manifest:full-path="Pictures/a94716c159a50cfc9908afa6c2b6b061.jpg"/>
  <manifest:file-entry manifest:media-type="image/jpeg" manifest:full-path="Pictures/bb0c1c0fdbbbb36bfcfcd6d763fdc462.jpg"/>
  <manifest:file-entry manifest:media-type="image/jpeg" manifest:full-path="Pictures/87064311885cdde9e3e383c63921d170.jpg"/>
  <manifest:file-entry manifest:media-type="image/jpeg" manifest:full-path="Pictures/64f2eaff5d7618710c4429faefe5faf7.jpg"/>
  <manifest:file-entry manifest:media-type="image/jpeg" manifest:full-path="Pictures/fe84124967547eed54c7415e5de7f9a4.jpg"/>
  <manifest:file-entry manifest:media-type="image/jpeg" manifest:full-path="Pictures/5978a790d8e9ba9780b24ae094f0fdff.jpg"/>
  <manifest:file-entry manifest:media-type="image/jpeg" manifest:full-path="Pictures/5b39834f9e6ec9029c653c56977f3ad9.jpg"/>
  <manifest:file-entry manifest:media-type="image/jpeg" manifest:full-path="Pictures/19cf1e7c814028e2a4f225236cafc80c.jpg"/>
  <manifest:file-entry manifest:media-type="image/jpeg" manifest:full-path="Pictures/68fe816532152441ea2c8cff6d52e660.jpg"/>
  <manifest:file-entry manifest:media-type="image/jpeg" manifest:full-path="Pictures/25eaae3aed3079bb100baec3602c3577.jpg"/>
  <manifest:file-entry manifest:media-type="image/jpeg" manifest:full-path="Pictures/1e654e7d7072a829b53e7fbfb18c0a19.jpg"/>
  <manifest:file-entry manifest:media-type="image/jpeg" manifest:full-path="Pictures/533495e899514d85aebc280151cc9cfb.jpg"/>
  <manifest:file-entry manifest:media-type="image/jpeg" manifest:full-path="Pictures/4962723c66d8b6213eab36dd46c7aa1e.jpg"/>
  <manifest:file-entry manifest:media-type="image/jpeg" manifest:full-path="Pictures/023ce4f9d9291c6375fe1d219c0a79b6.jpg"/>
  <manifest:file-entry manifest:media-type="image/jpeg" manifest:full-path="Pictures/5a209a1088f392169e3911f496a4ddd5.jpg"/>
  <manifest:file-entry manifest:media-type="image/jpeg" manifest:full-path="Pictures/2de42b642e3fbd3fc2fbea8358542d67.jpg"/>
  <manifest:file-entry manifest:media-type="image/jpeg" manifest:full-path="Pictures/663838a5fc9a04c669720e2fdc5c77e8.jpg"/>
  <manifest:file-entry manifest:media-type="image/jpeg" manifest:full-path="Pictures/04fba4e4f0da465305295fd125070076.jpg"/>
  <manifest:file-entry manifest:media-type="image/jpeg" manifest:full-path="Pictures/f5d9b5f56adbc81f3fe1d6ea0f810225.jpg"/>
  <manifest:file-entry manifest:media-type="image/jpeg" manifest:full-path="Pictures/7fe45570fc4818b3dc95b3250d2af72f.jpg"/>
  <manifest:file-entry manifest:media-type="image/jpeg" manifest:full-path="Pictures/86006ce32a1091f8c358d5d49dda5688.jpg"/>
  <manifest:file-entry manifest:media-type="image/jpeg" manifest:full-path="Pictures/8cf1c03ac9738641bd16fb45647b0008.jpg"/>
  <manifest:file-entry manifest:media-type="image/jpeg" manifest:full-path="Pictures/c0c84f9dbaa9a37a2c186f4c6dbcd0b9.jpg"/>
  <manifest:file-entry manifest:media-type="image/jpeg" manifest:full-path="Pictures/8dc72e5ed558814d178be6a7d3d3480e.jpg"/>
  <manifest:file-entry manifest:media-type="image/jpeg" manifest:full-path="Pictures/59d07728630be6930d556eb05240b49a.jpg"/>
  <manifest:file-entry manifest:media-type="image/jpeg" manifest:full-path="Pictures/ce07b82f9520bd88ef2cb1bf83a4d35f.jpg"/>
  <manifest:file-entry manifest:media-type="image/jpeg" manifest:full-path="Pictures/fadf9d16e5a2ed274414e251b72d88a9.jpg"/>
  <manifest:file-entry manifest:media-type="image/jpeg" manifest:full-path="Pictures/66358eaa298736fe68a2f447f3229fa8.jpg"/>
  <manifest:file-entry manifest:media-type="image/jpeg" manifest:full-path="Pictures/d394425ea1f4d759f8a504c081a049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tridni-kniha"/><text:bookmark-start text:name="__RefHeading___pro.uciteletridni.kniha_1"/><text:bookmark-start text:name="pro.uciteletridni.kniha"/>Pro učitele: Třídní kniha<text:bookmark-end text:name="__RefHeading___pro.uciteletridni.kniha_1"/><text:bookmark-end text:name="pro.uciteletridni.kniha"/></text:h>
      <text:p text:style-name="Text_20_body">Do třídní knihy zapisují učitelé Téma hodiny a Absence jednotlivých studentů.</text:p>
      <text:h text:style-name="Heading_20_2" text:outline-level="2"><text:bookmark-start text:name="__RefHeading___tridni.kniha.na.pc_2"/><text:bookmark-start text:name="tridni.kniha.na.pc"/>Třídní kniha na PC<text:bookmark-end text:name="__RefHeading___tridni.kniha.na.pc_2"/><text:bookmark-end text:name="tridni.kniha.na.pc"/></text:h>
      <text:p text:style-name="Text_20_body">Po přihlášení do <text:a xlink:type="simple" xlink:href="https://gmlbrno.edupage.org" text:style-name="Internet_20_link" text:visited-style-name="Visited_20_Internet_20_Link">Edupage</text:a> klikneme v levém menu na tlačítko <draw:frame draw:style-name="media" draw:name="0" text:anchor-type="as-char" draw:z-index="0" svg:width="3.413125cm" style:rel-width="100%" svg:height="1.11125cm" style:rel-height="scale"><draw:image xlink:href="Pictures/ce8780f6ea89fb148a3aab913fc01f12.jpg" xlink:type="simple" xlink:show="embed" xlink:actuate="onLoad"/></draw:frame>, objeví se třídní kniha pro dnešní den:</text:p>
      <text:p text:style-name="Text_20_body"><draw:frame draw:style-name="mediacenter" draw:name="1" text:anchor-type="paragraph" draw:z-index="1" svg:width="7.9375cm" style:rel-width="100%" svg:height="10.465927099842cm" style:rel-height="scale"><draw:image xlink:href="Pictures/83df9d24c13b5a78582dacdb5e33896b.jpg" xlink:type="simple" xlink:show="embed" xlink:actuate="onLoad"/></draw:frame></text:p>
      <text:h text:style-name="Heading_20_3" text:outline-level="3"><text:bookmark-start text:name="__RefHeading___pohled.ucitele.ci.pohled.tridniho.nebo.vedeni_3"/><text:bookmark-start text:name="pohled.ucitele.ci.pohled.tridniho.nebo.vedeni"/>Pohled učitele či pohled třídního nebo vedení?<text:bookmark-end text:name="__RefHeading___pohled.ucitele.ci.pohled.tridniho.nebo.vedeni_3"/><text:bookmark-end text:name="pohled.ucitele.ci.pohled.tridniho.nebo.vedeni"/></text:h>
      <text:p text:style-name="Text_20_body">Povšimněte si též plovoucího menu vpravo, v něm lze kromě konkrétního data v kalendáři (viz první naznačená červená šipka) volit též pohled, na jakou třídní knihu koukáme. Kromě „osobní“ mohou třídní též koukat na třídní knihu svojí třídy a vedení GML koukat na libovolnou třídní knihu (viz druhá naznačená červená šipka):</text:p>
      <text:p text:style-name="Text_20_body"><draw:frame draw:style-name="mediacenter" draw:name="2" text:anchor-type="paragraph" draw:z-index="2" svg:width="10.107083333333cm" svg:height="13.414375cm"><draw:image xlink:href="Pictures/cc0e687acbd7d03093edb2f91da8c06d.jpg" xlink:type="simple" xlink:show="embed" xlink:actuate="onLoad"/></draw:frame></text:p>
      <text:h text:style-name="Heading_20_3" text:outline-level="3"><text:bookmark-start text:name="__RefHeading___zapis.tematu_4"/><text:bookmark-start text:name="zapis.tematu"/>Zápis tématu<text:bookmark-end text:name="__RefHeading___zapis.tematu_4"/><text:bookmark-end text:name="zapis.tematu"/></text:h>
      <text:p text:style-name="Text_20_body">Do úzkých políček můžeme zapisovat témata hodin (na předminulém obrázku je příklad zápisu „Sítě - topologie sítě“) a čísla hodin většinou stačí nechat doporučená (+1 z minula), nicméně je lze přepsat ručně.</text:p>
      <text:p text:style-name="Text_20_body">Abychom témata hodin nepsali stále dokola, je výhodné vyrobit si tzv. plán (rozepsaná témata pro jednotlivé ročníky/třídy, viz samostatná kapitola níže) a pak už jen kliknout na konci políčka na <draw:frame draw:style-name="media" draw:name="3" text:anchor-type="as-char" draw:z-index="3" svg:width="2.936875cm" style:rel-width="100%" svg:height="1.031875cm" style:rel-height="scale"><draw:image xlink:href="Pictures/58c6d2a752fce9872208ff900ce76320.jpg" xlink:type="simple" xlink:show="embed" xlink:actuate="onLoad"/></draw:frame>, objeví se seznam témat hodin:</text:p>
      <text:p text:style-name="Text_20_body"><draw:frame draw:style-name="mediacenter" draw:name="4" text:anchor-type="paragraph" draw:z-index="4" svg:width="10.583333333333cm" svg:height="8.5259945750452cm"><draw:image xlink:href="Pictures/25ed204f380ff780a52e9ae824dfc8f5.jpg" xlink:type="simple" xlink:show="embed" xlink:actuate="onLoad"/></draw:frame></text:p>
      <text:h text:style-name="Heading_20_3" text:outline-level="3"><text:bookmark-start text:name="__RefHeading___chybejici.studenti_5"/><text:bookmark-start text:name="chybejici.studenti"/>Chybějící studenti<text:bookmark-end text:name="__RefHeading___chybejici.studenti_5"/><text:bookmark-end text:name="chybejici.studenti"/></text:h>
      <text:p text:style-name="Text_20_body">Ve stejném řádku, v němž píšeme téma hodiny, lze pomocí ikony <draw:frame draw:style-name="media" draw:name="5" text:anchor-type="as-char" draw:z-index="5" svg:width="1.6139583333333cm" svg:height="1.1377083333333cm"><draw:image xlink:href="Pictures/378f9a49bc6ecb43eecd4ff9f3b93f24.jpg" xlink:type="simple" xlink:show="embed" xlink:actuate="onLoad"/></draw:frame> zadat i chybějící, odcházející či pozdě příchozí studenty. Otevře se dialog:</text:p>
      <text:p text:style-name="Text_20_body"><draw:frame draw:style-name="mediacenter" draw:name="6" text:anchor-type="paragraph" draw:z-index="6" svg:width="10.583333333333cm" svg:height="14.040082028337cm"><draw:image xlink:href="Pictures/70ca6b0b60f17130dabd445fb83f68a1.jpg" xlink:type="simple" xlink:show="embed" xlink:actuate="onLoad"/></draw:frame></text:p>
      <text:p text:style-name="Text_20_body">Klikáním na piktogramy lze měnit mezi <draw:frame draw:style-name="media" draw:name="7" text:anchor-type="as-char" draw:z-index="7" svg:width="0.89958333333333cm" svg:height="0.89958333333333cm"><draw:image xlink:href="Pictures/04e9bb96ec132c18fcbb7a2a04f74401.jpg" xlink:type="simple" xlink:show="embed" xlink:actuate="onLoad"/></draw:frame>, <draw:frame draw:style-name="media" draw:name="8" text:anchor-type="as-char" draw:z-index="8" svg:width="0.89958333333333cm" svg:height="0.89958333333333cm"><draw:image xlink:href="Pictures/106291d7f60231525d8c9f9dc1f9c1f9.jpg" xlink:type="simple" xlink:show="embed" xlink:actuate="onLoad"/></draw:frame>, <draw:frame draw:style-name="media" draw:name="9" text:anchor-type="as-char" draw:z-index="9" svg:width="0.92604166666667cm" svg:height="0.92604166666667cm"><draw:image xlink:href="Pictures/c394f6f8076198dd95fab6816e0f0304.jpg" xlink:type="simple" xlink:show="embed" xlink:actuate="onLoad"/></draw:frame> a <draw:frame draw:style-name="media" draw:name="10" text:anchor-type="as-char" draw:z-index="10" svg:width="0.89958333333333cm" svg:height="0.89958333333333cm"><draw:image xlink:href="Pictures/a94716c159a50cfc9908afa6c2b6b061.jpg" xlink:type="simple" xlink:show="embed" xlink:actuate="onLoad"/></draw:frame>. V obrázku jsem např. vyklikal, že studentka Bajgarová chybí celou hodinu, student Brabec přišel o 4 minuty později a studentka Honsová odcházela o 15 minut dříve, zatímco studentce Kallusové údaje o absenci a případnou moji kantorskou (jednohodinovou) omluvenku zrovna upravuji.</text:p>
      <text:h text:style-name="Heading_20_3" text:outline-level="3"><text:bookmark-start text:name="__RefHeading___pokyny.pro.suplujiciho.kolegu_6"/><text:bookmark-start text:name="pokyny.pro.suplujiciho.kolegu"/>Pokyny pro suplujícího kolegu<text:bookmark-end text:name="__RefHeading___pokyny.pro.suplujiciho.kolegu_6"/><text:bookmark-end text:name="pokyny.pro.suplujiciho.kolegu"/></text:h>
      <text:p text:style-name="Text_20_body">Absentující kantor může zadat pokyny pro svého suplujícího kolegu. Je-li v třídní knize suplování, je žlutě zvýrazněno a objeví se pole „Pokyny pro suplujícího učitele“:</text:p>
      <text:p text:style-name="Text_20_body"><draw:frame draw:style-name="mediacenter" draw:name="11" text:anchor-type="paragraph" draw:z-index="11" svg:width="13.229166666667cm" svg:height="3.3655cm"><draw:image xlink:href="Pictures/bb0c1c0fdbbbb36bfcfcd6d763fdc462.jpg" xlink:type="simple" xlink:show="embed" xlink:actuate="onLoad"/></draw:frame></text:p>
      <text:h text:style-name="Heading_20_3" text:outline-level="3"><text:bookmark-start text:name="__RefHeading___pouceni.o.bezpecnosti.a.ruzne.jine.udalosti.v.ramci.hodiny_7"/><text:bookmark-start text:name="pouceni.o.bezpecnosti.a.ruzne.jine.udalosti.v.ramci.hodiny"/>Poučení o bezpečnosti (a různé jiné události v rámci hodiny)<text:bookmark-end text:name="__RefHeading___pouceni.o.bezpecnosti.a.ruzne.jine.udalosti.v.ramci.hodiny_7"/><text:bookmark-end text:name="pouceni.o.bezpecnosti.a.ruzne.jine.udalosti.v.ramci.hodiny"/></text:h>
      <text:p text:style-name="Text_20_body">Poučení o bezpečnosti provádíme <text:span text:style-name="Strong_20_Emphasis">jednou na začátku roku</text:span> (třídní učitel, o BOZP a PO) a poté <text:span text:style-name="Strong_20_Emphasis">zvlášť před každou celodenní a delší akcí</text:span> (vedoucí výletu, výměny, exkurze, …)</text:p>
      <text:p text:style-name="Text_20_body">Chcete-li do třídní knihy poučení o bezpečnosti, kliknete na název hodiny a z kontextového menu zvolíte <text:span text:style-name="Strong_20_Emphasis">Nová událost</text:span>:</text:p>
      <text:p text:style-name="Text_20_body"><draw:frame draw:style-name="media" draw:name="12" text:anchor-type="as-char" draw:z-index="12" svg:width="10.583333333333cm" svg:height="4.5710116731518cm"><draw:image xlink:href="Pictures/87064311885cdde9e3e383c63921d170.jpg" xlink:type="simple" xlink:show="embed" xlink:actuate="onLoad"/></draw:frame></text:p>
      <text:p text:style-name="Text_20_body">V dialogu zvolíte Typ události jako <text:span text:style-name="Emphasis">Poučení o bezpečnosti</text:span> (v modré části dole), ponechte nápis <text:span text:style-name="Strong_20_Emphasis">Neruší původní hodinu</text:span>, text v Názvu není nutný, zbytek můžete též ponechat:</text:p>
      <text:p text:style-name="Text_20_body"><draw:frame draw:style-name="media" draw:name="13" text:anchor-type="as-char" draw:z-index="13" svg:width="15.875cm" svg:height="5.0037523452158cm"><draw:image xlink:href="Pictures/64f2eaff5d7618710c4429faefe5faf7.jpg" xlink:type="simple" xlink:show="embed" xlink:actuate="onLoad"/></draw:frame></text:p>
      <text:p text:style-name="Text_20_body">Pokud někdo chybí: Stejné poučení o bezpečnosti vyrobíte dodatečně, až je absentér přítomen; můžete vpravo vedle políčka <text:span text:style-name="Strong_20_Emphasis">Třída</text:span> kliknout na tlačítko <text:span text:style-name="Strong_20_Emphasis">Žáci</text:span> a zvolit, že jste proškolili jen toho jednoho dodatečného studenta.</text:p>
      <text:p text:style-name="Text_20_body">Podobně je možné, aby si zde učitel zadal jako událost různé druhy zkoušení a písemek. Vlastní exkurze a rušení výuky, prosím, nezadávejte, domluvte se na nich se zástupcem ředitele, který je zadá.</text:p>
      <text:h text:style-name="Heading_20_3" text:outline-level="3"><text:bookmark-start text:name="__RefHeading___praci.ulozit_8"/><text:bookmark-start text:name="praci.ulozit"/>Práci uložit<text:bookmark-end text:name="__RefHeading___praci.ulozit_8"/><text:bookmark-end text:name="praci.ulozit"/></text:h>
      <text:p text:style-name="Text_20_body">V třídní knize lze listovat po dnech (buď šipkami nahoře nebo pomocí kláves Ctrl+← a Ctrl+→). Na konci je nutno všechny zápisy uložit tlačítkem vpravo:</text:p>
      <text:p text:style-name="Text_20_body"><draw:frame draw:style-name="mediacenter" draw:name="14" text:anchor-type="paragraph" draw:z-index="14" svg:width="10.583333333333cm" svg:height="6.5823170731707cm"><draw:image xlink:href="Pictures/fe84124967547eed54c7415e5de7f9a4.jpg" xlink:type="simple" xlink:show="embed" xlink:actuate="onLoad"/></draw:frame></text:p>
      <text:p text:style-name="Horizontal_20_Line"/>
      <text:h text:style-name="Heading_20_2" text:outline-level="2"><text:bookmark-start text:name="__RefHeading___dopredna.priprava.temat.na.pc_9"/><text:bookmark-start text:name="dopredna.priprava.temat.na.pc"/>Dopředná příprava témat na PC<text:bookmark-end text:name="__RefHeading___dopredna.priprava.temat.na.pc_9"/><text:bookmark-end text:name="dopredna.priprava.temat.na.pc"/></text:h>
      <text:h text:style-name="Heading_20_3" text:outline-level="3"><text:bookmark-start text:name="__RefHeading___vytvorime.si.vlastni.plan_10"/><text:bookmark-start text:name="vytvorime.si.vlastni.plan"/>Vytvoříme si vlastní plán<text:bookmark-end text:name="__RefHeading___vytvorime.si.vlastni.plan_10"/><text:bookmark-end text:name="vytvorime.si.vlastni.plan"/></text:h>
      <text:p text:style-name="Text_20_body">Abychom nemuseli do třídních knih psát stále stejná témata, která už jsme psali v paralelce nebo třeba vloni, vyrobíme si tzv. Plány. Tlačítkem <text:span text:style-name="Strong_20_Emphasis">Plány a přípravy</text:span> v horním modrém pruhu:</text:p>
      <text:p text:style-name="Text_20_body"><draw:frame draw:style-name="mediacenter" draw:name="15" text:anchor-type="paragraph" draw:z-index="15" svg:width="10.583333333333cm" svg:height="1.8061681048258cm"><draw:image xlink:href="Pictures/5978a790d8e9ba9780b24ae094f0fdff.jpg" xlink:type="simple" xlink:show="embed" xlink:actuate="onLoad"/></draw:frame></text:p>
      <text:p text:style-name="Text_20_body">Vybereme konkrétní hodinu (předmět+třídu) a napoprve vidíme, že je plán prázdný. Klikneme na tlačítko <text:span text:style-name="Strong_20_Emphasis">Vytvořit plán</text:span>:</text:p>
      <text:p text:style-name="Text_20_body"><draw:frame draw:style-name="mediacenter" draw:name="16" text:anchor-type="paragraph" draw:z-index="16" svg:width="10.583333333333cm" svg:height="3.7517636684303cm"><draw:image xlink:href="Pictures/5b39834f9e6ec9029c653c56977f3ad9.jpg" xlink:type="simple" xlink:show="embed" xlink:actuate="onLoad"/></draw:frame></text:p>
      <text:p text:style-name="Text_20_body">Plán se tvoří z tzv. celků (typicky například „kapitoly“ či probírané celky), v nichž jsou konkrétní zápisy témat. Zápisy témat i celé celky můžete libovolně posouvat nahoru či dolů (myší Drag&amp;Drop). Celky lze zmenšit do řádku pomocí <draw:frame draw:style-name="media" draw:name="17" text:anchor-type="as-char" draw:z-index="17" svg:width="0.26458333333333cm" svg:height="0.26458333333333cm"><draw:image xlink:href="Pictures/19cf1e7c814028e2a4f225236cafc80c.jpg" xlink:type="simple" xlink:show="embed" xlink:actuate="onLoad"/></draw:frame> či nechat otevřeny ve více řádcích (pomocí <draw:frame draw:style-name="media" draw:name="18" text:anchor-type="as-char" draw:z-index="18" svg:width="0.26458333333333cm" svg:height="0.3175cm"><draw:image xlink:href="Pictures/68fe816532152441ea2c8cff6d52e660.jpg" xlink:type="simple" xlink:show="embed" xlink:actuate="onLoad"/></draw:frame>). Plný plán by mohl vypadat třeba takto: </text:p>
      <text:p text:style-name="Text_20_body"><draw:frame draw:style-name="mediacenter" draw:name="19" text:anchor-type="paragraph" draw:z-index="19" svg:width="13.229166666667cm" svg:height="10.374451754386cm"><draw:image xlink:href="Pictures/25eaae3aed3079bb100baec3602c3577.jpg" xlink:type="simple" xlink:show="embed" xlink:actuate="onLoad"/></draw:frame></text:p>
      <text:h text:style-name="Heading_20_3" text:outline-level="3"><text:bookmark-start text:name="__RefHeading___plan.lze.zkopirovat.z.jine.tridy.ci.skolniho.roku_11"/><text:bookmark-start text:name="plan.lze.zkopirovat.z.jine.tridy.ci.skolniho.roku"/>Plán lze zkopírovat z jiné třídy či školního roku<text:bookmark-end text:name="__RefHeading___plan.lze.zkopirovat.z.jine.tridy.ci.skolniho.roku_11"/><text:bookmark-end text:name="plan.lze.zkopirovat.z.jine.tridy.ci.skolniho.roku"/></text:h>
      <text:p text:style-name="Text_20_body">Váš osobní plán, jak učíte, si určitě můžete nechat pro sebe. Neřeknete-li ale jinak, plán se kolegiálně sdílí s ostatními učiteli, kteří si jej mohou (celý nebo některé jeho celky) převzít. Pod tlačítkem <draw:frame draw:style-name="media" draw:name="20" text:anchor-type="as-char" draw:z-index="20" svg:width="1.984375cm" svg:height="1.9314583333333cm"><draw:image xlink:href="Pictures/1e654e7d7072a829b53e7fbfb18c0a19.jpg" xlink:type="simple" xlink:show="embed" xlink:actuate="onLoad"/></draw:frame> lze nalézt spoustu podrobností (třídy, skupiny či učitele, jimž je přiřazen, školní rok, atd.), mimo jiné i zmiňovanou volbu pro sdílení:</text:p>
      <text:p text:style-name="Text_20_body"><draw:frame draw:style-name="mediacenter" draw:name="21" text:anchor-type="paragraph" draw:z-index="21" svg:width="13.229166666667cm" svg:height="1.6191469633751cm"><draw:image xlink:href="Pictures/533495e899514d85aebc280151cc9cfb.jpg" xlink:type="simple" xlink:show="embed" xlink:actuate="onLoad"/></draw:frame></text:p>
      <text:p text:style-name="Text_20_body">Jiný učitel pak po kliknutí na tlačítko <text:span text:style-name="Strong_20_Emphasis">Vytvořit plán</text:span> nemusí tvořit <text:span text:style-name="Strong_20_Emphasis">Nový celek</text:span>, ale může zvolit <text:span text:style-name="Strong_20_Emphasis">Zkopírovat z jiného plánu</text:span>, vybrat zdrojovou třídu (předmět, školní rok jsou předpřipraveny letošní, ale lze zvolit i jiné): </text:p>
      <text:p text:style-name="Text_20_body"><draw:frame draw:style-name="mediacenter" draw:name="22" text:anchor-type="paragraph" draw:z-index="22" svg:width="13.229166666667cm" svg:height="5.5669319358178cm"><draw:image xlink:href="Pictures/4962723c66d8b6213eab36dd46c7aa1e.jpg" xlink:type="simple" xlink:show="embed" xlink:actuate="onLoad"/></draw:frame></text:p>
      <text:p text:style-name="Text_20_body">Následně se otevře dialog s upřesněním, které celky z plánu si chcete vzít (lze zafajfkovat jen některé) a zda je chcete přidat do svého nebo jimi nahradit svůj plán:</text:p>
      <text:p text:style-name="Text_20_body"><draw:frame draw:style-name="mediacenter" draw:name="23" text:anchor-type="paragraph" draw:z-index="23" svg:width="13.229166666667cm" svg:height="10.275080906149cm"><draw:image xlink:href="Pictures/023ce4f9d9291c6375fe1d219c0a79b6.jpg" xlink:type="simple" xlink:show="embed" xlink:actuate="onLoad"/></draw:frame></text:p>
      <text:p text:style-name="Text_20_body">Nezapomeňte <text:span text:style-name="Strong_20_Emphasis">Uložit změny</text:span> tlačítkem nahoře. Převzatý plán je samozřejmě vhodné si upravit (přepsat některé zápisy, přeskládat, části promazat, změnit počty hodin, které se jednotlivým tématům věnují, atp.)</text:p>
      <text:p text:style-name="Horizontal_20_Line"/>
      <text:h text:style-name="Heading_20_2" text:outline-level="2"><text:bookmark-start text:name="__RefHeading___tridni.kniha.na.mobilu_12"/><text:bookmark-start text:name="tridni.kniha.na.mobilu"/>Třídní kniha na mobilu<text:bookmark-end text:name="__RefHeading___tridni.kniha.na.mobilu_12"/><text:bookmark-end text:name="tridni.kniha.na.mobilu"/></text:h>
      <text:h text:style-name="Heading_20_3" text:outline-level="3"><text:bookmark-start text:name="__RefHeading___instalace.a.registrace.aplikace.edupage_13"/><text:bookmark-start text:name="instalace.a.registrace.aplikace.edupage"/>Instalace a registrace aplikace Edupage<text:bookmark-end text:name="__RefHeading___instalace.a.registrace.aplikace.edupage_13"/><text:bookmark-end text:name="instalace.a.registrace.aplikace.edupage"/></text:h>
      <text:p text:style-name="Text_20_body">Do mobilu či tabletu s Androidem nebo iOS nainstalujeme oficiální aplikaci Edupage z <text:a xlink:type="simple" xlink:href="https://play.google.com/store/apps/details?id=air.org.edupage" text:style-name="Internet_20_link" text:visited-style-name="Visited_20_Internet_20_Link">Google Play</text:a> či z <text:a xlink:type="simple" xlink:href="https://apps.apple.com/us/app/edupage/id569428005" text:style-name="Internet_20_link" text:visited-style-name="Visited_20_Internet_20_Link">App Store</text:a>. Při prvním spuštění ťukneme na zelenou ikonu <text:span text:style-name="Strong_20_Emphasis">Přihlášení</text:span>:</text:p>
      <text:p text:style-name="Text_20_body"><draw:frame draw:style-name="mediacenter" draw:name="24" text:anchor-type="paragraph" draw:z-index="24" svg:width="8.9164583333333cm" style:rel-width="100%" svg:height="16.880416666667cm" style:rel-height="scale"><draw:image xlink:href="Pictures/5a209a1088f392169e3911f496a4ddd5.jpg" xlink:type="simple" xlink:show="embed" xlink:actuate="onLoad"/></draw:frame></text:p>
      <text:p text:style-name="Text_20_body">Vyplníme login ve formátu <text:span text:style-name="Strong_20_Emphasis">havlasek@gml.cz</text:span> a edupageí heslo, ťukneme na tlačítko Přihlášení:</text:p>
      <text:p text:style-name="Text_20_body"><draw:frame draw:style-name="mediacenter" draw:name="25" text:anchor-type="paragraph" draw:z-index="25" svg:width="12.85875cm" svg:height="25.452916666667cm"><draw:image xlink:href="Pictures/2de42b642e3fbd3fc2fbea8358542d67.jpg" xlink:type="simple" xlink:show="embed" xlink:actuate="onLoad"/></draw:frame></text:p>
      <text:p text:style-name="Text_20_body">Poprvé po nás aplikace chce ještě doplnit „Název Edupage stránky Vaší školy“, tedy <text:span text:style-name="Strong_20_Emphasis">gmlbrno</text:span>:</text:p>
      <text:p text:style-name="Text_20_body"><draw:frame draw:style-name="mediacenter" draw:name="26" text:anchor-type="paragraph" draw:z-index="26" svg:width="12.85875cm" svg:height="25.24125cm"><draw:image xlink:href="Pictures/663838a5fc9a04c669720e2fdc5c77e8.jpg" xlink:type="simple" xlink:show="embed" xlink:actuate="onLoad"/></draw:frame></text:p>
      <text:p text:style-name="Text_20_body">Po přihlášení vidíme základní obrazovku:</text:p>
      <text:p text:style-name="Text_20_body"><draw:frame draw:style-name="mediacenter" draw:name="27" text:anchor-type="paragraph" draw:z-index="27" svg:width="13.255625cm" svg:height="25.267708333333cm"><draw:image xlink:href="Pictures/04fba4e4f0da465305295fd125070076.jpg" xlink:type="simple" xlink:show="embed" xlink:actuate="onLoad"/></draw:frame></text:p>
      <text:h text:style-name="Heading_20_3" text:outline-level="3"><text:bookmark-start text:name="__RefHeading___pouzivani.tridnice.na.mobilu.tabletu_14"/><text:bookmark-start text:name="pouzivani.tridnice.na.mobilu.tabletu"/>Používání třídnice na mobilu/tabletu<text:bookmark-end text:name="__RefHeading___pouzivani.tridnice.na.mobilu.tabletu_14"/><text:bookmark-end text:name="pouzivani.tridnice.na.mobilu.tabletu"/></text:h>
      <text:p text:style-name="Text_20_body">Na základní obrazovce ťukneme na tlačítko <draw:frame draw:style-name="media" draw:name="28" text:anchor-type="as-char" draw:z-index="28" svg:width="5.2916666666667cm" style:rel-width="100%" svg:height="1.7353238866397cm" style:rel-height="scale"><draw:image xlink:href="Pictures/f5d9b5f56adbc81f3fe1d6ea0f810225.jpg" xlink:type="simple" xlink:show="embed" xlink:actuate="onLoad"/></draw:frame>. Objeví se seznam mých dnešních hodin, podžlucená je ta, která zrovna probíhá. Nahoře lze šipkami listovat mezi jednotlivými daty (což obvykle není nutné): </text:p>
      <text:p text:style-name="Text_20_body"><draw:frame draw:style-name="mediacenter" draw:name="29" text:anchor-type="paragraph" draw:z-index="29" svg:width="13.202708333333cm" svg:height="25.24125cm"><draw:image xlink:href="Pictures/7fe45570fc4818b3dc95b3250d2af72f.jpg" xlink:type="simple" xlink:show="embed" xlink:actuate="onLoad"/></draw:frame></text:p>
      <text:p text:style-name="Text_20_body">Ťuknu na hodinu, kterou chci zadat. Objeví se možnosti <text:span text:style-name="Strong_20_Emphasis">Probrané učivo</text:span>, <text:span text:style-name="Strong_20_Emphasis">Známky</text:span>, <text:span text:style-name="Strong_20_Emphasis">Poznámky</text:span> (udělené studentům), <text:span text:style-name="Strong_20_Emphasis">Absence</text:span>, <text:span text:style-name="Strong_20_Emphasis">Přípravy</text:span>, <text:span text:style-name="Strong_20_Emphasis">Zadat domácí úkol</text:span>, <text:span text:style-name="Strong_20_Emphasis">Číslo hodiny</text:span>, atd.:</text:p>
      <text:p text:style-name="Text_20_body"><draw:frame draw:style-name="mediacenter" draw:name="30" text:anchor-type="paragraph" draw:z-index="30" svg:width="13.17625cm" svg:height="25.373541666667cm"><draw:image xlink:href="Pictures/86006ce32a1091f8c358d5d49dda5688.jpg" xlink:type="simple" xlink:show="embed" xlink:actuate="onLoad"/></draw:frame></text:p>
      <text:h text:style-name="Heading_20_4" text:outline-level="4"><text:bookmark-start text:name="__RefHeading___zapis.tematu_15"/><text:bookmark-start text:name="zapis.tematu1"/>Zápis tématu<text:bookmark-end text:name="__RefHeading___zapis.tematu_15"/><text:bookmark-end text:name="zapis.tematu1"/></text:h>
      <text:p text:style-name="Text_20_body">V otevřené třídní knize ťuknu na tlačítko <draw:frame draw:style-name="media" draw:name="31" text:anchor-type="as-char" draw:z-index="31" svg:width="5.9795833333333cm" style:rel-width="100%" svg:height="1.2170833333333cm" style:rel-height="scale"><draw:image xlink:href="Pictures/8cf1c03ac9738641bd16fb45647b0008.jpg" xlink:type="simple" xlink:show="embed" xlink:actuate="onLoad"/></draw:frame>, mám-li zpracovaný plán, můžu si vybrat název hodiny z plánu: </text:p>
      <text:p text:style-name="Text_20_body"><draw:frame draw:style-name="mediacenter" draw:name="32" text:anchor-type="paragraph" draw:z-index="32" svg:width="13.229166666667cm" svg:height="25.320625cm"><draw:image xlink:href="Pictures/c0c84f9dbaa9a37a2c186f4c6dbcd0b9.jpg" xlink:type="simple" xlink:show="embed" xlink:actuate="onLoad"/></draw:frame></text:p>
      <text:p text:style-name="Text_20_body">V každém případě jej lze zadat ručně (mimořádně mimo plán nebo když žádný plán nemám), a to nahoře tlačítkem <text:span text:style-name="Strong_20_Emphasis">Zadat učivo ručně</text:span>. Objeví se dialog pro zadání čísla hodiny a textu:</text:p>
      <text:p text:style-name="Text_20_body"><draw:frame draw:style-name="mediacenter" draw:name="33" text:anchor-type="paragraph" draw:z-index="33" svg:width="13.308541666667cm" svg:height="6.7204166666667cm"><draw:image xlink:href="Pictures/8dc72e5ed558814d178be6a7d3d3480e.jpg" xlink:type="simple" xlink:show="embed" xlink:actuate="onLoad"/></draw:frame></text:p>
      <text:p text:style-name="Text_20_body">Ťuknu na tlačítko <text:span text:style-name="Strong_20_Emphasis">Uložit</text:span> vpravo nahoře, případně se lze (opakovaně) vracet až na základní obrazovku tlačítkem <draw:frame draw:style-name="media" draw:name="34" text:anchor-type="as-char" draw:z-index="34" svg:width="1.1377083333333cm" svg:height="1.0847916666667cm"><draw:image xlink:href="Pictures/59d07728630be6930d556eb05240b49a.jpg" xlink:type="simple" xlink:show="embed" xlink:actuate="onLoad"/></draw:frame> vlevo nahoře.</text:p>
      <text:h text:style-name="Heading_20_4" text:outline-level="4"><text:bookmark-start text:name="__RefHeading___chybejici.studenti_16"/><text:bookmark-start text:name="chybejici.studenti1"/>Chybějící studenti<text:bookmark-end text:name="__RefHeading___chybejici.studenti_16"/><text:bookmark-end text:name="chybejici.studenti1"/></text:h>
      <text:p text:style-name="Text_20_body">V otevřené třídní knize ťuknu na tlačítko <draw:frame draw:style-name="media" draw:name="35" text:anchor-type="as-char" draw:z-index="35" svg:width="3.175cm" style:rel-width="100%" svg:height="1.3214864864865cm" style:rel-height="scale"><draw:image xlink:href="Pictures/ce07b82f9520bd88ef2cb1bf83a4d35f.jpg" xlink:type="simple" xlink:show="embed" xlink:actuate="onLoad"/></draw:frame>. Objeví se seznam mojí skupiny, kde mohu ťukáním začervenit chybějící. Podržím-li na některém studentovi prst déle, objeví se kontextové menu s detaily a omlouváním:</text:p>
      <text:p text:style-name="Text_20_body"><draw:frame draw:style-name="mediacenter" draw:name="36" text:anchor-type="paragraph" draw:z-index="36" svg:width="13.229166666667cm" svg:height="25.320625cm"><draw:image xlink:href="Pictures/fadf9d16e5a2ed274414e251b72d88a9.jpg" xlink:type="simple" xlink:show="embed" xlink:actuate="onLoad"/></draw:frame></text:p>
      <text:p text:style-name="Text_20_body">Nakonec ťukneme na tlačítko <text:span text:style-name="Strong_20_Emphasis">Uložit absenci</text:span> vpravo dole.</text:p>
      <text:p text:style-name="Text_20_body">Pokud již někdo z kantorů před námi absenci zadal, vidíte u předtím chybějících studentů piktogram <text:span text:style-name="Strong_20_Emphasis">prev</text:span>:</text:p>
      <text:p text:style-name="Text_20_body"><draw:frame draw:style-name="mediacenter" draw:name="37" text:anchor-type="paragraph" draw:z-index="37" svg:width="11.006666666667cm" svg:height="20.663958333333cm"><draw:image xlink:href="Pictures/66358eaa298736fe68a2f447f3229fa8.jpg" xlink:type="simple" xlink:show="embed" xlink:actuate="onLoad"/></draw:frame></text:p>
      <text:p text:style-name="Text_20_body">Červenou šipkou jsme též naznačili ikonu <draw:frame draw:style-name="media" draw:name="38" text:anchor-type="as-char" draw:z-index="38" svg:width="0.52916666666667cm" svg:height="0.47625cm"><draw:image xlink:href="Pictures/d394425ea1f4d759f8a504c081a04981.jpg" xlink:type="simple" xlink:show="embed" xlink:actuate="onLoad"/></draw:frame>, která zopakuje docházku z předchozí hodiny. Tu pak můžete dále upravovat, pokud někdo nově přišel či odeš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6::59:43</meta:creation-date>
    <dc:creator>Generated</dc:creator>
    <dc:date>2026-09-04T06::59:43</dc:date>
    <dc:language>en-US</dc:language>
    <meta:editing-cycles>1</meta:editing-cycles>
    <meta:editing-duration>PT0S</meta:editing-duration>
    <dc:title>navody:edupage:pro-ucitele-tridni-kniha</dc:title>
  </office:meta>
</office:document-meta>
</file>