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:edupage:pro-ucitele-seznam-zaku"/><text:bookmark-start text:name="__RefHeading___pro.uciteleseznam.zaku_1"/><text:bookmark-start text:name="pro.uciteleseznam.zaku"/>Pro učitele: Seznam žáků<text:bookmark-end text:name="__RefHeading___pro.uciteleseznam.zaku_1"/><text:bookmark-end text:name="pro.uciteleseznam.zaku"/></text:h>
      <text:p text:style-name="Text_20_body">Pro tisk nebo export seznamu žáků, které učím, do PDF (jiný formát zatím EduPage neumí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28:43</meta:creation-date>
    <dc:creator>Generated</dc:creator>
    <dc:date>2026-09-05T07::28:43</dc:date>
    <dc:language>en-US</dc:language>
    <meta:editing-cycles>1</meta:editing-cycles>
    <meta:editing-duration>PT0S</meta:editing-duration>
    <dc:title>navody:edupage:pro-ucitele-seznam-zaku</dc:title>
  </office:meta>
</office:document-meta>
</file>