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b70b5a5e0ad7241d1f751e2e8e3dff7.jpg"/>
  <manifest:file-entry manifest:media-type="image/jpeg" manifest:full-path="Pictures/94abf35a01c112ce1717e1f5d46cede5.jpg"/>
  <manifest:file-entry manifest:media-type="image/jpeg" manifest:full-path="Pictures/ae09570d880b73cf507cc454e278c27d.jpg"/>
  <manifest:file-entry manifest:media-type="image/jpeg" manifest:full-path="Pictures/c966c6c56b92b8ff3cc1b9e4bba277ed.jpg"/>
  <manifest:file-entry manifest:media-type="image/jpeg" manifest:full-path="Pictures/c7b9c9540cf95643a699780cb6830808.jpg"/>
  <manifest:file-entry manifest:media-type="image/jpeg" manifest:full-path="Pictures/76bcde227423001b3a40ca7325784a45.jpg"/>
  <manifest:file-entry manifest:media-type="image/jpeg" manifest:full-path="Pictures/b019dd048542e174e176e70adeb4f7ce.jpg"/>
  <manifest:file-entry manifest:media-type="image/svg+xml" manifest:full-path="Pictures/ccf150da43a941c5e85dfac87e333ae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edupage:pro-ucitele-rezervace-ucebny"/><text:bookmark-start text:name="__RefHeading___pro.ucitelerezervace.ucebny_1"/><text:bookmark-start text:name="pro.ucitelerezervace.ucebny"/>Pro učitele: Rezervace učebny<text:bookmark-end text:name="__RefHeading___pro.ucitelerezervace.ucebny_1"/><text:bookmark-end text:name="pro.ucitelerezervace.ucebny"/></text:h>
      <text:p text:style-name="Text_20_body">Od 1.9.2021 používejte k rezervaci učebny výhradně systém Edupage. Dřívější Rezervační systém je vypnut.</text:p>
      <text:p text:style-name="Text_20_body">Které učebny jsou multimediální, se dozvíte v <text:a xlink:type="simple" xlink:href="https://www.gml.cz/plan-gml-s-vyznacenim-techniky.pdf" text:style-name="Internet_20_link" text:visited-style-name="Visited_20_Internet_20_Link">tomto plánku</text:a>. Je dobré se do učebny fyzicky podívat a techniku si vyzkoušet dopředu.</text:p>
      <text:p text:style-name="Text_20_body">Zvolte jeden z následujících případů (každý má samostatnou kapitolu).</text:p>
      <text:h text:style-name="Heading_20_2" text:outline-level="2"><text:bookmark-start text:name="__RefHeading___pripad.1.chci.se.se.svoji.hodinou.prestehovat.do.jine.ucebny_2"/><text:bookmark-start text:name="pripad.1.chci.se.se.svoji.hodinou.prestehovat.do.jine.ucebny"/>Případ 1. Chci se se svojí hodinou přestěhovat do jiné učebny<text:bookmark-end text:name="__RefHeading___pripad.1.chci.se.se.svoji.hodinou.prestehovat.do.jine.ucebny_2"/><text:bookmark-end text:name="pripad.1.chci.se.se.svoji.hodinou.prestehovat.do.jine.ucebny"/></text:h>
      <text:p text:style-name="Text_20_body">Přihlásím se jako kantor do <text:a xlink:type="simple" xlink:href="https://gmlbrno.edupage.org/" text:style-name="Internet_20_link" text:visited-style-name="Visited_20_Internet_20_Link">Edupage</text:a>, zvolím Třídní knihu, dolistuji konkrétní den a hodinu v budoucnu, kdy se chci přestěhovat do jiné učebny. Na jméno svojí hodiny kliknu myší, objeví se podmenu:</text:p>
      <text:p text:style-name="Text_20_body"><draw:frame draw:style-name="media" draw:name="0" text:anchor-type="as-char" draw:z-index="0" svg:width="10.583333333333cm" svg:height="8.9537803532009cm"><draw:image xlink:href="Pictures/3b70b5a5e0ad7241d1f751e2e8e3dff7.jpg" xlink:type="simple" xlink:show="embed" xlink:actuate="onLoad"/></draw:frame></text:p>
      <text:p text:style-name="Text_20_body">V podmenu zvolím <text:span text:style-name="Strong_20_Emphasis">Změnit učebnu</text:span>. Otevře dialog:</text:p>
      <text:p text:style-name="Text_20_body"><draw:frame draw:style-name="media" draw:name="1" text:anchor-type="as-char" draw:z-index="1" svg:width="10.583333333333cm" svg:height="6.8404471544715cm"><draw:image xlink:href="Pictures/94abf35a01c112ce1717e1f5d46cede5.jpg" xlink:type="simple" xlink:show="embed" xlink:actuate="onLoad"/></draw:frame></text:p>
      <text:p text:style-name="Text_20_body">V dialogu si vyberu řádek kliknutím na jeho záhlaví (zkratku učebny) vlevo. Dialog se zavře a já v TK vidím, že jsem si učebnu změnil:</text:p>
      <text:p text:style-name="Text_20_body"><draw:frame draw:style-name="media" draw:name="2" text:anchor-type="as-char" draw:z-index="2" svg:width="10.583333333333cm" svg:height="2.1814278046162cm"><draw:image xlink:href="Pictures/ae09570d880b73cf507cc454e278c27d.jpg" xlink:type="simple" xlink:show="embed" xlink:actuate="onLoad"/></draw:frame></text:p>
      <text:h text:style-name="Heading_20_2" text:outline-level="2"><text:bookmark-start text:name="__RefHeading___pripad.2.chci.mit.se.svoji.hodinou.ucebny.dvejednu.stavajici.a.jeste.jednu.pridat_3"/><text:bookmark-start text:name="pripad.2.chci.mit.se.svoji.hodinou.ucebny.dvejednu.stavajici.a.jeste.jednu.pridat"/>Případ 2. Chci mít se svojí hodinou učebny dvě: jednu stávající a ještě jednu přidat<text:bookmark-end text:name="__RefHeading___pripad.2.chci.mit.se.svoji.hodinou.ucebny.dvejednu.stavajici.a.jeste.jednu.pridat_3"/><text:bookmark-end text:name="pripad.2.chci.mit.se.svoji.hodinou.ucebny.dvejednu.stavajici.a.jeste.jednu.pridat"/></text:h>
      <text:p text:style-name="Text_20_body">Pokud například část hodiny chcete zůstat tam, kde jste, a druhou část přejít jinam. Případně, pokud chcete třídu rozdělit na poloviny a přebíhat mezi nimi.</text:p>
      <text:p text:style-name="Text_20_body">Přihlásím se jako kantor do <text:a xlink:type="simple" xlink:href="https://gmlbrno.edupage.org/" text:style-name="Internet_20_link" text:visited-style-name="Visited_20_Internet_20_Link">Edupage</text:a>, zvolím Třídní knihu, dolistuji konkrétní den a hodinu v budoucnu, pro kterou chci přidat ještě jednu učebnu. Na jméno svojí hodiny kliknu myší, objeví se podmenu:</text:p>
      <text:p text:style-name="Text_20_body"><draw:frame draw:style-name="media" draw:name="3" text:anchor-type="as-char" draw:z-index="3" svg:width="10.583333333333cm" svg:height="9.4729508196721cm"><draw:image xlink:href="Pictures/c966c6c56b92b8ff3cc1b9e4bba277ed.jpg" xlink:type="simple" xlink:show="embed" xlink:actuate="onLoad"/></draw:frame></text:p>
      <text:p text:style-name="Text_20_body">V podmenu zvolím <text:span text:style-name="Strong_20_Emphasis">Rezervovat další učebnu</text:span>. Otevře dialog:</text:p>
      <text:p text:style-name="Text_20_body"><draw:frame draw:style-name="media" draw:name="4" text:anchor-type="as-char" draw:z-index="4" svg:width="10.583333333333cm" svg:height="6.7874109263658cm"><draw:image xlink:href="Pictures/c7b9c9540cf95643a699780cb6830808.jpg" xlink:type="simple" xlink:show="embed" xlink:actuate="onLoad"/></draw:frame></text:p>
      <text:p text:style-name="Text_20_body">Můžete v něm zvolit <text:span text:style-name="Strong_20_Emphasis">Název</text:span> (čistě ostatním uživatelům pro informaci), vpravo nahoře kliknete na pole <text:span text:style-name="Strong_20_Emphasis">Učebna</text:span> a vyberete některou z černých (=nepoužitých) učeben. V seznamu učeben si povšimněte i úplně dole položky <text:span text:style-name="Strong_20_Emphasis">Více</text:span> pro kolegy megalomany…</text:p>
      <text:p text:style-name="Text_20_body">Alternativně: Kliknete-li na odkaz <text:span text:style-name="Strong_20_Emphasis">Seznam učeben a kabinetů</text:span> (vpravo vedle pole Učebna), vidíte rozvrhy učeben graficky v dolní části a můžete klikat na záhlaví daného řádku (zkratku učebny) vlevo:</text:p>
      <text:p text:style-name="Text_20_body"><draw:frame draw:style-name="media" draw:name="5" text:anchor-type="as-char" draw:z-index="5" svg:width="10.583333333333cm" svg:height="8.827804107425cm"><draw:image xlink:href="Pictures/76bcde227423001b3a40ca7325784a45.jpg" xlink:type="simple" xlink:show="embed" xlink:actuate="onLoad"/></draw:frame></text:p>
      <text:p text:style-name="Text_20_body">Pokud jsme učebnu úspěšně zarezervovali, objeví se v TK jako samostatná položka vedle naší hodiny:</text:p>
      <text:p text:style-name="Text_20_body"><draw:frame draw:style-name="media" draw:name="6" text:anchor-type="as-char" draw:z-index="6" svg:width="10.583333333333cm" svg:height="3.9314538419016cm"><draw:image xlink:href="Pictures/b019dd048542e174e176e70adeb4f7ce.jpg" xlink:type="simple" xlink:show="embed" xlink:actuate="onLoad"/></draw:frame></text:p>
      <text:h text:style-name="Heading_20_2" text:outline-level="2"><text:bookmark-start text:name="__RefHeading___pripad.2.chci.si.s.nekym.prehodit.ucebnu_4"/><text:bookmark-start text:name="pripad.2.chci.si.s.nekym.prehodit.ucebnu"/>Případ 2. Chci si s někým přehodit učebnu<text:bookmark-end text:name="__RefHeading___pripad.2.chci.si.s.nekym.prehodit.ucebnu_4"/><text:bookmark-end text:name="pripad.2.chci.si.s.nekym.prehodit.ucebnu"/></text:h>
      <text:p text:style-name="Text_20_body">Prostě se spolu domluvte, informujte studenty a fyzicky si ji přehoďte. Formálně ponechme věci při starém. </text:p>
      <text:p text:style-name="Text_20_body">Pokud byste situaci chtěli mít formálně správně, musel by si první učitel změnit učebnu třeba na aulu, poté druhý učitel změnit učebnu na tu od prvního a poté první učitel změnit učebnu na tu od druhého. <draw:frame draw:style-name="media" draw:name="7" text:anchor-type="as-char" draw:z-index="7" svg:width="" svg:rel-width="100%" svg:height="0cm"><draw:image xlink:href="Pictures/ccf150da43a941c5e85dfac87e333ae5.svg" xlink:type="simple" xlink:show="embed" xlink:actuate="onLoad"/></draw:frame></text:p>
      <text:h text:style-name="Heading_20_2" text:outline-level="2"><text:bookmark-start text:name="__RefHeading___pripad.3.chci.zarezervovat.nejakou.ucebnu.v.dobe.mimo.svoji.vyuku_5"/><text:bookmark-start text:name="pripad.3.chci.zarezervovat.nejakou.ucebnu.v.dobe.mimo.svoji.vyuku"/>Případ 3. Chci zarezervovat nějakou učebnu v době mimo svoji výuku<text:bookmark-end text:name="__RefHeading___pripad.3.chci.zarezervovat.nejakou.ucebnu.v.dobe.mimo.svoji.vyuku_5"/><text:bookmark-end text:name="pripad.3.chci.zarezervovat.nejakou.ucebnu.v.dobe.mimo.svoji.vyuk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19:22</meta:creation-date>
    <dc:creator>Generated</dc:creator>
    <dc:date>2026-09-05T07::19:22</dc:date>
    <dc:language>en-US</dc:language>
    <meta:editing-cycles>1</meta:editing-cycles>
    <meta:editing-duration>PT0S</meta:editing-duration>
    <dc:title>navody:edupage:pro-ucitele-rezervace-ucebny</dc:title>
  </office:meta>
</office:document-meta>
</file>