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cb85f85768fa966406805a4c4bd2c6.jpg"/>
  <manifest:file-entry manifest:media-type="image/jpeg" manifest:full-path="Pictures/af932699a9b83bed966404564167f4f5.jpg"/>
  <manifest:file-entry manifest:media-type="image/svg+xml" manifest:full-path="Pictures/ccf150da43a941c5e85dfac87e333ae5.svg"/>
  <manifest:file-entry manifest:media-type="image/jpeg" manifest:full-path="Pictures/1126ceaa089916aa2de4db3279dd1e23.jpg"/>
  <manifest:file-entry manifest:media-type="image/svg+xml" manifest:full-path="Pictures/0e272a3898f49a25758550a8dc06ba10.svg"/>
  <manifest:file-entry manifest:media-type="image/jpeg" manifest:full-path="Pictures/ca7bc245b078dde9398a8880c9de68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prihlaseni"/><text:bookmark-start text:name="__RefHeading___pro.uciteleprihlaseni.zmena.hesla_1"/><text:bookmark-start text:name="pro.uciteleprihlaseni.zmena.hesla"/>Pro učitele: Přihlášení, změna hesla<text:bookmark-end text:name="__RefHeading___pro.uciteleprihlaseni.zmena.hesla_1"/><text:bookmark-end text:name="pro.uciteleprihlaseni.zmena.hesla"/></text:h>
      <text:p text:style-name="Text_20_body">Systém <text:a xlink:type="simple" xlink:href="https://gmlbrno.edupage.org" text:style-name="Internet_20_link" text:visited-style-name="Visited_20_Internet_20_Link">Edupage</text:a> od ledna 2019 nahradil SAS v oblasti zadávání známek pro pololetní klasifikaci.
Každý z učitelů zapíše pololetní klasifikaci do Edupage (namísto klasických A3 v malé sborovně).</text:p>
      <text:h text:style-name="Heading_20_2" text:outline-level="2"><text:bookmark-start text:name="__RefHeading___prvni.prihlaseni_2"/><text:bookmark-start text:name="prvni.prihlaseni"/>První přihlášení<text:bookmark-end text:name="__RefHeading___prvni.prihlaseni_2"/><text:bookmark-end text:name="prvni.prihlaseni"/></text:h>
      <text:p text:style-name="Text_20_body">Systém <text:a xlink:type="simple" xlink:href="https://gmlbrno.edupage.org" text:style-name="Internet_20_link" text:visited-style-name="Visited_20_Internet_20_Link">Edupage</text:a> má samostané účty (nespojené se školními loginy+hesly ani s loginy+hesly do pošty).
Mailem od uživatele „Mailova sluzba Edupage.org“ Vám přijde první heslo:</text:p>
      <text:p text:style-name="Text_20_body"><draw:frame draw:style-name="media" draw:name="0" text:anchor-type="as-char" draw:z-index="0" svg:width="15.875cm" svg:height="9.6830912863071cm"><draw:image xlink:href="Pictures/96cb85f85768fa966406805a4c4bd2c6.jpg" xlink:type="simple" xlink:show="embed" xlink:actuate="onLoad"/></draw:frame></text:p>
      <text:p text:style-name="Text_20_body">Kliknete v něm na odkaz <text:a xlink:type="simple" xlink:href="https://gmlbrno.edupage.org" text:style-name="Internet_20_link" text:visited-style-name="Visited_20_Internet_20_Link">https://gmlbrno.edupage.org</text:a>, otevře se stránka, na kterou jste možná zvyklí z online verze rozvrhů či suplování:</text:p>
      <text:p text:style-name="Text_20_body"><draw:frame draw:style-name="media" draw:name="1" text:anchor-type="as-char" draw:z-index="1" svg:width="15.875cm" svg:height="11.294466403162cm"><draw:image xlink:href="Pictures/af932699a9b83bed966404564167f4f5.jpg" xlink:type="simple" xlink:show="embed" xlink:actuate="onLoad"/></draw:frame></text:p>
      <text:p text:style-name="Text_20_body">Není špatné si zkontrolovat, že adresa skutečně odpovídá <text:a xlink:type="simple" xlink:href="https://gmlbrno.edupage.org" text:style-name="Internet_20_link" text:visited-style-name="Visited_20_Internet_20_Link">https://gmlbrno.edupage.org</text:a> a nalevo od ní je ikona uzamčeného zámku (viz červené šipky v obrázku) – pro ujištění, že nám ten web někdo nepodvrhnul… <draw:frame draw:style-name="media" draw:name="2" text:anchor-type="as-char" draw:z-index="2" svg:width="" svg:rel-width="100%" svg:height="0cm"><draw:image xlink:href="Pictures/ccf150da43a941c5e85dfac87e333ae5.svg" xlink:type="simple" xlink:show="embed" xlink:actuate="onLoad"/></draw:frame></text:p>
      <text:p text:style-name="Text_20_body">Kliknete vpravo nahoře na PŘIHLÁŠENÍ, vyplníme login (např. <text:span text:style-name="Strong_20_Emphasis">havlasek@gml.cz</text:span>) a heslo (např. <text:span text:style-name="Strong_20_Emphasis">d2urms</text:span>). Systém nás přihlásí:</text:p>
      <text:p text:style-name="Text_20_body"><draw:frame draw:style-name="media" draw:name="3" text:anchor-type="as-char" draw:z-index="3" svg:width="15.875cm" svg:height="10.069375619425cm"><draw:image xlink:href="Pictures/1126ceaa089916aa2de4db3279dd1e23.jpg" xlink:type="simple" xlink:show="embed" xlink:actuate="onLoad"/></draw:frame></text:p>
      <text:p text:style-name="Text_20_body">Nelekněte se velkého množství informací, většina z nich stejně nefunguje <draw:frame draw:style-name="media" draw:name="4" text:anchor-type="as-char" draw:z-index="4" svg:width="" svg:rel-width="100%" svg:height="0cm"><draw:image xlink:href="Pictures/0e272a3898f49a25758550a8dc06ba10.svg" xlink:type="simple" xlink:show="embed" xlink:actuate="onLoad"/></draw:frame> Pro běžné činnosti stejně budete potřebovat jen dvě ikonky v horním modrém proužku (vlevo <text:span text:style-name="Strong_20_Emphasis">Hodiny</text:span>, vpravo <text:span text:style-name="Strong_20_Emphasis">Známky</text:span>).</text:p>
      <text:h text:style-name="Heading_20_2" text:outline-level="2"><text:bookmark-start text:name="__RefHeading___zmena.hesla_3"/><text:bookmark-start text:name="zmena.hesla"/>Změna hesla<text:bookmark-end text:name="__RefHeading___zmena.hesla_3"/><text:bookmark-end text:name="zmena.hesla"/></text:h>
      <text:p text:style-name="Text_20_body">Napoprvé je velmi vhodné heslo změnit. Vpravo nahoře klikneme na tlačítko <text:span text:style-name="Strong_20_Emphasis">Jste přihlášeni jako (jméno+příjmení)</text:span> a v něm na <text:span text:style-name="Strong_20_Emphasis">Můj profil</text:span>. Objeví se stránka:</text:p>
      <text:p text:style-name="Text_20_body"><draw:frame draw:style-name="media" draw:name="5" text:anchor-type="as-char" draw:z-index="5" svg:width="15.875cm" svg:height="12.640331355094cm"><draw:image xlink:href="Pictures/ca7bc245b078dde9398a8880c9de6883.jpg" xlink:type="simple" xlink:show="embed" xlink:actuate="onLoad"/></draw:frame></text:p>
      <text:p text:style-name="Text_20_body">Zde ve spodní části pod nadpisem „Váš školní EduPage účet“ (:!:Pro jistotu ještě jednou: Ve školním účtu. Pro soukromý účet typu „rodič“ budou výhledově mít ti z vás, kteří zde mají dítě coby studenta…) kliknete <text:span text:style-name="Strong_20_Emphasis">Změnit heslo</text:span>. Zadáte staré a pak dvakrát nové.</text:p>
      <text:h text:style-name="Heading_20_2" text:outline-level="2"><text:bookmark-start text:name="__RefHeading___pouceni.pri.zmene.hesla_4"/><text:bookmark-start text:name="pouceni.pri.zmene.hesla"/>Poučení při změně hesla<text:bookmark-end text:name="__RefHeading___pouceni.pri.zmene.hesla_4"/><text:bookmark-end text:name="pouceni.pri.zmene.hesla"/></text:h>
      <text:p text:style-name="Text_20_body">Kolegové, berte, prosím, na vědomí, že silné heslo je to jediné, co stojí mezi Vámi a hackery z řad studentů, kteří by si mnohdy velmi rádi napsali známky jiné, lepší… <draw:frame draw:style-name="media" draw:name="6" text:anchor-type="as-char" draw:z-index="6" svg:width="" svg:rel-width="100%" svg:height="0cm"><draw:image xlink:href="Pictures/ccf150da43a941c5e85dfac87e333ae5.svg" xlink:type="simple" xlink:show="embed" xlink:actuate="onLoad"/></draw:frame> Hesla typu Klarka2009 nebo abc123 nepoužívejte.</text:p>
      <text:h text:style-name="Heading_20_2" text:outline-level="2"><text:bookmark-start text:name="__RefHeading___alternativa.do.mobilu_5"/><text:bookmark-start text:name="alternativa.do.mobilu"/>Alternativa do mobilu<text:bookmark-end text:name="__RefHeading___alternativa.do.mobilu_5"/><text:bookmark-end text:name="alternativa.do.mobilu"/></text:h>
      <text:p text:style-name="Text_20_body">Veškerou agendu lze kromě webu <text:a xlink:type="simple" xlink:href="https://gmlbrno.edupage.org" text:style-name="Internet_20_link" text:visited-style-name="Visited_20_Internet_20_Link">https://gmlbrno.edupage.org</text:a> vést i na androidím mobilu (<text:a xlink:type="simple" xlink:href="https://play.google.com/store/apps/details?id=air.org.edupage&amp;hl=cs" text:style-name="Internet_20_link" text:visited-style-name="Visited_20_Internet_20_Link">https://play.google.com/store/apps/details?id=air.org.edupage&amp;hl=cs</text:a>), pokud se do aplikace přihlásíte jako učitel stejným loginem+hesl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2::18:42</meta:creation-date>
    <dc:creator>Generated</dc:creator>
    <dc:date>2026-09-06T12::18:42</dc:date>
    <dc:language>en-US</dc:language>
    <meta:editing-cycles>1</meta:editing-cycles>
    <meta:editing-duration>PT0S</meta:editing-duration>
    <dc:title>navody:edupage:pro-ucitele-prihlaseni</dc:title>
  </office:meta>
</office:document-meta>
</file>