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32782963840b4c751027cea8196c5c.jpg"/>
  <manifest:file-entry manifest:media-type="image/jpeg" manifest:full-path="Pictures/21bf33000d7a12ad9f3e960f29ff6ae9.jpg"/>
  <manifest:file-entry manifest:media-type="image/svg+xml" manifest:full-path="Pictures/ccf150da43a941c5e85dfac87e333ae5.svg"/>
  <manifest:file-entry manifest:media-type="image/jpeg" manifest:full-path="Pictures/d575f0ea2677fb2b4e245df3d00aa1fe.jpg"/>
  <manifest:file-entry manifest:media-type="image/jpeg" manifest:full-path="Pictures/026e4d0f8f20d57658c2b998e2d63e1f.jpg"/>
  <manifest:file-entry manifest:media-type="image/jpeg" manifest:full-path="Pictures/8372a3e7de64eb95117dcdd04084d2a9.jpg"/>
  <manifest:file-entry manifest:media-type="image/jpeg" manifest:full-path="Pictures/f6f0616d26e921d73a1d3bc946ea7f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pridani-hodin-v-zari"/><text:bookmark-start text:name="__RefHeading___pro.ucitelezaripridani.hodin.ktere.ucim_1"/><text:bookmark-start text:name="pro.ucitelezaripridani.hodin.ktere.ucim"/>Pro učitele: Září: Přidání hodin, které učím<text:bookmark-end text:name="__RefHeading___pro.ucitelezaripridani.hodin.ktere.ucim_1"/><text:bookmark-end text:name="pro.ucitelezaripridani.hodin.ktere.ucim"/></text:h>
      <text:h text:style-name="Heading_20_2" text:outline-level="2"><text:bookmark-start text:name="__RefHeading___pridani.hodin.ktere.ucite_2"/><text:bookmark-start text:name="pridani.hodin.ktere.ucite"/>Přidání hodin, které učíte<text:bookmark-end text:name="__RefHeading___pridani.hodin.ktere.ucite_2"/><text:bookmark-end text:name="pridani.hodin.ktere.ucite"/></text:h>
      <text:p text:style-name="Text_20_body">Napoprvé je třeba přidat do svého profilu hodiny, které učím. V modrém pruhu nahoře klikete vlevo na <text:span text:style-name="Strong_20_Emphasis">Žádná hodina</text:span>, objeví se stránka:</text:p>
      <text:p text:style-name="Text_20_body"><draw:frame draw:style-name="media" draw:name="0" text:anchor-type="as-char" draw:z-index="0" svg:width="10.583333333333cm" svg:height="8.5989583333333cm"><draw:image xlink:href="Pictures/6e32782963840b4c751027cea8196c5c.jpg" xlink:type="simple" xlink:show="embed" xlink:actuate="onLoad"/></draw:frame></text:p>
      <text:p text:style-name="Text_20_body">Edupage nám ve spodní části oranžovými zvonečky napovídá (chýbajúce hodiny na základě vášho rozvrhu), čili postačí na zvoneček kliknout a na stránce s detaily nic neupravovat:</text:p>
      <text:p text:style-name="Text_20_body"><draw:frame draw:style-name="media" draw:name="1" text:anchor-type="as-char" draw:z-index="1" svg:width="10.583333333333cm" svg:height="7.0040893015031cm"><draw:image xlink:href="Pictures/21bf33000d7a12ad9f3e960f29ff6ae9.jpg" xlink:type="simple" xlink:show="embed" xlink:actuate="onLoad"/></draw:frame></text:p>
      <text:p text:style-name="Text_20_body">Přidáváte-li takto seminář, žáci by v něm měli být evidováni přesně dle aktuálního stavu (pokud tomu tak není, kontaktujte havlasek@gml.cz). Přidáváte-li střídající se praktika (ch-p, fy-p, bi-p), přeberte si celou třídu, ničemu nevadí, budou-li studenti takto přebráni v obou půlkách. Přidáváte-li půlenou běžnou hodinu (Hv, Vv, Aj, Nj, Fj, Šj, Inf, Tv), <text:span text:style-name="Strong_20_Emphasis">je nezbytně nutné</text:span> si precizně vyklikat studenty, kteří do ní patří (ostatní se Vám přestanou plést do zadávání známek, příp. absence). V seminářích byste měli mít studenty předpřipraveny. Nikdo nikde jinde u půlek tříd centrálně neeviduje, kdo ze studentů do které skupiny chodí… <draw:frame draw:style-name="media" draw:name="2" text:anchor-type="as-char" draw:z-index="2" svg:width="" svg:rel-width="100%" svg:height="0cm"><draw:image xlink:href="Pictures/ccf150da43a941c5e85dfac87e333ae5.svg" xlink:type="simple" xlink:show="embed" xlink:actuate="onLoad"/></draw:frame></text:p>
      <text:p text:style-name="Text_20_body">Tip pro dělené půlky z loňska: Pokud jste stejnou (podobnou) dělenou skupinu měli i vloni, lze si jejich seznam převzít: klikneme v nastavení hodiny na položku <text:span text:style-name="Strong_20_Emphasis">Žáci / Skupiny</text:span>, otevře se dialog s mnoha zatržítky u studentů, který má mj. vpravo dole tlačítko <text:span text:style-name="Strong_20_Emphasis">Kopírovať z inej hodiny</text:span> (typicky z vaší loňské), varovný dotaz poté odklikneme OK:</text:p>
      <text:p text:style-name="Text_20_body"><draw:frame draw:style-name="media" draw:name="3" text:anchor-type="as-char" draw:z-index="3" svg:width="10.583333333333cm" svg:height="8.3501529051988cm"><draw:image xlink:href="Pictures/d575f0ea2677fb2b4e245df3d00aa1fe.jpg" xlink:type="simple" xlink:show="embed" xlink:actuate="onLoad"/></draw:frame></text:p>
      <text:p text:style-name="Text_20_body">Nakonec nastavení hodiny musíme <text:span text:style-name="Strong_20_Emphasis">Uložit</text:span>. Tento proces napoprvé zopakujte se všemi třídami a všemi hodinami, v nichž učíte. Z důvodů zadávání učiva a absencí do elektronické třídní knihy je nutné přebrat si i hodiny, které se na vysvědčení neobjevují – zejména praktika Bi-p, Ch-p, Fy-p. U praktik doporučuji přebrat si celou třídu, byť jednou máte fyzicky první půlku, jednou tu druhou. <text:note text:id="ftn0" text:note-class="footnote"><text:note-citation text:label="1)">1)</text:note-citation><text:note-body><text:p text:style-name="Text_20_body">V systému není vůbec jednoduché ono střídání zadat, museli bychom aplikovat sudé a liché rozvrhové týdny. Ale když třeba nějaký den v týdnu odpadne, fakticky si skupinky přehodíte, ale formálně to nelze. Ale když třeba odpadnou jen některé hodiny v jednom dni… a jen některým třídám…</text:p></text:note-body></text:note></text:p>
      <text:h text:style-name="Heading_20_2" text:outline-level="2"><text:bookmark-start text:name="__RefHeading___predmety.bez.znamek.na.vysvedceni_3"/><text:bookmark-start text:name="predmety.bez.znamek.na.vysvedceni"/>Předměty bez známek na vysvědčení<text:bookmark-end text:name="__RefHeading___predmety.bez.znamek.na.vysvedceni_3"/><text:bookmark-end text:name="predmety.bez.znamek.na.vysvedceni"/></text:h>
      <text:p text:style-name="Text_20_body">Edupage Vám bude nabízet i rozvrhové hodiny, ze kterých známku studentům na vysvědčení nedáváte. Jde o fyzikální, chemická a biologická praktika (fy-p, ch-p, bi-p).
Číslování v Třídní knize je samostatné. Průběžné známky (např. z protokolů) si evidujte, ale před pololetím nevyplňujte sloupec „Vysvědčení“. Budete-li při uzavírání známek chtít, jednotlivé události lze odmigrovat do jiného předmětu (např. z fy-p do fy) na stránce dostupné pod <text:span text:style-name="Strong_20_Emphasis">Nástroje - Spravovat události</text:span>:</text:p>
      <text:p text:style-name="Text_20_body"><draw:frame draw:style-name="media" draw:name="4" text:anchor-type="as-char" draw:z-index="4" svg:width="5.2916666666667cm" style:rel-width="100%" svg:height="3.2942488262911cm" style:rel-height="scale"><draw:image xlink:href="Pictures/026e4d0f8f20d57658c2b998e2d63e1f.jpg" xlink:type="simple" xlink:show="embed" xlink:actuate="onLoad"/></draw:frame></text:p>
      <text:h text:style-name="Heading_20_2" text:outline-level="2"><text:bookmark-start text:name="__RefHeading___pozdejsi.editace_4"/><text:bookmark-start text:name="pozdejsi.editace"/>Pozdější editace<text:bookmark-end text:name="__RefHeading___pozdejsi.editace_4"/><text:bookmark-end text:name="pozdejsi.editace"/></text:h>
      <text:p text:style-name="Text_20_body">Po přidání hodin bude stránka vypadat přibližně takto (obrázky se mohou lišit podle toho, jaký předmět učíte):</text:p>
      <text:p text:style-name="Text_20_body"><draw:frame draw:style-name="media" draw:name="5" text:anchor-type="as-char" draw:z-index="5" svg:width="10.583333333333cm" svg:height="8.6085446859903cm"><draw:image xlink:href="Pictures/8372a3e7de64eb95117dcdd04084d2a9.jpg" xlink:type="simple" xlink:show="embed" xlink:actuate="onLoad"/></draw:frame></text:p>
      <text:p text:style-name="Text_20_body">V tomto seznamu lze kdykoliv myší najet do pravého dolního rohu obrázku, objeví se ikona ozubeného kolečka <draw:frame draw:style-name="media" draw:name="6" text:anchor-type="as-char" draw:z-index="6" svg:width="2.6458333333333cm" style:rel-width="100%" svg:height="2.1064623507805cm" style:rel-height="scale"><draw:image xlink:href="Pictures/f6f0616d26e921d73a1d3bc946ea7fbb.jpg" xlink:type="simple" xlink:show="embed" xlink:actuate="onLoad"/></draw:frame>, v níž je možné hodinu ze seznamu smazat nebo hodinu editovat (například ručně měnit dělení studentů do skupin v rámci třídy).</text:p>
      <text:p text:style-name="Text_20_body">Zjistíte-li, že nějaký student v běžném celotřídním předmětu či v semináři chybí/přebývá (nemělo by se stát, ale občas až u vysvědčení zjistíme pozdější přestupy, odchody, přerušení studia, atp.), dejte mi co nejdřív vědět na havlasek@gml.cz, stav opravím v rozvrzích, nechám jej probublat do Edupage a pak si reálný stav zkontrolujete v dané hodině právě pomocí tohoto ozubeného kolečk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0:09</meta:creation-date>
    <dc:creator>Generated</dc:creator>
    <dc:date>2026-09-05T07::30:09</dc:date>
    <dc:language>en-US</dc:language>
    <meta:editing-cycles>1</meta:editing-cycles>
    <meta:editing-duration>PT0S</meta:editing-duration>
    <dc:title>navody:edupage:pro-ucitele-pridani-hodin-v-zari</dc:title>
  </office:meta>
</office:document-meta>
</file>