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82c93651599a3d73cfe1c24a9248f8.jpg"/>
  <manifest:file-entry manifest:media-type="image/jpeg" manifest:full-path="Pictures/d7f27167625843020356e8b28505093a.jpg"/>
  <manifest:file-entry manifest:media-type="image/jpeg" manifest:full-path="Pictures/d6ef1627ef1e55cc5d694c594db47864.jpg"/>
  <manifest:file-entry manifest:media-type="image/jpeg" manifest:full-path="Pictures/9c5168a2b6045f589861dbaf272dd1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ucitele-prehled-absence-v-predmetu"/><text:bookmark-start text:name="__RefHeading___pro.uciteleprehled.absence.ve.vasi.vyuce_1"/><text:bookmark-start text:name="pro.uciteleprehled.absence.ve.vasi.vyuce"/>Pro učitele: Přehled absence ve vaší výuce<text:bookmark-end text:name="__RefHeading___pro.uciteleprehled.absence.ve.vasi.vyuce_1"/><text:bookmark-end text:name="pro.uciteleprehled.absence.ve.vasi.vyuce"/></text:h>
      <text:h text:style-name="Heading_20_2" text:outline-level="2"><text:bookmark-start text:name="__RefHeading___procenta.v.konkretnim.predmetu.tride_2"/><text:bookmark-start text:name="procenta.v.konkretnim.predmetu.tride"/>Procenta v konkrétním předmětu+třídě<text:bookmark-end text:name="__RefHeading___procenta.v.konkretnim.predmetu.tride_2"/><text:bookmark-end text:name="procenta.v.konkretnim.predmetu.tride"/></text:h>
      <text:p text:style-name="Text_20_body">Chcete-li zjistit procento absence všech studentů dané třídy (nebo semináře),
například pro posouzení možnosti dát někomu „neklasifikován“ a komisionální zkoušku,
lze prohlédnout či vytisknout následující sestavu.</text:p>
      <text:p text:style-name="Text_20_body">Zvolíme <text:span text:style-name="Strong_20_Emphasis">Vyučování - Docházka žáků</text:span>, tedy:</text:p>
      <text:p text:style-name="Text_20_body"><draw:frame draw:style-name="media" draw:name="0" text:anchor-type="as-char" draw:z-index="0" svg:width="15.875cm" svg:height="5.4123891001267cm"><draw:image xlink:href="Pictures/e382c93651599a3d73cfe1c24a9248f8.jpg" xlink:type="simple" xlink:show="embed" xlink:actuate="onLoad"/></draw:frame></text:p>
      <text:p text:style-name="Text_20_body">V přehledu žáků zvolíme v horním menu <text:span text:style-name="Strong_20_Emphasis">Tisk - Zobrazit více sestav</text:span>:</text:p>
      <text:p text:style-name="Text_20_body"><draw:frame draw:style-name="media" draw:name="1" text:anchor-type="as-char" draw:z-index="1" svg:width="15.875cm" svg:height="7.5513513513514cm"><draw:image xlink:href="Pictures/d7f27167625843020356e8b28505093a.jpg" xlink:type="simple" xlink:show="embed" xlink:actuate="onLoad"/></draw:frame></text:p>
      <text:p text:style-name="Text_20_body">Otevře se okno se sestavami, jedna z nich se jmenuje <text:span text:style-name="Strong_20_Emphasis">Docházka žáků - předměty</text:span>.
Též je potřeba zvolit správný předmět (vpravo nahoře), vhodnou Platnost (například
„1. polrok“, v překladu ze slovenštiny „1. pololetí“) a poté kliknout na zelené <text:span text:style-name="Strong_20_Emphasis">Obnovit</text:span>:</text:p>
      <text:p text:style-name="Text_20_body"><draw:frame draw:style-name="media" draw:name="2" text:anchor-type="as-char" draw:z-index="2" svg:width="15.875cm" svg:height="5.7714810017271cm"><draw:image xlink:href="Pictures/d6ef1627ef1e55cc5d694c594db47864.jpg" xlink:type="simple" xlink:show="embed" xlink:actuate="onLoad"/></draw:frame></text:p>
      <text:p text:style-name="Text_20_body">Získáte sestavu s procenty jednotlivých studentů (buď celé třídy nebo zapsaných seminaristů):</text:p>
      <text:p text:style-name="Text_20_body"><draw:frame draw:style-name="media" draw:name="3" text:anchor-type="as-char" draw:z-index="3" svg:width="15.875cm" svg:height="12.706369107322cm"><draw:image xlink:href="Pictures/9c5168a2b6045f589861dbaf272dd1b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11:09</meta:creation-date>
    <dc:creator>Generated</dc:creator>
    <dc:date>2026-09-05T07::11:09</dc:date>
    <dc:language>en-US</dc:language>
    <meta:editing-cycles>1</meta:editing-cycles>
    <meta:editing-duration>PT0S</meta:editing-duration>
    <dc:title>navody:edupage:pro-ucitele-prehled-absence-v-predmetu</dc:title>
  </office:meta>
</office:document-meta>
</file>