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ff79fc5166c70a4e60a4be77b420ba.jpg"/>
  <manifest:file-entry manifest:media-type="image/jpeg" manifest:full-path="Pictures/0925405d00c10230538a3b661f596d4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ucitele-kalendare"/><text:bookmark-start text:name="__RefHeading___kalendare_1"/><text:bookmark-start text:name="kalendare"/>Kalendáře<text:bookmark-end text:name="__RefHeading___kalendare_1"/><text:bookmark-end text:name="kalendare"/></text:h>
      <text:p text:style-name="Text_20_body">Na GML centrálně používáme zejména:</text:p>
      <text:list text:style-name="List_20_1" text:continue-numbering="false">
        <text:list-item>
          <text:p text:style-name="List_20_1_Content_First"> Edupage kalendář (s různými druhy událostí)</text:p>
        </text:list-item>
        <text:list-item>
          <text:p text:style-name="List_20_1_Content"> Google kalendář (osobní, tedy navázaný na profil prijmeni@gml.cz nebo sdílené s více lidmi)</text:p>
        </text:list-item>
        <text:list-item>
          <text:p text:style-name="List_20_1_Content_Last"> Webový sloužící jako prezentace pro veřejnost na <text:a xlink:type="simple" xlink:href="http://www.gml.cz" text:style-name="Internet_20_link" text:visited-style-name="Visited_20_Internet_20_Link">www.gml.cz</text:a></text:p>
        </text:list-item>
      </text:list>
      <text:h text:style-name="Heading_20_2" text:outline-level="2"><text:bookmark-start text:name="__RefHeading___edupage.kalendar_2"/><text:bookmark-start text:name="edupage.kalendar"/>Edupage kalendář<text:bookmark-end text:name="__RefHeading___edupage.kalendar_2"/><text:bookmark-end text:name="edupage.kalendar"/></text:h>
      <text:p text:style-name="Text_20_body">Po přihlášení do <text:a xlink:type="simple" xlink:href="https://gmlbrno.edupage.org" text:style-name="Internet_20_link" text:visited-style-name="Visited_20_Internet_20_Link">Edupage</text:a> zvolíme v levém menu <text:span text:style-name="Strong_20_Emphasis">Vyučování</text:span> - <text:span text:style-name="Strong_20_Emphasis">Události</text:span>. V pravém horním rohu obrazovky je lišta s ovládacími tlačítky. Tlačítko <text:span text:style-name="Strong_20_Emphasis">Nová událost</text:span> otevře dialog (přidání nové události). Tlačítko <text:span text:style-name="Strong_20_Emphasis">Týden</text:span> (či <text:span text:style-name="Strong_20_Emphasis">Měsíc</text:span> či <text:span text:style-name="Strong_20_Emphasis">Den</text:span> či…) přepíná různě kompaktní zobrazení:</text:p>
      <text:p text:style-name="Text_20_body"><draw:frame draw:style-name="media" draw:name="0" text:anchor-type="as-char" draw:z-index="0" svg:width="5.2916666666667cm" style:rel-width="100%" svg:height="9.128125cm" style:rel-height="scale"><draw:image xlink:href="Pictures/e0ff79fc5166c70a4e60a4be77b420ba.jpg" xlink:type="simple" xlink:show="embed" xlink:actuate="onLoad"/></draw:frame></text:p>
      <text:p text:style-name="Text_20_body">Přepínat lze též přímo klávesami: D (=den), W (=týden), M (=měsíc), 1 na nenumerické klávesnici (=řádkový rozpis jednotlivých dní), 2 na nenumerické klávesnici (=dva týdny), 3 tamtéž (=tři týdny).</text:p>
      <text:p text:style-name="Text_20_body">Velmi užitečná je možnost filtrovat události podle typu události, učitele nebo třídy, kterých se událost týká. Například měsíční události třídy 2.A zobrazíme takto:</text:p>
      <text:p text:style-name="Text_20_body"><draw:frame draw:style-name="media" draw:name="1" text:anchor-type="as-char" draw:z-index="1" svg:width="26.220208333333cm" style:rel-width="100%" svg:height="12.647083333333cm" style:rel-height="scale"><draw:image xlink:href="Pictures/0925405d00c10230538a3b661f596d45.jpg" xlink:type="simple" xlink:show="embed" xlink:actuate="onLoad"/></draw:frame></text:p>
      <text:p text:style-name="Text_20_body">Účastní-li se nějaké události celá třída nebo její část (byť i jediný student), uvidíme ji uvnitř filtru.</text:p>
      <text:p text:style-name="Text_20_body">Podobně lze filtrovat i typy událostí, například <text:span text:style-name="Strong_20_Emphasis">Setkávání učitelů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8:06</meta:creation-date>
    <dc:creator>Generated</dc:creator>
    <dc:date>2026-09-05T07::28:06</dc:date>
    <dc:language>en-US</dc:language>
    <meta:editing-cycles>1</meta:editing-cycles>
    <meta:editing-duration>PT0S</meta:editing-duration>
    <dc:title>navody:edupage:pro-ucitele-kalendare</dc:title>
  </office:meta>
</office:document-meta>
</file>