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a19bf971c0606b2bb2bf0a5d9a4fac2.jpg"/>
  <manifest:file-entry manifest:media-type="image/jpeg" manifest:full-path="Pictures/f8769a061c30c44c176d1ad86ea8e6eb.jpg"/>
  <manifest:file-entry manifest:media-type="image/jpeg" manifest:full-path="Pictures/191c5ff57c2773b00c873505c4b18b66.jpg"/>
  <manifest:file-entry manifest:media-type="image/jpeg" manifest:full-path="Pictures/b05710d63380bfa2ebf7430dc270f4ac.jpg"/>
  <manifest:file-entry manifest:media-type="image/jpeg" manifest:full-path="Pictures/ced3e8067d233cf686ca1c3981d9e2ba.jpg"/>
  <manifest:file-entry manifest:media-type="image/jpeg" manifest:full-path="Pictures/56957c01ce4ce6f6e4f20926c1df6f38.jpg"/>
  <manifest:file-entry manifest:media-type="image/jpeg" manifest:full-path="Pictures/a630f797fe81dffc36bbee31ef6bd08e.jpg"/>
  <manifest:file-entry manifest:media-type="image/jpeg" manifest:full-path="Pictures/de2cdc7761377e7df0985d31b541377e.jpg"/>
  <manifest:file-entry manifest:media-type="image/jpeg" manifest:full-path="Pictures/d9da71109e309179da6432f29204667c.jpg"/>
  <manifest:file-entry manifest:media-type="image/jpeg" manifest:full-path="Pictures/5654465569dabafb60be0f2dfb4b6157.jpg"/>
  <manifest:file-entry manifest:media-type="image/jpeg" manifest:full-path="Pictures/6f0026ac31de951210fdccdb50252a52.jpg"/>
  <manifest:file-entry manifest:media-type="image/jpeg" manifest:full-path="Pictures/efd03271e60c5c683fa300797ece8648.jpg"/>
  <manifest:file-entry manifest:media-type="image/jpeg" manifest:full-path="Pictures/e4dd716c37dcc9d4990da8ec0b089d7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edupage:pro-tridni-vysvedceni"/><text:bookmark-start text:name="__RefHeading___pro.tridnivysvedceni_1"/><text:bookmark-start text:name="pro.tridnivysvedceni"/>Pro třídní: Vysvědčení<text:bookmark-end text:name="__RefHeading___pro.tridnivysvedceni_1"/><text:bookmark-end text:name="pro.tridnivysvedceni"/></text:h>
      <text:p text:style-name="Text_20_body">Od ledna 2019 třídní učitelé známky pro vysvědčení nebudou opisovat z A3 papíru.
Známky zadají jednotliví vyučující (viz <text:a xlink:type="simple" xlink:href="https://wiki.gml.cz/navody:edupage:pro-ucitele-prihlaseni" text:style-name="Internet_20_link" text:visited-style-name="Visited_20_Internet_20_Link">Pro učitele: Přihlášení, změna hesla</text:a>), třídní musejí navíc pouze:</text:p>
      <text:list text:style-name="List_20_1" text:continue-numbering="false">
        <text:list-item>
          <text:p text:style-name="List_20_1_Content_First"> zkontrolovat v dostatečném předstihu, že seznam žactva odpovídá reálnému stavu,</text:p>
        </text:list-item>
        <text:list-item>
          <text:p text:style-name="List_20_1_Content"> zapsat známku z chování,</text:p>
        </text:list-item>
        <text:list-item>
          <text:p text:style-name="List_20_1_Content"> urgovat ty z vyučujících, od kterých známky nemají,</text:p>
        </text:list-item>
        <text:list-item>
          <text:p text:style-name="List_20_1_Content_Last"> dohlédnout, aby k rozhodnému datu (tzv. datum konce pololetí) byly vyřešeny všechny absence v Třídní knize (omluveny či neomluveny třídním) – absence se pro vysvědčení spočítají automaticky.</text:p>
        </text:list-item>
      </text:list>
      <text:p text:style-name="Text_20_body">Třídní učitel se přihlašuje do systému <text:a xlink:type="simple" xlink:href="https://gmlbrno.edupage.org" text:style-name="Internet_20_link" text:visited-style-name="Visited_20_Internet_20_Link">Edupage</text:a> svým běžným kantorským loginem+heslem (pod nímž zadává svoje známky). Kromě editace známek svých předmětů může editovat (ve výjimečných případech) i libovolné známky studentů své třídy.</text:p>
      <text:h text:style-name="Heading_20_2" text:outline-level="2"><text:bookmark-start text:name="__RefHeading___kontrola.seznamu.zaku.s.realnym.stavem_2"/><text:bookmark-start text:name="kontrola.seznamu.zaku.s.realnym.stavem"/>Kontrola seznamu žáků s reálným stavem<text:bookmark-end text:name="__RefHeading___kontrola.seznamu.zaku.s.realnym.stavem_2"/><text:bookmark-end text:name="kontrola.seznamu.zaku.s.realnym.stavem"/></text:h>
      <text:p text:style-name="Text_20_body">V předstihu je nutno zkontrolovat, že seznam žáků odpovídá reálnému stavu. Po přihlášení vyklikneme v levém menu položku <text:span text:style-name="Strong_20_Emphasis">Agenda online</text:span>, v podmenu <text:span text:style-name="Strong_20_Emphasis">Žáci</text:span> hned první položku <text:span text:style-name="Strong_20_Emphasis">Seznam</text:span>:</text:p>
      <text:p text:style-name="Text_20_body"><draw:frame draw:style-name="media" draw:name="0" text:anchor-type="as-char" draw:z-index="0" svg:width="15.875cm" svg:height="8.8772040302267cm"><draw:image xlink:href="Pictures/7a19bf971c0606b2bb2bf0a5d9a4fac2.jpg" xlink:type="simple" xlink:show="embed" xlink:actuate="onLoad"/></draw:frame></text:p>
      <text:p text:style-name="Text_20_body">A hned vidíme: Áha, u přestupivší studentky Michaely Hudákové chybějí údaje. To by se jí na vysvědčení nelíbilo. Jest nutno na řádku dvojkliknout a údaje dopsat.</text:p>
      <text:p text:style-name="Text_20_body">Má-li některý student přerušeno, v seznamu by neměl být. </text:p>
      <text:p text:style-name="Text_20_body">V případě, že něco nesedí, kontaktujte havlasek@gml.cz nebo podlena@gml.cz.</text:p>
      <text:h text:style-name="Heading_20_2" text:outline-level="2"><text:bookmark-start text:name="__RefHeading___zapsani.znamky.z.chovani_3"/><text:bookmark-start text:name="zapsani.znamky.z.chovani"/>Zapsání známky z chování<text:bookmark-end text:name="__RefHeading___zapsani.znamky.z.chovani_3"/><text:bookmark-end text:name="zapsani.znamky.z.chovani"/></text:h>
      <text:p text:style-name="Text_20_body">Po přihlášení vyklikneme v levém menu položku <text:span text:style-name="Strong_20_Emphasis">Agenda online</text:span>, v podmenu <text:span text:style-name="Strong_20_Emphasis">Žáci</text:span> druhou položku <text:span text:style-name="Strong_20_Emphasis">Vysvědčení</text:span>. Zde vidíme pouze přehled toho, co již bylo ostatními vyučujícími zadáno:</text:p>
      <text:p text:style-name="Text_20_body"><draw:frame draw:style-name="media" draw:name="1" text:anchor-type="as-char" draw:z-index="1" svg:width="15.875cm" svg:height="9.1417644593462cm"><draw:image xlink:href="Pictures/f8769a061c30c44c176d1ad86ea8e6eb.jpg" xlink:type="simple" xlink:show="embed" xlink:actuate="onLoad"/></draw:frame></text:p>
      <text:p text:style-name="Text_20_body">V horní liště klikneme na tlačítko <text:span text:style-name="Strong_20_Emphasis">Známky</text:span>. Otevře se nové okno (resp. nový panel prohlížeče), kde lze do prázdných obdélníčků klikat a hodnoty zadávat (resp. velmi vyjímečně může třídní i zadané známky měnit):</text:p>
      <text:p text:style-name="Text_20_body"><draw:frame draw:style-name="media" draw:name="2" text:anchor-type="as-char" draw:z-index="2" svg:width="15.875cm" svg:height="9.2814153439153cm"><draw:image xlink:href="Pictures/191c5ff57c2773b00c873505c4b18b66.jpg" xlink:type="simple" xlink:show="embed" xlink:actuate="onLoad"/></draw:frame></text:p>
      <text:p text:style-name="Text_20_body">Třídní zde zadá sloupec <text:span text:style-name="Strong_20_Emphasis">Chov</text:span> (známka z chování). Doložky, oznámení, pochvaly, atp. nezadávejte. Ani omluvenou a neomluvenou absenci netřeba zadávat, Edupage ji na vysvědčení sám spočítá podle záznamů z Třídní knihy.</text:p>
      <text:h text:style-name="Heading_20_2" text:outline-level="2"><text:bookmark-start text:name="__RefHeading___vygenerovani.prumeru.a.celeho.vysvedceni_4"/><text:bookmark-start text:name="vygenerovani.prumeru.a.celeho.vysvedceni"/>Vygenerování průměrů a celého vysvědčení<text:bookmark-end text:name="__RefHeading___vygenerovani.prumeru.a.celeho.vysvedceni_4"/><text:bookmark-end text:name="vygenerovani.prumeru.a.celeho.vysvedceni"/></text:h>
      <text:p text:style-name="Text_20_body">V náhledové tabulce třídní neuvidí absenci+známky+průměry svojí třídy do té doby, dokud neklikne na tlačítko <text:span text:style-name="Strong_20_Emphasis">Vygenerovat</text:span>:</text:p>
      <text:p text:style-name="Text_20_body"><draw:frame draw:style-name="media" draw:name="3" text:anchor-type="as-char" draw:z-index="3" svg:width="15.875cm" svg:height="7.0739413680782cm"><draw:image xlink:href="Pictures/b05710d63380bfa2ebf7430dc270f4ac.jpg" xlink:type="simple" xlink:show="embed" xlink:actuate="onLoad"/></draw:frame></text:p>
      <text:h text:style-name="Heading_20_2" text:outline-level="2"><text:bookmark-start text:name="__RefHeading___tisk.prehledu.klasifikace.a.absence_5"/><text:bookmark-start text:name="tisk.prehledu.klasifikace.a.absence"/>Tisk přehledu klasifikace a absence<text:bookmark-end text:name="__RefHeading___tisk.prehledu.klasifikace.a.absence_5"/><text:bookmark-end text:name="tisk.prehledu.klasifikace.a.absence"/></text:h>
      <text:p text:style-name="Text_20_body">Tabulku s přehledem známek studentů a jejich absencí si lze pohodlně vytisknout. Nejprve klikneme na tlačítko <text:span text:style-name="Strong_20_Emphasis">Vygenerovat</text:span>. Poté tlačítkem <text:span text:style-name="Strong_20_Emphasis">Známky</text:span> přejdeme do okna se zadáváním známek. V něm je též v horní liště tlačítko <text:span text:style-name="Strong_20_Emphasis">Tisk / export</text:span>, který vyvolá samostatný dialog. V něm zvolíme <text:span text:style-name="Strong_20_Emphasis">Přehled klasifikace třídy</text:span>:</text:p>
      <text:p text:style-name="Text_20_body"><draw:frame draw:style-name="media" draw:name="4" text:anchor-type="as-char" draw:z-index="4" svg:width="15.875cm" svg:height="13.549647887324cm"><draw:image xlink:href="Pictures/ced3e8067d233cf686ca1c3981d9e2ba.jpg" xlink:type="simple" xlink:show="embed" xlink:actuate="onLoad"/></draw:frame></text:p>
      <text:p text:style-name="Text_20_body">Vyplníme detaily a chvíli počkáme. Edupage nabídne ke stažení soubor .xls (uvnitř je to .xlsx, ale Office se tím nenechají zmást) se všemi údaji:</text:p>
      <text:p text:style-name="Text_20_body"><draw:frame draw:style-name="media" draw:name="5" text:anchor-type="as-char" draw:z-index="5" svg:width="15.875cm" svg:height="14.408051235133cm"><draw:image xlink:href="Pictures/56957c01ce4ce6f6e4f20926c1df6f38.jpg" xlink:type="simple" xlink:show="embed" xlink:actuate="onLoad"/></draw:frame></text:p>
      <text:h text:style-name="Heading_20_2" text:outline-level="2"><text:bookmark-start text:name="__RefHeading___pripadny.samostatny.tisk.vypisu.z.vysvedceni_6"/><text:bookmark-start text:name="pripadny.samostatny.tisk.vypisu.z.vysvedceni"/>Případný samostatný tisk Výpisu z vysvědčení<text:bookmark-end text:name="__RefHeading___pripadny.samostatny.tisk.vypisu.z.vysvedceni_6"/><text:bookmark-end text:name="pripadny.samostatny.tisk.vypisu.z.vysvedceni"/></text:h>
      <text:p text:style-name="Text_20_body">Nejprve necháme vysvědčení vygenerovat tlačítkem <text:span text:style-name="Strong_20_Emphasis">Vygenerovat</text:span> (vypočítá se absence, zkopírují se známky do databáze vysvědčení, aplikují se „n“ a „v“ u volitelných předmětů, atd.). Na konci prvního pololetí je možné si poté i Výpis z vysvědčení samostatně vytisknout (na běžný 80gramový bílý papír) - pod tlačítkem <text:span text:style-name="Strong_20_Emphasis">Tisk</text:span> se otevře nový dialog, v něm v menu <text:span text:style-name="Strong_20_Emphasis">Vysvědčení</text:span> vybereme <text:span text:style-name="Strong_20_Emphasis">SŠ výpis z vysvědčení za 1. 2. pololetí   20 předmětů</text:span>, dole zvolíme třídu a pak vpravo zelené tlačítko <text:span text:style-name="Strong_20_Emphasis">Náhled tisku</text:span>:</text:p>
      <text:p text:style-name="Text_20_body"><draw:frame draw:style-name="media" draw:name="6" text:anchor-type="as-char" draw:z-index="6" svg:width="15.875cm" svg:height="8.4123049414824cm"><draw:image xlink:href="Pictures/a630f797fe81dffc36bbee31ef6bd08e.jpg" xlink:type="simple" xlink:show="embed" xlink:actuate="onLoad"/></draw:frame></text:p>
      <text:p text:style-name="Text_20_body">Otevře se druhý dialog, v němž si zvolíme buď celou svoji třídu nebo vyklikáme pouze konkrétní studenty. Nezapomeneme dole vybrat jen <text:span text:style-name="Strong_20_Emphasis">1. pololetí</text:span>. Poté dole tlačítko <text:span text:style-name="Strong_20_Emphasis">Potvrdit</text:span>:</text:p>
      <text:p text:style-name="Text_20_body"><draw:frame draw:style-name="media" draw:name="7" text:anchor-type="as-char" draw:z-index="7" svg:width="15.875cm" svg:height="9.2638888888889cm"><draw:image xlink:href="Pictures/de2cdc7761377e7df0985d31b541377e.jpg" xlink:type="simple" xlink:show="embed" xlink:actuate="onLoad"/></draw:frame></text:p>
      <text:p text:style-name="Text_20_body">Edupage chvíli generuje vysvědčení (cca 1 sekundu na osobu), poté se objeví jejich náhled:</text:p>
      <text:p text:style-name="Text_20_body"><draw:frame draw:style-name="media" draw:name="8" text:anchor-type="as-char" draw:z-index="8" svg:width="15.875cm" svg:height="8.7168542839275cm"><draw:image xlink:href="Pictures/d9da71109e309179da6432f29204667c.jpg" xlink:type="simple" xlink:show="embed" xlink:actuate="onLoad"/></draw:frame></text:p>
      <text:p text:style-name="Text_20_body">Vhodnější je kliknout na tlačítko <text:span text:style-name="Strong_20_Emphasis">Uložit do pdf</text:span>, poté chvíli vyčkat, kliknout na <text:span text:style-name="Strong_20_Emphasis">Převzít sestavu (pdf…)</text:span>. Podle toho, jaký používáme internetový prohlížeč, se buď uloží PDFko nebo rovnou otevře v novém okně prohlížeče. Můžeme tisknout (např. stiskem Ctrl+P).</text:p>
      <text:h text:style-name="Heading_20_2" text:outline-level="2"><text:bookmark-start text:name="__RefHeading___pripadne.generovani.pdf.a.jeho.zaslani.online_7"/><text:bookmark-start text:name="pripadne.generovani.pdf.a.jeho.zaslani.online"/>Případné generování PDF a jeho zaslání online<text:bookmark-end text:name="__RefHeading___pripadne.generovani.pdf.a.jeho.zaslani.online_7"/><text:bookmark-end text:name="pripadne.generovani.pdf.a.jeho.zaslani.online"/></text:h>
      <text:p text:style-name="Text_20_body">Od ledna 2021 je možné výpis z vysvědčení za 1. pololetí vyrobit individuálně pro každého studenta online, uložit jej jako PDF přímo v Edupage a nechat prohlédnout studentem a rodičem. Rodič shlédnutí vysvědčení potvrdí, což třídní uvidí.</text:p>
      <text:p text:style-name="Text_20_body">Nejprve v modulu Vysvědčení klikneme na tlačítko <text:span text:style-name="Strong_20_Emphasis">Vygenerovat</text:span>, vpravo nahoře zelené Vygenerovat, OK. </text:p>
      <text:p text:style-name="Text_20_body">V dialogu pro tisk výpisu vysvědčení (cestou <text:span text:style-name="Strong_20_Emphasis">Agenda online</text:span> - <text:span text:style-name="Strong_20_Emphasis">Vysvědčení</text:span> - tlačítko <text:span text:style-name="Strong_20_Emphasis">Tisk</text:span> v horní liště, sestava v sekci <text:span text:style-name="Strong_20_Emphasis">Vysvědčení</text:span> jménem <text:span text:style-name="Strong_20_Emphasis">SŠ Výpis z vysvědčení za 1. 2. pololetí 20 předmětů</text:span>) je nově vlevo dole modré tlačítko <text:span text:style-name="Strong_20_Emphasis">Generovat rozdělená PDFka</text:span>:</text:p>
      <text:p text:style-name="Text_20_body"><draw:frame draw:style-name="media" draw:name="9" text:anchor-type="as-char" draw:z-index="9" svg:width="15.875cm" svg:height="10.350394518272cm"><draw:image xlink:href="Pictures/5654465569dabafb60be0f2dfb4b6157.jpg" xlink:type="simple" xlink:show="embed" xlink:actuate="onLoad"/></draw:frame></text:p>
      <text:p text:style-name="Text_20_body">V následném dialogu nastavíme <text:span text:style-name="Strong_20_Emphasis">Uložit do</text:span> na <text:span text:style-name="Strong_20_Emphasis">Výběr známek</text:span> a <text:span text:style-name="Strong_20_Emphasis">vysvědčení 1. pololetí</text:span>, klikneme na <text:span text:style-name="Strong_20_Emphasis">Uložit</text:span> a potvrdíme <text:span text:style-name="Strong_20_Emphasis">OK</text:span>. </text:p>
      <text:p text:style-name="Text_20_body"><draw:frame draw:style-name="media" draw:name="10" text:anchor-type="as-char" draw:z-index="10" svg:width="15.875cm" svg:height="18.479876160991cm"><draw:image xlink:href="Pictures/6f0026ac31de951210fdccdb50252a52.jpg" xlink:type="simple" xlink:show="embed" xlink:actuate="onLoad"/></draw:frame></text:p>
      <text:p text:style-name="Text_20_body">Dále zda <text:span text:style-name="Strong_20_Emphasis">Publikovat</text:span> (rodiče je rovnou uvidí, přijde jim anonce v podobě Zprávy) nebo <text:span text:style-name="Strong_20_Emphasis">Ponechat nezveřejněné</text:span>.</text:p>
      <text:p text:style-name="Text_20_body">Zkontrolovat vytvořené výpisy můžete v kartě <text:span text:style-name="Strong_20_Emphasis">Známky</text:span> zcela vpravo (vedle průměru). Na prvním obrázku rozkliknutelné piktogramy ještě nezveřejněných Výpisů:</text:p>
      <text:p text:style-name="Text_20_body"><draw:frame draw:style-name="media" draw:name="11" text:anchor-type="as-char" draw:z-index="11" svg:width="15.875cm" svg:height="4.7800414364641cm"><draw:image xlink:href="Pictures/efd03271e60c5c683fa300797ece8648.jpg" xlink:type="simple" xlink:show="embed" xlink:actuate="onLoad"/></draw:frame></text:p>
      <text:p text:style-name="Text_20_body">Na druhém obrázku piktogramy již zveřejněných Výpisů, v prvním řádku nepřečtený rodičem, ve druhém řádku již přečtený rodičem:</text:p>
      <text:p text:style-name="Text_20_body"><draw:frame draw:style-name="media" draw:name="12" text:anchor-type="as-char" draw:z-index="12" svg:width="15.875cm" svg:height="4.8663551401869cm"><draw:image xlink:href="Pictures/e4dd716c37dcc9d4990da8ec0b089d7a.jpg" xlink:type="simple" xlink:show="embed" xlink:actuate="onLoad"/></draw:frame></text:p>
      <text:p text:style-name="Text_20_body">V okamžiku, kdy třídní výpisy publikuje, přijde rodičům Zpráva v systému Edupage (podobná jako při absenci nebo při nové známce). Rodiče mající aplikaci Edupage na mobilu to zjistí v notifikační liště. Je vhodné, aby třídní napsal rodičům zdvořilostní mail typu „Dobrý den, milí rodiče, v Edupage máte Zprávu s Výpisem vysvědčení.“</text:p>
      <text:h text:style-name="Heading_20_2" text:outline-level="2"><text:bookmark-start text:name="__RefHeading___se.singularitami.prijdte.za.informatiky_8"/><text:bookmark-start text:name="se.singularitami.prijdte.za.informatiky"/>Se singularitami přijďte za informatiky<text:bookmark-end text:name="__RefHeading___se.singularitami.prijdte.za.informatiky_8"/><text:bookmark-end text:name="se.singularitami.prijdte.za.informatiky"/></text:h>
      <text:p text:style-name="Text_20_body">Přijďte za námi v případech, že:</text:p>
      <text:list text:style-name="List_20_1" text:continue-numbering="false">
        <text:list-item>
          <text:p text:style-name="List_20_1_Content_First"> má student jiné datum vydání vysvědčení</text:p>
        </text:list-item>
        <text:list-item>
          <text:p text:style-name="List_20_1_Content"> generujete Výpis z vysvědčení jindy než během 7 dní před vydáváním (cca 23.-31.1.)</text:p>
        </text:list-item>
        <text:list-item>
          <text:p text:style-name="List_20_1_Content_Last"> samozřejmě i kdykoliv jindy, nevíte-li si s něčím rady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37:23</meta:creation-date>
    <dc:creator>Generated</dc:creator>
    <dc:date>2026-09-05T07::37:23</dc:date>
    <dc:language>en-US</dc:language>
    <meta:editing-cycles>1</meta:editing-cycles>
    <meta:editing-duration>PT0S</meta:editing-duration>
    <dc:title>navody:edupage:pro-tridni-vysvedceni</dc:title>
  </office:meta>
</office:document-meta>
</file>