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053de7adba5a1df06ba8df3feb7fae0.jpg"/>
  <manifest:file-entry manifest:media-type="image/jpeg" manifest:full-path="Pictures/6f39b7be2f8d3bbf993c3edaea4d4412.jpg"/>
  <manifest:file-entry manifest:media-type="image/jpeg" manifest:full-path="Pictures/f56c360e70952325812447acbee11014.jpg"/>
  <manifest:file-entry manifest:media-type="image/jpeg" manifest:full-path="Pictures/d5e4e17926eab618651d646b282cf0b8.jpg"/>
  <manifest:file-entry manifest:media-type="image/jpeg" manifest:full-path="Pictures/f344946fa43da9bc924157b16dcae828.jpg"/>
  <manifest:file-entry manifest:media-type="image/jpeg" manifest:full-path="Pictures/4f83b80dcfffe83c7d3c7504e97caeed.jpg"/>
  <manifest:file-entry manifest:media-type="image/jpeg" manifest:full-path="Pictures/25a2d49bb47263809cb4610e826ff822.jpg"/>
  <manifest:file-entry manifest:media-type="image/jpeg" manifest:full-path="Pictures/cf948bb0bb27a3b643b95d173698eedd.jpg"/>
  <manifest:file-entry manifest:media-type="image/jpeg" manifest:full-path="Pictures/edcb0ef7c56ae43912a45a9d04070958.jpg"/>
  <manifest:file-entry manifest:media-type="image/jpeg" manifest:full-path="Pictures/892bbaa481881fe04a1cf16857ff8adb.jpg"/>
  <manifest:file-entry manifest:media-type="image/jpeg" manifest:full-path="Pictures/fb27270b7b7455772fbf1ac5385b57ad.jpg"/>
  <manifest:file-entry manifest:media-type="image/jpeg" manifest:full-path="Pictures/80f051896be45c2ad7040784466d5c93.jpg"/>
  <manifest:file-entry manifest:media-type="image/jpeg" manifest:full-path="Pictures/805f79a95ca62cff0cb4434f6be4a75b.jpg"/>
  <manifest:file-entry manifest:media-type="image/jpeg" manifest:full-path="Pictures/25dd7817335ae1d0fe7b7cce108f7827.jpg"/>
  <manifest:file-entry manifest:media-type="image/svg+xml" manifest:full-path="Pictures/d627358459fc7a5b03536fa550031bf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edupage:pro-tridni-v-prubehu-roku"/><text:bookmark-start text:name="__RefHeading___pro.tridniv.prubehu.roku_1"/><text:bookmark-start text:name="pro.tridniv.prubehu.roku"/>Pro třídní: V průběhu roku<text:bookmark-end text:name="__RefHeading___pro.tridniv.prubehu.roku_1"/><text:bookmark-end text:name="pro.tridniv.prubehu.roku"/></text:h>
      <text:h text:style-name="Heading_20_2" text:outline-level="2"><text:bookmark-start text:name="__RefHeading___bezne.exporty.udaju_2"/><text:bookmark-start text:name="bezne.exporty.udaju"/>Běžné exporty údajů<text:bookmark-end text:name="__RefHeading___bezne.exporty.udaju_2"/><text:bookmark-end text:name="bezne.exporty.udaju"/></text:h>
      <text:p text:style-name="Text_20_body">Třídní najde seznam své třídy v menu <text:span text:style-name="Strong_20_Emphasis">Agenda online</text:span>, podmenu <text:span text:style-name="Strong_20_Emphasis">Žáci</text:span>, položka <text:span text:style-name="Strong_20_Emphasis">Seznam</text:span>. Kromě příjmení, jména, data narození, třídy a místa narození lze do tohoto pohledu zahrnout i jiné sloupce, prakticky všechny, co v Edupage jsou! Stačí vykliknout v horním menu záložku <text:span text:style-name="Strong_20_Emphasis">Pohled</text:span> a v něm <text:span text:style-name="Strong_20_Emphasis">Sloupce</text:span>:</text:p>
      <text:p text:style-name="Text_20_body"><draw:frame draw:style-name="media" draw:name="0" text:anchor-type="as-char" draw:z-index="0" svg:width="15.875cm" svg:height="6.8414264036419cm"><draw:image xlink:href="Pictures/e053de7adba5a1df06ba8df3feb7fae0.jpg" xlink:type="simple" xlink:show="embed" xlink:actuate="onLoad"/></draw:frame></text:p>
      <text:p text:style-name="Text_20_body">V následném dialogu si zvolíme, co všechno chceme v seznamu třídy vidět. Typické je třeba přidání čísla na mobil matky a čísla na mobil otce (v záložce <text:span text:style-name="Strong_20_Emphasis">Rodiče</text:span>, kliknutím na <draw:frame draw:style-name="media" draw:name="1" text:anchor-type="as-char" draw:z-index="1" svg:width="0.34395833333333cm" svg:height="0.34395833333333cm"><draw:image xlink:href="Pictures/6f39b7be2f8d3bbf993c3edaea4d4412.jpg" xlink:type="simple" xlink:show="embed" xlink:actuate="onLoad"/></draw:frame> a zvolením <text:span text:style-name="Strong_20_Emphasis">Číslo na mobil</text:span>):</text:p>
      <text:p text:style-name="Text_20_body"><draw:frame draw:style-name="media" draw:name="2" text:anchor-type="as-char" draw:z-index="2" svg:width="15.875cm" svg:height="9.2650748239437cm"><draw:image xlink:href="Pictures/f56c360e70952325812447acbee11014.jpg" xlink:type="simple" xlink:show="embed" xlink:actuate="onLoad"/></draw:frame></text:p>
      <text:p text:style-name="Text_20_body">Výsledkem (po potvrzení tlačítkem <text:span text:style-name="Strong_20_Emphasis">OK</text:span>) bude seznam třídy s novými sloupci:</text:p>
      <text:p text:style-name="Text_20_body"><draw:frame draw:style-name="media" draw:name="3" text:anchor-type="as-char" draw:z-index="3" svg:width="15.875cm" svg:height="4.8864138438881cm"><draw:image xlink:href="Pictures/d5e4e17926eab618651d646b282cf0b8.jpg" xlink:type="simple" xlink:show="embed" xlink:actuate="onLoad"/></draw:frame></text:p>
      <text:p text:style-name="Text_20_body">Celý seznam lze exportovat (stáhnout) ve formátu CSV a dále upravovat, například v MS Excelu. Stačí zvolit v horním menu <text:span text:style-name="Strong_20_Emphasis">Soubor</text:span> tlačítko <text:span text:style-name="Strong_20_Emphasis">Exportovat</text:span>, <text:span text:style-name="Strong_20_Emphasis">Pohled - CSV</text:span>:</text:p>
      <text:p text:style-name="Text_20_body"><draw:frame draw:style-name="media" draw:name="4" text:anchor-type="as-char" draw:z-index="4" svg:width="15.875cm" svg:height="4.7553490990991cm"><draw:image xlink:href="Pictures/f344946fa43da9bc924157b16dcae828.jpg" xlink:type="simple" xlink:show="embed" xlink:actuate="onLoad"/></draw:frame></text:p>
      <text:p text:style-name="Text_20_body">Soubor .csv uložíme na disk, mělo by následně stačit na něm dvojkliknout (spustí se asociovaná aplikace, obvykle MS Excel). Případně lze postup aplikovat i naopak: Spustit prázdný MS Excel a v něm v záložce <text:span text:style-name="Strong_20_Emphasis">Data</text:span> kliknout na tlačítko <text:span text:style-name="Strong_20_Emphasis">Z textu</text:span>:</text:p>
      <text:p text:style-name="Text_20_body"><draw:frame draw:style-name="media" draw:name="5" text:anchor-type="as-char" draw:z-index="5" svg:width="15.875cm" svg:height="5.7740978157645cm"><draw:image xlink:href="Pictures/4f83b80dcfffe83c7d3c7504e97caeed.jpg" xlink:type="simple" xlink:show="embed" xlink:actuate="onLoad"/></draw:frame></text:p>
      <text:p text:style-name="Text_20_body">V průvodci pak <draw:frame draw:style-name="media" draw:name="6" text:anchor-type="as-char" draw:z-index="6" svg:width="2.0108333333333cm" style:rel-width="100%" svg:height="0.555625cm" style:rel-height="scale"><draw:image xlink:href="Pictures/25a2d49bb47263809cb4610e826ff822.jpg" xlink:type="simple" xlink:show="embed" xlink:actuate="onLoad"/></draw:frame>, <text:span text:style-name="Strong_20_Emphasis">Další</text:span>, <draw:frame draw:style-name="media" draw:name="7" text:anchor-type="as-char" draw:z-index="7" svg:width="1.7197916666667cm" svg:height="0.52916666666667cm"><draw:image xlink:href="Pictures/cf948bb0bb27a3b643b95d173698eedd.jpg" xlink:type="simple" xlink:show="embed" xlink:actuate="onLoad"/></draw:frame>, <text:span text:style-name="Strong_20_Emphasis">Další</text:span>, <text:span text:style-name="Strong_20_Emphasis">Dokončit</text:span>. Výsledek by měl být:</text:p>
      <text:p text:style-name="Text_20_body"><draw:frame draw:style-name="media" draw:name="8" text:anchor-type="as-char" draw:z-index="8" svg:width="15.875cm" svg:height="5.4716553287982cm"><draw:image xlink:href="Pictures/edcb0ef7c56ae43912a45a9d04070958.jpg" xlink:type="simple" xlink:show="embed" xlink:actuate="onLoad"/></draw:frame></text:p>
      <text:h text:style-name="Heading_20_2" text:outline-level="2"><text:bookmark-start text:name="__RefHeading___tisk.udaju.rovnou.z.prizpusobeneho.pohledu_3"/><text:bookmark-start text:name="tisk.udaju.rovnou.z.prizpusobeneho.pohledu"/>Tisk údajů rovnou z přizpůsobeného pohledu<text:bookmark-end text:name="__RefHeading___tisk.udaju.rovnou.z.prizpusobeneho.pohledu_3"/><text:bookmark-end text:name="tisk.udaju.rovnou.z.prizpusobeneho.pohledu"/></text:h>
      <text:p text:style-name="Text_20_body">Pokud si třídní v Agendě online v minulé kapitole přizpůsobil pohled na seznam (např. přidal další sloupce), nemusí složitě exportovat do CSV, ale může seznam rovnou vytisknout: v horním menu <text:span text:style-name="Strong_20_Emphasis">Soubor</text:span> zvolíme <text:span text:style-name="Strong_20_Emphasis">Rychlý tisk</text:span>. V následném dialogu vypíšeme hlavičku, zafajfkujeme <text:span text:style-name="Strong_20_Emphasis">Šířka: přizpůsobit</text:span>, případně vybereme A4 na šířku. Klikneme na <text:span text:style-name="Strong_20_Emphasis">Náhled tisku</text:span> a můžeme rovnou tisknout nebo ukládat do PDF.</text:p>
      <text:h text:style-name="Heading_20_2" text:outline-level="2"><text:bookmark-start text:name="__RefHeading___tisk.potvrzeni.o.studiu.pro.jednoho.studenta_4"/><text:bookmark-start text:name="tisk.potvrzeni.o.studiu.pro.jednoho.studenta"/>Tisk potvrzení o studiu pro jednoho studenta<text:bookmark-end text:name="__RefHeading___tisk.potvrzeni.o.studiu.pro.jednoho.studenta_4"/><text:bookmark-end text:name="tisk.potvrzeni.o.studiu.pro.jednoho.studenta"/></text:h>
      <text:p text:style-name="Text_20_body">V <text:span text:style-name="Strong_20_Emphasis">Agendě online</text:span>, podmenu <text:span text:style-name="Strong_20_Emphasis">Žáci</text:span>, položce <text:span text:style-name="Strong_20_Emphasis">Seznam</text:span> klikneme na konkrétního studenta (řádek bude modrý). V horním menu <text:span text:style-name="Strong_20_Emphasis">Soubor</text:span> klikneme na <text:span text:style-name="Strong_20_Emphasis">Tisk</text:span>. V novém dialogu vlevo <text:span text:style-name="Strong_20_Emphasis">Potvrzení</text:span>, vpravo zvolíme konkrétní možnost (bez data, od do, s dnešním datumem, soustavná příprava na povolání), dole se ujistíme, že jde o <text:span text:style-name="Strong_20_Emphasis">Výběr (1)</text:span>. Zeleným tlačítkem vpravo <text:span text:style-name="Strong_20_Emphasis">Náhled tisku</text:span>, můžeme rovnou tisknout nebo ukládat do PDF.</text:p>
      <text:h text:style-name="Heading_20_2" text:outline-level="2"><text:bookmark-start text:name="__RefHeading___tisk.potvrzeni.o.studiu.pro.nekolik.vybranych.studentu_5"/><text:bookmark-start text:name="tisk.potvrzeni.o.studiu.pro.nekolik.vybranych.studentu"/>Tisk potvrzení o studiu pro několik vybraných studentů<text:bookmark-end text:name="__RefHeading___tisk.potvrzeni.o.studiu.pro.nekolik.vybranych.studentu_5"/><text:bookmark-end text:name="tisk.potvrzeni.o.studiu.pro.nekolik.vybranych.studentu"/></text:h>
      <text:p text:style-name="Text_20_body">V <text:span text:style-name="Strong_20_Emphasis">Agendě online</text:span>, podmenu <text:span text:style-name="Strong_20_Emphasis">Žáci</text:span>, položce <text:span text:style-name="Strong_20_Emphasis">Seznam</text:span> označíme řádky tištěných studentů, např. pomocí Ctrl+klikání. Zvolíme <text:span text:style-name="Strong_20_Emphasis">Soubor</text:span> - <text:span text:style-name="Strong_20_Emphasis">Tisk</text:span> a pokračujeme stejně jako v minulé kapitole.</text:p>
      <text:h text:style-name="Heading_20_2" text:outline-level="2"><text:bookmark-start text:name="__RefHeading___tisk.potvrzeni.o.studiu.pro.vsechny.studenty.ze.tridy_6"/><text:bookmark-start text:name="tisk.potvrzeni.o.studiu.pro.vsechny.studenty.ze.tridy"/>Tisk potvrzení o studiu pro všechny studenty ze třídy<text:bookmark-end text:name="__RefHeading___tisk.potvrzeni.o.studiu.pro.vsechny.studenty.ze.tridy_6"/><text:bookmark-end text:name="tisk.potvrzeni.o.studiu.pro.vsechny.studenty.ze.tridy"/></text:h>
      <text:p text:style-name="Text_20_body">V <text:span text:style-name="Strong_20_Emphasis">Agendě online</text:span>, podmenu <text:span text:style-name="Strong_20_Emphasis">Žáci</text:span>, položce <text:span text:style-name="Strong_20_Emphasis">Seznam</text:span> označíme řádky všech studentů, např. pomocí Ctrl+A. (Neoznačíme-li žádný řádek, bude Edupage fungovat stejně, čili vytiskne všechna potvrzení. Stojíme-li jinde než v seznamu žáků, bude Edupage fungovat stejně, čili vytiskne všechna potvrzení.) Zvolíme <text:span text:style-name="Strong_20_Emphasis">Soubor</text:span> - <text:span text:style-name="Strong_20_Emphasis">Tisk</text:span> a pokračujeme stejně jako v předminulé kapitole.</text:p>
      <text:h text:style-name="Heading_20_2" text:outline-level="2"><text:bookmark-start text:name="__RefHeading___prichody.a.odchody.studentu.v.prubehu.roku_7"/><text:bookmark-start text:name="prichody.a.odchody.studentu.v.prubehu.roku"/>Příchody a odchody studentů v průběhu roku<text:bookmark-end text:name="__RefHeading___prichody.a.odchody.studentu.v.prubehu.roku_7"/><text:bookmark-end text:name="prichody.a.odchody.studentu.v.prubehu.roku"/></text:h>
      <text:p text:style-name="Text_20_body">Buď sekretariát nebo třídní (záleží, kdo tu informaci ví dřív) pošle informační mail na zmeny@gml.cz s kopií třídnímu.</text:p>
      <text:list text:style-name="List_20_1" text:continue-numbering="false">
        <text:list-item>
          <text:p text:style-name="LastListParagraph_List_20_1_Content_First"> Jde-li o přerušení studia, pak v mailu napíše na jakou dobu (od data, do data) a zda se bude chtít vrátit do stejného ročníku. Do Edupage třídní v kartě <text:span text:style-name="Strong_20_Emphasis">Studium</text:span> klikne na Přerušení studia: <text:span text:style-name="Strong_20_Emphasis">Upravit</text:span> (<draw:frame draw:style-name="media" draw:name="9" text:anchor-type="as-char" draw:z-index="9" svg:width="5.2916666666667cm" style:rel-width="100%" svg:height="0.60284810126582cm" style:rel-height="scale"><draw:image xlink:href="Pictures/892bbaa481881fe04a1cf16857ff8adb.jpg" xlink:type="simple" xlink:show="embed" xlink:actuate="onLoad"/></draw:frame>) a zadá podrobnosti, například:</text:p>
        </text:list-item>
      </text:list>
      <text:p text:style-name="Text_20_body"><draw:frame draw:style-name="media" draw:name="10" text:anchor-type="as-char" draw:z-index="10" svg:width="15.875cm" svg:height="9.8562637766348cm"><draw:image xlink:href="Pictures/fb27270b7b7455772fbf1ac5385b57ad.jpg" xlink:type="simple" xlink:show="embed" xlink:actuate="onLoad"/></draw:frame></text:p>
      <text:list text:style-name="List_20_1" text:continue-numbering="false">
        <text:list-item>
          <text:p text:style-name="LastListParagraph_List_20_1_Content_First"> Jde-li o návrat z přerušení (dřívější či aktuální), pak datum, ke kterému se vrací. Jde-li o dřívější návrat, v Edupage třídní v kartě <text:span text:style-name="Strong_20_Emphasis">Studium</text:span> klikne na Přerušení studia: <text:span text:style-name="Strong_20_Emphasis">Upravit</text:span> (<draw:frame draw:style-name="media" draw:name="11" text:anchor-type="as-char" draw:z-index="11" svg:width="5.2916666666667cm" style:rel-width="100%" svg:height="0.60284810126582cm" style:rel-height="scale"><draw:image xlink:href="Pictures/892bbaa481881fe04a1cf16857ff8adb.jpg" xlink:type="simple" xlink:show="embed" xlink:actuate="onLoad"/></draw:frame>) a opraví datum návratu.</text:p>
        </text:list-item>
      </text:list>
      <text:list text:style-name="List_20_1" text:continue-numbering="false">
        <text:list-item>
          <text:p text:style-name="LastListParagraph_List_20_1_Content_First"> Jde-li o ukončení studia, pak datum ukončení a důvod (přestup, ukončení vzdělávání bez přestupu, …) Do Edupage třídní zadá v kartě Studium datum konce studia (poslední den příchodu do školy) a zvolí důvod ukončení, například:</text:p>
        </text:list-item>
      </text:list>
      <text:p text:style-name="Text_20_body"><draw:frame draw:style-name="media" draw:name="12" text:anchor-type="as-char" draw:z-index="12" svg:width="15.875cm" svg:height="9.8767071320182cm"><draw:image xlink:href="Pictures/80f051896be45c2ad7040784466d5c93.jpg" xlink:type="simple" xlink:show="embed" xlink:actuate="onLoad"/></draw:frame></text:p>
      <text:p text:style-name="Text_20_body">Ve všech případech platí, že přerušení a odchody studentů lze do Edupage zadávat jako dopředu, tak zpětně. Ideálně ihned poté, co se tu informaci třídní dozví. Vždy pošlete mail na zmeny@gml.cz s kopií třídnímu!</text:p>
      <text:h text:style-name="Heading_20_2" text:outline-level="2"><text:bookmark-start text:name="__RefHeading___tisk.prehledu.znamek.napr.pro.vs.ze.sasu_8"/><text:bookmark-start text:name="tisk.prehledu.znamek.napr.pro.vs.ze.sasu"/>Tisk přehledu známek (např. pro VŠ) ze SASu<text:bookmark-end text:name="__RefHeading___tisk.prehledu.znamek.napr.pro.vs.ze.sasu_8"/><text:bookmark-end text:name="tisk.prehledu.znamek.napr.pro.vs.ze.sasu"/></text:h>
      <text:p text:style-name="Text_20_body">Jednou z komplikací přechodu SAS→Edupage je, že známky studentů jdou v Edupage evidovány pouze od školního roku 2017/2018. Výpisy známek budeme několik let tisknout dvojí (ze SASu i z Edupage). </text:p>
      <text:p text:style-name="Text_20_body">Spustíme SAS (ten nadále funguje jako zdroj archivních dat, jen do něj nelze nic nového uložit). V modulu <text:span text:style-name="Strong_20_Emphasis">Klasifikace žáků</text:span> zvolíme <text:span text:style-name="Strong_20_Emphasis">Výstupy</text:span> - <text:span text:style-name="Strong_20_Emphasis">Tisk</text:span>, dohledáme sestavu <text:span text:style-name="Strong_20_Emphasis">Výpis ze školní matriky SŠ - klasifikace (SAS64)</text:span>, vybereme třídu a studenta. Zobrazí se sestava se známkami do loňska:</text:p>
      <text:p text:style-name="Text_20_body"><draw:frame draw:style-name="media" draw:name="13" text:anchor-type="as-char" draw:z-index="13" svg:width="15.875cm" svg:height="12.889957264957cm"><draw:image xlink:href="Pictures/805f79a95ca62cff0cb4434f6be4a75b.jpg" xlink:type="simple" xlink:show="embed" xlink:actuate="onLoad"/></draw:frame></text:p>
      <text:h text:style-name="Heading_20_2" text:outline-level="2"><text:bookmark-start text:name="__RefHeading___tisk.katalogoveho.listu.z.edupage_9"/><text:bookmark-start text:name="tisk.katalogoveho.listu.z.edupage"/>Tisk Katalogového listu z Edupage<text:bookmark-end text:name="__RefHeading___tisk.katalogoveho.listu.z.edupage_9"/><text:bookmark-end text:name="tisk.katalogoveho.listu.z.edupage"/></text:h>
      <text:p text:style-name="Text_20_body">Druhý výpis (pro známky od 2018/19 uvnitř celého Katalogového listu) vytiskneme v Edupage: V <text:span text:style-name="Strong_20_Emphasis">Agendě online</text:span>, podmenu <text:span text:style-name="Strong_20_Emphasis">Žáci</text:span>, položce <text:span text:style-name="Strong_20_Emphasis">Seznam</text:span> klikneme na konkrétního studenta (řádek bude modrý). V horním menu Soubor klikneme na <text:span text:style-name="Strong_20_Emphasis">Tisk</text:span>. V novém dialogu vlevo <text:span text:style-name="Strong_20_Emphasis">Evidence</text:span>, vpravo <text:span text:style-name="Strong_20_Emphasis">SŠ katalogový list</text:span>, dole se ujistíme, že jde o <text:span text:style-name="Strong_20_Emphasis">Výběr (1)</text:span>. Zeleným tlačítkem vpravo Náhled tisku, můžeme rovnou tisknout nebo ukládat do PDF (u víceletých jde o třístránkový dokument):</text:p>
      <text:p text:style-name="Text_20_body"><draw:frame draw:style-name="media" draw:name="14" text:anchor-type="as-char" draw:z-index="14" svg:width="15.875cm" svg:height="11.881078224101cm"><draw:image xlink:href="Pictures/25dd7817335ae1d0fe7b7cce108f7827.jpg" xlink:type="simple" xlink:show="embed" xlink:actuate="onLoad"/></draw:frame></text:p>
      <text:h text:style-name="Heading_20_2" text:outline-level="2"><text:bookmark-start text:name="__RefHeading___zarijove.opraseni.informaci_10"/><text:bookmark-start text:name="zarijove.opraseni.informaci"/>Zářijové oprášení informací<text:bookmark-end text:name="__RefHeading___zarijove.opraseni.informaci_10"/><text:bookmark-end text:name="zarijove.opraseni.informaci"/></text:h>
      <text:p text:style-name="Text_20_body"><draw:frame draw:style-name="media" draw:name="15" text:anchor-type="as-char" draw:z-index="15" svg:width="" svg:rel-width="100%" svg:height="0cm"><draw:image xlink:href="Pictures/d627358459fc7a5b03536fa550031bf3.svg" xlink:type="simple" xlink:show="embed" xlink:actuate="onLoad"/></draw:frame></text:p>
      <text:h text:style-name="Heading_20_2" text:outline-level="2"><text:bookmark-start text:name="__RefHeading___po.nastupu.novych.prvnich.rocniku_11"/><text:bookmark-start text:name="po.nastupu.novych.prvnich.rocniku"/>Po nástupu nových prvních ročníků<text:bookmark-end text:name="__RefHeading___po.nastupu.novych.prvnich.rocniku_11"/><text:bookmark-end text:name="po.nastupu.novych.prvnich.rocniku"/></text:h>
      <text:p text:style-name="Text_20_body"><draw:frame draw:style-name="media" draw:name="16" text:anchor-type="as-char" draw:z-index="16" svg:width="" svg:rel-width="100%" svg:height="0cm"><draw:image xlink:href="Pictures/d627358459fc7a5b03536fa550031bf3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50:13</meta:creation-date>
    <dc:creator>Generated</dc:creator>
    <dc:date>2026-09-05T06::50:13</dc:date>
    <dc:language>en-US</dc:language>
    <meta:editing-cycles>1</meta:editing-cycles>
    <meta:editing-duration>PT0S</meta:editing-duration>
    <dc:title>navody:edupage:pro-tridni-v-prubehu-roku</dc:title>
  </office:meta>
</office:document-meta>
</file>