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tridni-upravy-studia"/><text:bookmark-start text:name="__RefHeading___ruzne.druhy.uprav.studia_1"/><text:bookmark-start text:name="ruzne.druhy.uprav.studia"/>Různé druhy úprav studia<text:bookmark-end text:name="__RefHeading___ruzne.druhy.uprav.studia_1"/><text:bookmark-end text:name="ruzne.druhy.uprav.studia"/></text:h>
      <text:p text:style-name="Text_20_body">Na GML umožňujeme žákům, kteří splní zákonná či interní školní kritéria, úpravy jejich studia. Vše se děje podle <text:a xlink:type="simple" xlink:href="https://www.zakonyprolidi.cz/cs/2004-561#f2873702" text:style-name="Internet_20_link" text:visited-style-name="Visited_20_Internet_20_Link">§ 18 zákona 561/2004</text:a>, který hovoří o individuálním vzdělávacím plánu (dále jen IVP), nebo podle <text:a xlink:type="simple" xlink:href="https://www.zakonyprolidi.cz/cs/2016-27#f5742301" text:style-name="Internet_20_link" text:visited-style-name="Visited_20_Internet_20_Link">odst. 2 § 10 vyhlášky 27/2016</text:a>, který hovoří o plánu pedagogické podpory (dále jen PLPP).</text:p>
      <text:h text:style-name="Heading_20_2" text:outline-level="2"><text:bookmark-start text:name="__RefHeading___postup.zadosti.a.schvaleni_2"/><text:bookmark-start text:name="postup.zadosti.a.schvaleni"/>Postup žádosti a schválení<text:bookmark-end text:name="__RefHeading___postup.zadosti.a.schvaleni_2"/><text:bookmark-end text:name="postup.zadosti.a.schvaleni"/></text:h>
      <text:p text:style-name="Text_20_body">Postup žádosti a schválení úprav studia:</text:p>
      <text:list text:style-name="List_20_1" text:continue-numbering="false">
        <text:list-item>
          <text:p text:style-name="List_20_1_Content_First"> Zákonný zástupce (resp. plnoletý žák) nalezne příslušný formulář na <text:a xlink:type="simple" xlink:href="https://www.gml.cz/formulare" text:style-name="Internet_20_link" text:visited-style-name="Visited_20_Internet_20_Link">webu GML v sekci Formuláře: Vzory žádostí</text:a>. Lze jej vytisknout a vyplnit perem nebo jej lze editovat digitálně a vytisknout již vyplněný. Tiskneme vždy oboustranně, na zadní straně se nacházejí vyjádření dotčených pedagogů.</text:p>
        </text:list-item>
        <text:list-item>
          <text:p text:style-name="List_20_1_Content"> Formulář vyplní, přiloží požadované přílohy, donese třídnímu učiteli.</text:p>
        </text:list-item>
        <text:list-item>
          <text:p text:style-name="List_20_1_Content"> Jsou-li součástí úlevy v konkrétních pevně stanovených časech a dnech v rámci týdne, přiloží vytištěný rozvrh s vyznačenými těmito hodinami.</text:p>
        </text:list-item>
        <text:list-item>
          <text:p text:style-name="List_20_1_Content"> Na zadní straně formuláře žák nechá podepsat souhlas se zněním úprav od těch pedagogů, jejichž předmětů se úpravy týkají. (Není-li stanoven konkrétní den a čas, resp. bývají nepravidelně různé, pak je třeba souhlas všech pedagogů, kteří žáka učí.) Přitom je informuje o navrhovaném způsobu komunikace a řešení úprav studia.</text:p>
        </text:list-item>
        <text:list-item>
          <text:p text:style-name="List_20_1_Content"> Po sběru souhlasů pedagogů předá žák žádost i s přílohami třídnímu učiteli.</text:p>
        </text:list-item>
        <text:list-item>
          <text:p text:style-name="List_20_1_Content"> Třídní učitel napíše na žádost své stanovisko.</text:p>
        </text:list-item>
        <text:list-item>
          <text:p text:style-name="List_20_1_Content"> Třídní učitel žádost předloží na sekretariátě ke schválení panem ředitelem.</text:p>
        </text:list-item>
        <text:list-item>
          <text:p text:style-name="List_20_1_Content"> Po schválení vyrobí sekretariát Rozhodnutí, to předá ve dvou kopiích třídnímu učiteli.</text:p>
        </text:list-item>
        <text:list-item>
          <text:p text:style-name="List_20_1_Content"> Podle typu úprav studia vytvoří třídní učitel, výchovný poradce nebo zástupce ředitele dokument – buď IVP nebo PLPP.</text:p>
        </text:list-item>
        <text:list-item>
          <text:p text:style-name="List_20_1_Content"> U IVP nebo PLPP je nutné, aby jej podepsali zúčastnění pedagogové, třídní učitel, výchovný poradce nebo zástupce ředitele, žák a zákonní zástupci (není-li žák plnoletý).</text:p>
        </text:list-item>
        <text:list-item>
          <text:p text:style-name="List_20_1_Content_Last"> Poté vejde IVP nebo PLPP v platnost.</text:p>
        </text:list-item>
      </text:list>
      <text:p text:style-name="Text_20_body">Výjimkou je IVP pro žáka se speciálními vzdělávacími potřebami, zde jedná GML automaticky na základě obdržené zprávy ze Speciálně pedagogického centra (dále jen SPC), není potřeba podávat další samostatnou žádost – žák či zákonný zástupce již podepsal souhlas s touto zprávou v SPC. Zde je tedy redukovaný postup:</text:p>
      <text:list text:style-name="List_20_1" text:continue-numbering="false">
        <text:list-item>
          <text:p text:style-name="List_20_1_Content_First"> Výchovný poradce vyrobí dokument – IVP.</text:p>
        </text:list-item>
        <text:list-item>
          <text:p text:style-name="List_20_1_Content"> U IVP je nutné, aby jej podepsali zúčastnění pedagogové, třídní učitel, výchovný poradce, žák a zákonní zástupci (není-li žák plnoletý).</text:p>
        </text:list-item>
        <text:list-item>
          <text:p text:style-name="List_20_1_Content_Last"> Poté vejde IVP v platnost.</text:p>
        </text:list-item>
      </text:list>
      <text:h text:style-name="Heading_20_2" text:outline-level="2"><text:bookmark-start text:name="__RefHeading___druhy.uprav_3"/><text:bookmark-start text:name="druhy.uprav"/>Druhy úprav<text:bookmark-end text:name="__RefHeading___druhy.uprav_3"/><text:bookmark-end text:name="druhy.uprav"/></text:h>
      <text:p text:style-name="Text_20_body">Rozlišujeme tyto případy úprav studia:</text:p>
      <text:list text:style-name="List_20_1" text:continue-numbering="false">
        <text:list-item>
          <text:p text:style-name="List_20_1_Content_First"> Uvolnění z tělesné výchovy ze zdravotních důvodů. Na pololetí nebo celý školní rok.</text:p>
        </text:list-item>
        <text:list-item>
          <text:p text:style-name="List_20_1_Content"> IVP pro žáka se speciálními vzdělávacími potřebami. </text:p>
        </text:list-item>
        <text:list-item>
          <text:p text:style-name="List_20_1_Content"> IVP pro republikového reprezentanta, který má o tom potvrzení od svazu (nestačí od oddílu) daného sportu.</text:p>
        </text:list-item>
        <text:list-item>
          <text:p text:style-name="List_20_1_Content"> IVP z jiných závažných důvodů, pro sportovce, který není republikový reprezentant.</text:p>
        </text:list-item>
        <text:list-item>
          <text:p text:style-name="List_20_1_Content"> IVP z jiných závažných důvodů, zejména psychických. </text:p>
        </text:list-item>
        <text:list-item>
          <text:p text:style-name="List_20_1_Content_Last"> PLPP pro nadané studenty.</text:p>
        </text:list-item>
      </text:list>
      <text:p text:style-name="Text_20_body">Pro přehlednost uvádíme tabulku, které úpravy jaký pracovník z GML zpracovává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       Druh úpravy       </text:p>
          </table:table-cell>
          <table:table-cell office:value-type="string" table:style-name="tableheader">
            <text:p text:style-name="Table_20_Heading">           Kdo zpracovává               </text:p>
          </table:table-cell>
        </table:table-row>
        <table:table-row>
          <table:table-cell office:value-type="string" table:style-name="tablecell">
            <text:p text:style-name="tablealignleft"> Uvolnění z tělesné výchovy ze zdravotních důvodů </text:p>
          </table:table-cell>
          <table:table-cell office:value-type="string" table:style-name="tablecell">
            <text:p text:style-name="tablealignleft"> Třídní učitel, se souhlasem vyučujícího TV </text:p>
          </table:table-cell>
        </table:table-row>
        <table:table-row>
          <table:table-cell office:value-type="string" table:style-name="tablecell">
            <text:p text:style-name="tablealignleft"> IVP pro žáka se speciálními vzdělávacími potřebami </text:p>
          </table:table-cell>
          <table:table-cell office:value-type="string" table:style-name="tablecell">
            <text:p text:style-name="tablealignleft"> Výchovný poradce </text:p>
          </table:table-cell>
        </table:table-row>
        <table:table-row>
          <table:table-cell office:value-type="string" table:style-name="tablecell">
            <text:p text:style-name="tablealignleft"> IVP pro republikového reprezentanta </text:p>
          </table:table-cell>
          <table:table-cell office:value-type="string" table:style-name="tablecell">
            <text:p text:style-name="tablealignleft"> Zástupce ředitele, po konzultaci s vyučujícím předmětu, v němž žák reprezentuje (obvykle TV) </text:p>
          </table:table-cell>
        </table:table-row>
        <table:table-row>
          <table:table-cell office:value-type="string" table:style-name="tablecell">
            <text:p text:style-name="tablealignleft"> IVP z jiných závažných důvodů, pro sportovce, který není republikový reprezentant. </text:p>
          </table:table-cell>
          <table:table-cell office:value-type="string" table:style-name="tablecell">
            <text:p text:style-name="tablealignleft"> Zástupce ředitele, po konzultaci s vyučujícím TV </text:p>
          </table:table-cell>
        </table:table-row>
        <table:table-row>
          <table:table-cell office:value-type="string" table:style-name="tablecell">
            <text:p text:style-name="tablealignleft"> IVP z jiných závažných důvodů, zejména psychických </text:p>
          </table:table-cell>
          <table:table-cell office:value-type="string" table:style-name="tablecell">
            <text:p text:style-name="tablealignleft"> Školní psycholog </text:p>
          </table:table-cell>
        </table:table-row>
        <table:table-row>
          <table:table-cell office:value-type="string" table:style-name="tablecell">
            <text:p text:style-name="tablealignleft"> PLPP pro nadané studenty </text:p>
          </table:table-cell>
          <table:table-cell office:value-type="string" table:style-name="tablecell">
            <text:p text:style-name="tablealignleft"> Výchovný poradce </text:p>
          </table:table-cell>
        </table:table-row>
      </table:table>
      <text:h text:style-name="Heading_20_3" text:outline-level="3"><text:bookmark-start text:name="__RefHeading___uvolneni.z.telesne.vychovy.ze.zdravotnich.duvodu_4"/><text:bookmark-start text:name="uvolneni.z.telesne.vychovy.ze.zdravotnich.duvodu"/>Uvolnění z tělesné výchovy ze zdravotních důvodů<text:bookmark-end text:name="__RefHeading___uvolneni.z.telesne.vychovy.ze.zdravotnich.duvodu_4"/><text:bookmark-end text:name="uvolneni.z.telesne.vychovy.ze.zdravotnich.duvodu"/></text:h>
      <text:list text:style-name="List_20_1" text:continue-numbering="false">
        <text:list-item>
          <text:p text:style-name="List_20_1_Content_First"> Je možné uvolnit žáka pouze na pololetí nebo na celý školní rok. Platí od data schválení žádosti (ne retrospektivně, předchozí případné absence je nutné standardně omluvit).</text:p>
        </text:list-item>
        <text:list-item>
          <text:p text:style-name="List_20_1_Content"> O uvolnění z tělesné výchovy je nutné požádat včas. Pokud jsou zdravotní důvody jasně dané a dlouhodobé, pak do 1 měsíce od začátku školního roku.</text:p>
        </text:list-item>
        <text:list-item>
          <text:p text:style-name="List_20_1_Content"> K žádosti (<text:a xlink:type="simple" xlink:href="https://www.gml.cz/formulare" text:style-name="Internet_20_link" text:visited-style-name="Visited_20_Internet_20_Link">na webu</text:a>) je nutné doložit vyjádření lékaře specialisty, které obsahuje jednoznačně formulované doporučení pro uvolnění z tělesné výchovy.</text:p>
        </text:list-item>
        <text:list-item>
          <text:p text:style-name="List_20_1_Content"> Pokud vyjádření lékaře obsahuje pouze částečné uvolnění (např. formou omezení některých druhů aktivit), student do TV bude dále docházet a v nwkterých hodinách dostane alternativní zadání.</text:p>
        </text:list-item>
        <text:list-item>
          <text:p text:style-name="List_20_1_Content"> Je-li tělocvik v průběhu dne, žák zůstává fyzicky přítomen v tělocvičně („sedí na lavičce“), na okrajových hodinách může odcházet dříve nebo přicházet později.</text:p>
        </text:list-item>
        <text:list-item>
          <text:p text:style-name="List_20_1_Content_Last"> <text:a xlink:type="simple" xlink:href="https://wiki.gml.cz/navody:edupage:pro-ucitele-pridani-hodin-v-zari#uvolneniztelocviku" text:style-name="Internet_20_link" text:visited-style-name="Visited_20_Internet_20_Link">Postup pro pedagogy</text:a>, <text:a xlink:type="simple" xlink:href="https://wiki.gml.cz/navody:edupage:pro-tridni-vysvedceni#kontrolauvolneniztelocviku" text:style-name="Internet_20_link" text:visited-style-name="Visited_20_Internet_20_Link">třídní kontroluje při přípravě vysvědčení</text:a>.</text:p>
        </text:list-item>
      </text:list>
      <text:h text:style-name="Heading_20_3" text:outline-level="3"><text:bookmark-start text:name="__RefHeading___ivp.pro.zaka.se.specialnimi.vzdelavacimi.potrebami_5"/><text:bookmark-start text:name="ivp.pro.zaka.se.specialnimi.vzdelavacimi.potrebami"/>IVP pro žáka se speciálními vzdělávacími potřebami<text:bookmark-end text:name="__RefHeading___ivp.pro.zaka.se.specialnimi.vzdelavacimi.potrebami_5"/><text:bookmark-end text:name="ivp.pro.zaka.se.specialnimi.vzdelavacimi.potrebami"/></text:h>
      <text:list text:style-name="List_20_1" text:continue-numbering="false">
        <text:list-item>
          <text:p text:style-name="List_20_1_Content_First"> Na základě doporučení lékaře nebo doporučení školy se zákonní zástupci nebo zletilý žák objednají do SPC, který žáka diagnostikuje. Vyrobí Doporučení, ze kterého plynou závazná pravidla pro GML. <text:a xlink:type="simple" xlink:href="https://wiki.gml.cz/_detail/navody:edupage:edupage-upravy-studia-priklad-doporuceni-z-spc.jpg" text:style-name="Internet_20_link" text:visited-style-name="Visited_20_Internet_20_Link">Příklad Doporučení z SPC</text:a></text:p>
        </text:list-item>
        <text:list-item>
          <text:p text:style-name="List_20_1_Content_Last"> Jak vidíte, v Doporučení je přímo uvedeno, zda organizační forma vzdělávání bude s IVP nebo bez IVP. V případě, že je s IVP, toto IVP zpracuje výchovný poradce.</text:p>
        </text:list-item>
      </text:list>
      <text:h text:style-name="Heading_20_3" text:outline-level="3"><text:bookmark-start text:name="__RefHeading___ivp.pro.republikoveho.reprezentanta_6"/><text:bookmark-start text:name="ivp.pro.republikoveho.reprezentanta"/>IVP pro republikového reprezentanta<text:bookmark-end text:name="__RefHeading___ivp.pro.republikoveho.reprezentanta_6"/><text:bookmark-end text:name="ivp.pro.republikoveho.reprezentanta"/></text:h>
      <text:list text:style-name="List_20_1" text:continue-numbering="false">
        <text:list-item>
          <text:p text:style-name="List_20_1_Content_First"> Z § 18 zákona 561/2004 vyplývá, že škola republikovému reprezentantovi na jeho žádost vytvořit IVP musí. </text:p>
        </text:list-item>
        <text:list-item>
          <text:p text:style-name="List_20_1_Content"> K žádosti (<text:a xlink:type="simple" xlink:href="https://www.gml.cz/formulare" text:style-name="Internet_20_link" text:visited-style-name="Visited_20_Internet_20_Link">na webu</text:a>) je nutné doložit vyjádření svazu (nikoliv pouze klubu) daného sportu, z něhož je patrné, že žák je mezinárodním reprezentantem ČR.</text:p>
        </text:list-item>
        <text:list-item>
          <text:p text:style-name="List_20_1_Content_Last"> IVP zpracuje zástupce ředitele.</text:p>
        </text:list-item>
      </text:list>
      <text:h text:style-name="Heading_20_3" text:outline-level="3"><text:bookmark-start text:name="__RefHeading___ivp.z.jinych.zavaznych.duvodu.pro.sportovce.ktery.neni.republikovy.reprezentant_7"/><text:bookmark-start text:name="ivp.z.jinych.zavaznych.duvodu.pro.sportovce.ktery.neni.republikovy.reprezentant"/>IVP z jiných závažných důvodů, pro sportovce, který není republikový reprezentant<text:bookmark-end text:name="__RefHeading___ivp.z.jinych.zavaznych.duvodu.pro.sportovce.ktery.neni.republikovy.reprezentant_7"/><text:bookmark-end text:name="ivp.z.jinych.zavaznych.duvodu.pro.sportovce.ktery.neni.republikovy.reprezentant"/></text:h>
      <text:list text:style-name="List_20_1" text:continue-numbering="false">
        <text:list-item>
          <text:p text:style-name="List_20_1_Content_First"> K žádosti (<text:a xlink:type="simple" xlink:href="https://www.gml.cz/formulare" text:style-name="Internet_20_link" text:visited-style-name="Visited_20_Internet_20_Link">na webu</text:a>) je nutné doložit vyjádření klubu daného sportu, z něhož jsou patrné i výsledky studenta v daném sportu. Žádost posoudí individuálně vedení školy, podle sportovních výsledků a také podle studijních výsledků. Ne vždy IVP schválí.</text:p>
        </text:list-item>
        <text:list-item>
          <text:p text:style-name="List_20_1_Content_Last"> IVP zpracuje zástupce ředitele.</text:p>
        </text:list-item>
      </text:list>
      <text:h text:style-name="Heading_20_3" text:outline-level="3"><text:bookmark-start text:name="__RefHeading___ivp.z.jinych.zavaznych.duvodu.zejmena.psychickych_8"/><text:bookmark-start text:name="ivp.z.jinych.zavaznych.duvodu.zejmena.psychickych"/>IVP z jiných závažných důvodů, zejména psychických<text:bookmark-end text:name="__RefHeading___ivp.z.jinych.zavaznych.duvodu.zejmena.psychickych_8"/><text:bookmark-end text:name="ivp.z.jinych.zavaznych.duvodu.zejmena.psychickych"/></text:h>
      <text:list text:style-name="List_20_1" text:continue-numbering="false">
        <text:list-item>
          <text:p text:style-name="List_20_1_Content_First"> Na základě ústní, mailové nebo osobní domluvy zpracují žádost o IVP společně žák a školní psycholog.</text:p>
        </text:list-item>
        <text:list-item>
          <text:p text:style-name="List_20_1_Content_Last"> Podkladem je zpráva od lékaře.</text:p>
        </text:list-item>
      </text:list>
      <text:h text:style-name="Heading_20_3" text:outline-level="3"><text:bookmark-start text:name="__RefHeading___plpp.pro.nadane.studenty_9"/><text:bookmark-start text:name="plpp.pro.nadane.studenty"/>PLPP pro nadané studenty<text:bookmark-end text:name="__RefHeading___plpp.pro.nadane.studenty_9"/><text:bookmark-end text:name="plpp.pro.nadane.studenty"/></text:h>
      <text:list text:style-name="List_20_1" text:continue-numbering="false">
        <text:list-item>
          <text:p text:style-name="List_20_1_Content_First"> Žádost může podat jakýkoliv žák nebo jeho zákonný zástupce. Není nutné přikládat zprávu SPC o diagnostikovaném mimořádném nadání, ale je to výhodou.</text:p>
        </text:list-item>
        <text:list-item>
          <text:p text:style-name="List_20_1_Content"> PLPP zpracuje a nadané studenty eviduje výchovný poradce.</text:p>
        </text:list-item>
        <text:list-item>
          <text:p text:style-name="List_20_1_Content_Last"> Ne všechny žádosti o PLPP jsou schváleny výchovným poradcem a ředitelem školy.</text:p>
        </text:list-item>
      </text:list>
      <text:h text:style-name="Heading_20_1" text:outline-level="1"><text:bookmark-start text:name="__RefHeading___dotazy_10"/><text:bookmark-start text:name="dotazy"/>Dotazy?<text:bookmark-end text:name="__RefHeading___dotazy_10"/><text:bookmark-end text:name="dotazy"/></text:h>
      <text:p text:style-name="Text_20_body">Dotazy směřujte na havlasek@gml.cz nebo na své třídní učite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5:24</meta:creation-date>
    <dc:creator>Generated</dc:creator>
    <dc:date>2026-09-05T07::25:24</dc:date>
    <dc:language>en-US</dc:language>
    <meta:editing-cycles>1</meta:editing-cycles>
    <meta:editing-duration>PT0S</meta:editing-duration>
    <dc:title>navody:edupage:pro-tridni-upravy-studia</dc:title>
  </office:meta>
</office:document-meta>
</file>