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abc44612bc911db27bcdbb55b6c17f.jpg"/>
  <manifest:file-entry manifest:media-type="image/jpeg" manifest:full-path="Pictures/ca71acbe0d12e4ccb365c67ad4eaa5e2.jpg"/>
  <manifest:file-entry manifest:media-type="image/jpeg" manifest:full-path="Pictures/a6a069a974ddb82230db27c1e40a2e4f.jpg"/>
  <manifest:file-entry manifest:media-type="image/jpeg" manifest:full-path="Pictures/a76b50c801df97f06a89ae02ec312e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tridni-prubezna-klasifikace"/><text:bookmark-start text:name="__RefHeading___pro.tridniprubezna.klasifikace_1"/><text:bookmark-start text:name="pro.tridniprubezna.klasifikace"/>Pro třídní: Průběžná klasifikace<text:bookmark-end text:name="__RefHeading___pro.tridniprubezna.klasifikace_1"/><text:bookmark-end text:name="pro.tridniprubezna.klasifikace"/></text:h>
      <text:p text:style-name="Text_20_body">Jednotliví učitelé zadají do Edupage před třídními schůzkami (někteří tak činí pravidelně po celý rok) svoji klasifikaci postupem popsaným v <text:a xlink:type="simple" xlink:href="https://wiki.gml.cz/navody:edupage:pro-ucitele-prihlaseni#zadavani_prubeznych_znamek" text:style-name="Internet_20_link" text:visited-style-name="Visited_20_Internet_20_Link">návodu Edupage pro učitele</text:a>. Třídní si je prohlédne, doplní či vytiskne.</text:p>
      <text:h text:style-name="Heading_20_2" text:outline-level="2"><text:bookmark-start text:name="__RefHeading___prohlizeni.prubezne.klasifikace.studentu.jejichz.jsem.tridni_2"/><text:bookmark-start text:name="prohlizeni.prubezne.klasifikace.studentu.jejichz.jsem.tridni"/>Prohlížení průběžné klasifikace studentů, jejichž jsem třídní<text:bookmark-end text:name="__RefHeading___prohlizeni.prubezne.klasifikace.studentu.jejichz.jsem.tridni_2"/><text:bookmark-end text:name="prohlizeni.prubezne.klasifikace.studentu.jejichz.jsem.tridni"/></text:h>
      <text:p text:style-name="Text_20_body">Po přihlášení klikneme v horní liště na tlačítko <draw:frame draw:style-name="media" draw:name="0" text:anchor-type="as-char" draw:z-index="0" svg:width="2.3547916666667cm" style:rel-width="100%" svg:height="1.190625cm" style:rel-height="scale"><draw:image xlink:href="Pictures/acabc44612bc911db27bcdbb55b6c17f.jpg" xlink:type="simple" xlink:show="embed" xlink:actuate="onLoad"/></draw:frame>. V dialogu pro výběr třídy/semináře klikneme na tlačítko <text:span text:style-name="Strong_20_Emphasis">Rozšířený mód Zvolit jiné třídy nebo předměty</text:span>, konkrétně zde:</text:p>
      <text:p text:style-name="Text_20_body"><draw:frame draw:style-name="mediacenter" draw:name="1" text:anchor-type="paragraph" draw:z-index="1" svg:width="35.08375cm" style:rel-width="100%" svg:height="24.28875cm" style:rel-height="scale"><draw:image xlink:href="Pictures/ca71acbe0d12e4ccb365c67ad4eaa5e2.jpg" xlink:type="simple" xlink:show="embed" xlink:actuate="onLoad"/></draw:frame></text:p>
      <text:p text:style-name="Text_20_body">Objeví se tabulka, nad níž zvolíme svoji třídu, jako předmět „— Všechny předměty —“ a jako období Průběžné hodnocení, viz obrázek:</text:p>
      <text:p text:style-name="Text_20_body"><draw:frame draw:style-name="mediacenter" draw:name="2" text:anchor-type="paragraph" draw:z-index="2" svg:width="27.013958333333cm" style:rel-width="100%" svg:height="12.991041666667cm" style:rel-height="scale"><draw:image xlink:href="Pictures/a6a069a974ddb82230db27c1e40a2e4f.jpg" xlink:type="simple" xlink:show="embed" xlink:actuate="onLoad"/></draw:frame></text:p>
      <text:p text:style-name="Text_20_body">Průběžné známky můžeme prohlížet a (jako třídní) ve všech předmětech i měnit či přidávat. Nečiňte tak, prosím, bez domluvy s dotyčným vyučujícím – tomu se případné přidané/změněné známky zobrazí s komentářem, že je zadal někdo jiný.</text:p>
      <text:h text:style-name="Heading_20_2" text:outline-level="2"><text:bookmark-start text:name="__RefHeading___tisk.prubezne.klasifikace.studentu.na.papirky.pro.rodice_3"/><text:bookmark-start text:name="tisk.prubezne.klasifikace.studentu.na.papirky.pro.rodice"/>Tisk průběžné klasifikace studentů na papírky pro rodiče<text:bookmark-end text:name="__RefHeading___tisk.prubezne.klasifikace.studentu.na.papirky.pro.rodice_3"/><text:bookmark-end text:name="tisk.prubezne.klasifikace.studentu.na.papirky.pro.rodice"/></text:h>
      <text:p text:style-name="Text_20_body">Nad tabulkou, v níž si průběžnou klasifikaci prohlížíme, klikneme na tlačítko <text:span text:style-name="Strong_20_Emphasis">Tisk/Export</text:span>, v dialogu zvolíme sestavu <text:span text:style-name="Strong_20_Emphasis">Výpis známek žáka - mini verze</text:span>, viz obrázek:</text:p>
      <text:p text:style-name="Text_20_body"><draw:frame draw:style-name="mediacenter" draw:name="3" text:anchor-type="paragraph" draw:z-index="3" svg:width="39.184791666667cm" style:rel-width="100%" svg:height="24.659166666667cm" style:rel-height="scale"><draw:image xlink:href="Pictures/a76b50c801df97f06a89ae02ec312e27.jpg" xlink:type="simple" xlink:show="embed" xlink:actuate="onLoad"/></draw:frame></text:p>
      <text:p text:style-name="Text_20_body">V následném upřesňovacím dialogu ověřím třídu, ověříme seznam studentů, ponecháme Layout „Na šířku“.
Vhodnější je <text:span text:style-name="Strong_20_Emphasis">Průměr známek nezafajfkovat</text:span> (může být při různých vahách zavádějící), <text:span text:style-name="Strong_20_Emphasis">Zameškané hodiny celkem nezafajfkovat</text:span> (v Edupage neevidujeme), předměty bez známek záleží na Vás, <text:span text:style-name="Strong_20_Emphasis">Zobrazit učitele zafajfkovat</text:span> (ať rodiče vědí, za kým jít…), výsledné známky nezafajfkovat.</text:p>
      <text:p text:style-name="Text_20_body">Klikneme na zelené tlačítko <text:span text:style-name="Strong_20_Emphasis">Vygenerovat sestavu</text:span>, po chvíli na zelené <text:span text:style-name="Strong_20_Emphasis">Převzít sestavu</text:span> a můžeme tisknout (na šířku stránky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7:56</meta:creation-date>
    <dc:creator>Generated</dc:creator>
    <dc:date>2026-09-05T07::37:56</dc:date>
    <dc:language>en-US</dc:language>
    <meta:editing-cycles>1</meta:editing-cycles>
    <meta:editing-duration>PT0S</meta:editing-duration>
    <dc:title>navody:edupage:pro-tridni-prubezna-klasifikace</dc:title>
  </office:meta>
</office:document-meta>
</file>