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fba4e4f0da465305295fd125070076.jpg"/>
  <manifest:file-entry manifest:media-type="image/jpeg" manifest:full-path="Pictures/88e2806e70cbaf2528fae0727dfa7d8f.jpg"/>
  <manifest:file-entry manifest:media-type="image/svg+xml" manifest:full-path="Pictures/ccf150da43a941c5e85dfac87e333ae5.svg"/>
  <manifest:file-entry manifest:media-type="image/jpeg" manifest:full-path="Pictures/2bc4576401830eba4b681617d7f2ed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tridni-omluvenky-a-prehledy-absence"/><text:bookmark-start text:name="__RefHeading___pro.tridniomluvenky.a.prehledy.absence_1"/><text:bookmark-start text:name="pro.tridniomluvenky.a.prehledy.absence"/>Pro třídní: Omluvenky a přehledy absence<text:bookmark-end text:name="__RefHeading___pro.tridniomluvenky.a.prehledy.absence_1"/><text:bookmark-end text:name="pro.tridniomluvenky.a.prehledy.absence"/></text:h>
      <text:p text:style-name="Text_20_body">Učitel může zcela samostatně zadat omluvenku studentovi v hodině, kterou učí. Třídní může zadat omluvenku komukoliv ve své třídě. Zástupce ředitele může vyrobit událost v kalendáři, jejímž důsledkem může být (omluvená či zatím bez omluvenky) absence studentů na událost přihlášených. Předvolené typy omluv jsou: <text:span text:style-name="Emphasis">Omluvená hodina</text:span> (o), <text:span text:style-name="Emphasis">Neomluvená hodina</text:span> (n) a <text:span text:style-name="Emphasis">Reprezentace</text:span> (značka r). V případě omluvy typu Reprezentace školy se studentova absence nepočítá do celkového součtu absence (na vysvědčení). </text:p>
      <text:h text:style-name="Heading_20_2" text:outline-level="2"><text:bookmark-start text:name="__RefHeading___omluvenky.na.mobilu_2"/><text:bookmark-start text:name="omluvenky.na.mobilu"/>Omluvenky na mobilu<text:bookmark-end text:name="__RefHeading___omluvenky.na.mobilu_2"/><text:bookmark-end text:name="omluvenky.na.mobilu"/></text:h>
      <text:p text:style-name="Text_20_body">Omluvenku, kterou řeší třídní přímo se studenty v učebně, může zadat do systému pomocí mobilu (v aplikaci Edupage). V základní obrazovce:</text:p>
      <text:p text:style-name="Text_20_body"><draw:frame draw:style-name="media" draw:name="0" text:anchor-type="as-char" draw:z-index="0" svg:width="9.2604166666667cm" style:rel-width="100%" svg:height="17.652091650033cm" style:rel-height="scale"><draw:image xlink:href="Pictures/04fba4e4f0da465305295fd125070076.jpg" xlink:type="simple" xlink:show="embed" xlink:actuate="onLoad"/></draw:frame></text:p>
      <text:p text:style-name="Text_20_body">ťukneme na tlačítko <text:span text:style-name="Emphasis">Docházka</text:span>. Objeví se menu:</text:p>
      <text:p text:style-name="Text_20_body"><draw:frame draw:style-name="media" draw:name="1" text:anchor-type="as-char" draw:z-index="1" svg:width="11.033125cm" svg:height="19.658541666667cm"><draw:image xlink:href="Pictures/88e2806e70cbaf2528fae0727dfa7d8f.jpg" xlink:type="simple" xlink:show="embed" xlink:actuate="onLoad"/></draw:frame></text:p>
      <text:p text:style-name="Text_20_body">Červenými šipkami jsem označil <text:span text:style-name="Emphasis">Přidat omluvenku</text:span> (v případě, že ji student donesl v Omluvném listu) a <text:span text:style-name="Emphasis">Omluvenky od rodičů</text:span> (v případě, že ji už dříve vykliknul jeden z rodičů ve svém Edupageím účtu). I takovou elektronickou omluvenku od rodiče má třídní právo potvrdit (pak se teprve stane studentova absence omluvenou) nebo zamítnout.</text:p>
      <text:p text:style-name="Text_20_body">Při přepisu omluvenky z Omluvného listu ťukneme na <text:span text:style-name="Emphasis">Přidat omluvenku</text:span>, vybereme třídu a konkrétního studenta. V dalším dialogu zvolíme <text:span text:style-name="Emphasis">Přidat celodenní absenci</text:span> (v jednom dialogu vybereme pouze Datum) nebo <text:span text:style-name="Emphasis">Část dne</text:span> (ve třech dialozích zvolíme Den, Hodinu od, Hodinu do) nebo <text:span text:style-name="Emphasis">Dlouhodobé</text:span> (ve dvou dialozích zvolíme Datum od, Datum do). Čtěte horní modrou lištu, tam je psáno, co právě zadáváte. <draw:frame draw:style-name="media" draw:name="2" text:anchor-type="as-char" draw:z-index="2" svg:width="" svg:rel-width="100%" svg:height="0cm"><draw:image xlink:href="Pictures/ccf150da43a941c5e85dfac87e333ae5.svg" xlink:type="simple" xlink:show="embed" xlink:actuate="onLoad"/></draw:frame> Piktogramy pod konkrétními dny napoví, kolik hodin student ten den chyběl. Například:</text:p>
      <text:p text:style-name="Text_20_body"><draw:frame draw:style-name="media" draw:name="3" text:anchor-type="as-char" draw:z-index="3" svg:width="10.345208333333cm" svg:height="19.764375cm"><draw:image xlink:href="Pictures/2bc4576401830eba4b681617d7f2ed1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50:15</meta:creation-date>
    <dc:creator>Generated</dc:creator>
    <dc:date>2026-09-05T06::50:15</dc:date>
    <dc:language>en-US</dc:language>
    <meta:editing-cycles>1</meta:editing-cycles>
    <meta:editing-duration>PT0S</meta:editing-duration>
    <dc:title>navody:edupage:pro-tridni-omluvenky-a-prehledy-absence</dc:title>
  </office:meta>
</office:document-meta>
</file>