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:edupage:pro-studenty-a-rodice-ucet"/><text:bookmark-start text:name="__RefHeading___pro.studenty.a.rodicevytvoreni.uctu.zmena.hesla.edupage_1"/><text:bookmark-start text:name="pro.studenty.a.rodicevytvoreni.uctu.zmena.hesla.edupage"/>Pro studenty a rodiče: vytvoření účtu/změna hesla Edupage<text:bookmark-end text:name="__RefHeading___pro.studenty.a.rodicevytvoreni.uctu.zmena.hesla.edupage_1"/><text:bookmark-end text:name="pro.studenty.a.rodicevytvoreni.uctu.zmena.hesla.edupage"/></text:h>
      <text:h text:style-name="Heading_20_2" text:outline-level="2"><text:bookmark-start text:name="__RefHeading___vytvoreni.noveho.uctu_2"/><text:bookmark-start text:name="vytvoreni.noveho.uctu"/>Vytvoření nového účtu<text:bookmark-end text:name="__RefHeading___vytvoreni.noveho.uctu_2"/><text:bookmark-end text:name="vytvoreni.noveho.uctu"/></text:h>
      <text:p text:style-name="Text_20_body">Pokud ještě nemáte přihlašovací údaje do Edupage, můžete si je sami nechat vygenerovat:</text:p>
      <text:list text:style-name="Numbering_20_1" text:continue-numbering="false">
        <text:list-item>
          <text:p text:style-name="Numbering_20_1_Content_First"> Otevřete si ve webovém prohlížeči např. rozvrh: <text:a xlink:type="simple" xlink:href="https://gmlbrno.edupage.org/timetable/" text:style-name="Internet_20_link" text:visited-style-name="Visited_20_Internet_20_Link">https://gmlbrno.edupage.org/timetable/</text:a></text:p>
        </text:list-item>
        <text:list-item>
          <text:p text:style-name="Numbering_20_1_Content"> Vpravo nahoře klikněte na <text:span text:style-name="Strong_20_Emphasis">Přihlášení</text:span></text:p>
        </text:list-item>
        <text:list-item>
          <text:p text:style-name="Numbering_20_1_Content"> Jelikož neznáte své přihlašovací údaje, klikněte na odkaz <text:span text:style-name="Strong_20_Emphasis">Neznám přihlašovací jméno nebo heslo</text:span></text:p>
        </text:list-item>
        <text:list-item>
          <text:p text:style-name="Numbering_20_1_Content"> Do okýnka „Zadejte prosím Vaše uživatelské jméno nebo email.“ napište <text:span text:style-name="Strong_20_Emphasis">e-mail, který jste dali třídnímu učiteli</text:span> pro školní agendu</text:p>
        </text:list-item>
        <text:list-item>
          <text:p text:style-name="Numbering_20_1_Content"> Klikněte na „Poslat“</text:p>
        </text:list-item>
        <text:list-item>
          <text:p text:style-name="Numbering_20_1_Content"> Na zadaný e-mail vám přijde <text:span text:style-name="Strong_20_Emphasis">ověřovací kód</text:span>, ten opište do okýnka, které se objevilo ve stránce.</text:p>
        </text:list-item>
        <text:list-item>
          <text:p text:style-name="Numbering_20_1_Content_Last"> Na stránce a nebo v e-mailu byste měli obdržet přihlašovací údaje (login a heslo)</text:p>
        </text:list-item>
      </text:list>
      <text:p text:style-name="Text_20_body"><draw:frame draw:style-name="PluginODTAutoStyle_Frame_1_text_frame" draw:name="Frame1" text:anchor-type="paragraph" svg:width="385.51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Uživatelské jméno bude obvykle ve tvaru KrestnijmenoPrijmeni, tedy např. <text:span text:style-name="Emphasis">JosefNovak</text:span>, je ale možné, že bude vypadat i jinak (např. bude mít přidané číslo, pokud už je v systému jiný Josef Novák…</text:p></table:table-cell></table:table-row></table:table></draw:text-box></draw:frame></text:p>
      <text:h text:style-name="Heading_20_2" text:outline-level="2"><text:bookmark-start text:name="__RefHeading___zmena.hesla_3"/><text:bookmark-start text:name="zmena.hesla"/>Změna hesla<text:bookmark-end text:name="__RefHeading___zmena.hesla_3"/><text:bookmark-end text:name="zmena.hesla"/></text:h>
      <text:p text:style-name="Text_20_body">Změnu hesla provedete stejně, jako vytvoření nového účtu, pouze vám na e-mail místo ověřovacího kódu přijde odkaz pro změnu hesla.</text:p>
      <text:h text:style-name="Heading_20_2" text:outline-level="2"><text:bookmark-start text:name="__RefHeading___prihlaseni.kdyz.mam.ucet.vytvoreny_4"/><text:bookmark-start text:name="prihlaseni.kdyz.mam.ucet.vytvoreny"/>Přihlášení, když mám účet vytvořený<text:bookmark-end text:name="__RefHeading___prihlaseni.kdyz.mam.ucet.vytvoreny_4"/><text:bookmark-end text:name="prihlaseni.kdyz.mam.ucet.vytvoreny"/></text:h>
      <text:p text:style-name="Text_20_body">Pokud jste si už účet vytvořili, přihlásíte se <text:span text:style-name="Strong_20_Emphasis">přes webový prohlížeč</text:span> přímo na <text:a xlink:type="simple" xlink:href="https://gmlbrno.edupage.org/timetable/" text:style-name="Internet_20_link" text:visited-style-name="Visited_20_Internet_20_Link">stránce např. s rozvrhem</text:a> kliknutím na <text:span text:style-name="Strong_20_Emphasis">Přihlášení</text:span> a zadáním jména (obvykle ve tvaru <text:span text:style-name="Emphasis">JosefNovak</text:span>) a hesla.</text:p>
      <text:p text:style-name="Text_20_body">Můžete se také připojit přímo v aplikaci na mobilu <text:a xlink:type="simple" xlink:href="https://wiki.gml.cz/navody:edupage:aplikace-osobni" text:style-name="Internet_20_link" text:visited-style-name="Visited_20_Internet_20_Link">podle návodu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32:09</meta:creation-date>
    <dc:creator>Generated</dc:creator>
    <dc:date>2026-09-05T07::32:09</dc:date>
    <dc:language>en-US</dc:language>
    <meta:editing-cycles>1</meta:editing-cycles>
    <meta:editing-duration>PT0S</meta:editing-duration>
    <dc:title>navody:edupage:pro-studenty-a-rodice-ucet</dc:title>
  </office:meta>
</office:document-meta>
</file>