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08e205de1a746d1c3e2a53779572df.jpg"/>
  <manifest:file-entry manifest:media-type="image/jpeg" manifest:full-path="Pictures/ea2a16d23ad32e6c30bd628609dab2bd.jpg"/>
  <manifest:file-entry manifest:media-type="image/jpeg" manifest:full-path="Pictures/252e0db5ff7b44412de5667e93714dc6.jpg"/>
  <manifest:file-entry manifest:media-type="image/jpeg" manifest:full-path="Pictures/e279f703d620805f7c7eb02a9f32df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studenty-a-rodice-omluvenky-a-vse-ostatni"/><text:bookmark-start text:name="__RefHeading___pro.studenty.a.rodiceomluvenky.a.vse.ostatni_1"/><text:bookmark-start text:name="pro.studenty.a.rodiceomluvenky.a.vse.ostatni"/>Pro studenty a rodiče: Omluvenky a vše ostatní<text:bookmark-end text:name="__RefHeading___pro.studenty.a.rodiceomluvenky.a.vse.ostatni_1"/><text:bookmark-end text:name="pro.studenty.a.rodiceomluvenky.a.vse.ostatni"/></text:h>
      <text:h text:style-name="Heading_20_2" text:outline-level="2"><text:bookmark-start text:name="__RefHeading___omluvenky.na.pc_2"/><text:bookmark-start text:name="omluvenky.na.pc"/>Omluvenky na PC<text:bookmark-end text:name="__RefHeading___omluvenky.na.pc_2"/><text:bookmark-end text:name="omluvenky.na.pc"/></text:h>
      <text:p text:style-name="Text_20_body">Přihlásíme se do <text:a xlink:type="simple" xlink:href="https://gmlbrno.edupage.org" text:style-name="Internet_20_link" text:visited-style-name="Visited_20_Internet_20_Link">Edupage</text:a> (nemáte-li účet, viz <text:a xlink:type="simple" xlink:href="https://wiki.gml.cz/navody:edupage:pro-studenty-a-rodice-ucet" text:style-name="Internet_20_link" text:visited-style-name="Visited_20_Internet_20_Link">Pro studenty a rodiče: vytvoření účtu/změna hesla Edupage</text:a>) účtem rodiče nebo studenta.</text:p>
      <text:p text:style-name="Text_20_body">Máme-li od minula nějakou novou událost (absenci, uznání omluvené absence, atp.), vyskočí nám ve Zprávách notifikace: </text:p>
      <text:p text:style-name="Text_20_body"><draw:frame draw:style-name="media" draw:name="0" text:anchor-type="as-char" draw:z-index="0" svg:width="10.583333333333cm" svg:height="5.9871893415322cm"><draw:image xlink:href="Pictures/f608e205de1a746d1c3e2a53779572df.jpg" xlink:type="simple" xlink:show="embed" xlink:actuate="onLoad"/></draw:frame></text:p>
      <text:p text:style-name="Text_20_body">Kliknutím otevřeme seznam všech zpráv (též dostupné v menu <text:span text:style-name="Strong_20_Emphasis">Notifikace - Všechny zprávy</text:span>). Jde-li o zprávu o absenci, můžeme rovnou kliknout na odkaz <text:span text:style-name="Strong_20_Emphasis">Nová omluvenka</text:span>:</text:p>
      <text:p text:style-name="Text_20_body"><draw:frame draw:style-name="media" draw:name="1" text:anchor-type="as-char" draw:z-index="1" svg:width="10.583333333333cm" svg:height="3.2870015337423cm"><draw:image xlink:href="Pictures/ea2a16d23ad32e6c30bd628609dab2bd.jpg" xlink:type="simple" xlink:show="embed" xlink:actuate="onLoad"/></draw:frame></text:p>
      <text:p text:style-name="Text_20_body">V dialogu zadáme (kliknutím a poté druhým kliknutím) datum a hodiny, případně rozsah dat, pro které omluvenku vytváříme:</text:p>
      <text:p text:style-name="Text_20_body"><draw:frame draw:style-name="media" draw:name="2" text:anchor-type="as-char" draw:z-index="2" svg:width="7.9375cm" style:rel-width="100%" svg:height="5.921626984127cm" style:rel-height="scale"><draw:image xlink:href="Pictures/252e0db5ff7b44412de5667e93714dc6.jpg" xlink:type="simple" xlink:show="embed" xlink:actuate="onLoad"/></draw:frame></text:p>
      <text:p text:style-name="Text_20_body">Po kliknutí na <text:span text:style-name="Strong_20_Emphasis">OK</text:span> je omluvenka uložena do systému a čekáme na reakci třídního učitele.</text:p>
      <text:p text:style-name="Text_20_body">Přehled všech absencí a omluvenek najdete v menu <text:span text:style-name="Strong_20_Emphasis">Vyučování - Docházka žáků</text:span> (případně na úvodní stránce pod tlačítkem <text:span text:style-name="Strong_20_Emphasis">Moje docházka</text:span>. Na této stránce lze zadat i dopřednou omluvenku tlačítkem <text:span text:style-name="Strong_20_Emphasis">Přidat elektronickou omluvenku</text:span> nahoře:</text:p>
      <text:p text:style-name="Text_20_body"><draw:frame draw:style-name="media" draw:name="3" text:anchor-type="as-char" draw:z-index="3" svg:width="10.583333333333cm" svg:height="5.6521344232516cm"><draw:image xlink:href="Pictures/e279f703d620805f7c7eb02a9f32df5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0:36</meta:creation-date>
    <dc:creator>Generated</dc:creator>
    <dc:date>2026-09-05T07::20:36</dc:date>
    <dc:language>en-US</dc:language>
    <meta:editing-cycles>1</meta:editing-cycles>
    <meta:editing-duration>PT0S</meta:editing-duration>
    <dc:title>navody:edupage:pro-studenty-a-rodice-omluvenky-a-vse-ostatni</dc:title>
  </office:meta>
</office:document-meta>
</file>