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103aa175e899cb779d21e42fb4ac605.svg"/>
  <manifest:file-entry manifest:media-type="image/png" manifest:full-path="Pictures/a1987d8cea024d92d4b6d40a98d4ade6.png"/>
  <manifest:file-entry manifest:media-type="image/png" manifest:full-path="Pictures/20a1d22aba61d9ca1b2c1e1c8ac57299.png"/>
  <manifest:file-entry manifest:media-type="image/png" manifest:full-path="Pictures/893529a22603a47de8334fab95def3ad.png"/>
  <manifest:file-entry manifest:media-type="image/png" manifest:full-path="Pictures/acef5c551f8f675e5ae50babe645e787.png"/>
  <manifest:file-entry manifest:media-type="image/jpeg" manifest:full-path="Pictures/78e41c192b0d7a962ec3d71111c5904d.jpg"/>
  <manifest:file-entry manifest:media-type="image/jpeg" manifest:full-path="Pictures/032221d54eea7c615b91085a2216a642.jpg"/>
  <manifest:file-entry manifest:media-type="image/svg+xml" manifest:full-path="Pictures/ccf150da43a941c5e85dfac87e333ae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aplikace-osobni"/><text:bookmark-start text:name="__RefHeading___aplikace.pro.mobilinstalace.pristup.ke.svym.osobnim.informacim_1"/><text:bookmark-start text:name="aplikace.pro.mobilinstalace.pristup.ke.svym.osobnim.informacim"/>Aplikace pro mobil: instalace, přístup ke svým osobním informacím<text:bookmark-end text:name="__RefHeading___aplikace.pro.mobilinstalace.pristup.ke.svym.osobnim.informacim_1"/><text:bookmark-end text:name="aplikace.pro.mobilinstalace.pristup.ke.svym.osobnim.informacim"/></text:h>
      <text:p text:style-name="Text_20_body">Zde bude popsáno, jak si student či učitel nainstaluje a zaregistruje plný přístup ke svému Edupage profilu (včetně soukromých údajů jako jsou známky či absence). <draw:frame draw:style-name="media" draw:name="0" text:anchor-type="as-char" draw:z-index="0" svg:width="" svg:rel-width="100%" svg:height="0cm"><draw:image xlink:href="Pictures/d103aa175e899cb779d21e42fb4ac605.svg" xlink:type="simple" xlink:show="embed" xlink:actuate="onLoad"/></draw:frame> Chcete-li používat aplikaci Edupage pouze v náhledovém režimu (vidět veřejné informace jako rozvrh, suplování), pokračujte na stránku <text:a xlink:type="simple" xlink:href="https://wiki.gml.cz/navody:rozvrh" text:style-name="Internet_20_link" text:visited-style-name="Visited_20_Internet_20_Link">Rozvrh a suplování</text:a></text:p>
      <text:p text:style-name="Text_20_body">Na Androidu spustíme GooglePlay, do vyhledávání zadáme <text:span text:style-name="Strong_20_Emphasis">EduPage</text:span> (<text:a xlink:type="simple" xlink:href="https://play.google.com/store/apps/details?id=air.org.edupage" text:style-name="Internet_20_link" text:visited-style-name="Visited_20_Internet_20_Link">přesný odkaz na aplikaci</text:a>). Vidíme:
<draw:frame draw:style-name="mediacenter" draw:name="1" text:anchor-type="paragraph" draw:z-index="1" svg:width="5.2916666666667cm" style:rel-width="100%" svg:height="9.4074074074074cm" style:rel-height="scale"><draw:image xlink:href="Pictures/a1987d8cea024d92d4b6d40a98d4ade6.png" xlink:type="simple" xlink:show="embed" xlink:actuate="onLoad"/></draw:frame></text:p>
      <text:p text:style-name="Text_20_body">Po kliknutí na tlačítko <text:span text:style-name="Strong_20_Emphasis">Instalovat</text:span> se program stáhne, nainstaluje:
<draw:frame draw:style-name="mediacenter" draw:name="2" text:anchor-type="paragraph" draw:z-index="2" svg:width="5.2916666666667cm" style:rel-width="100%" svg:height="9.4074074074074cm" style:rel-height="scale"><draw:image xlink:href="Pictures/20a1d22aba61d9ca1b2c1e1c8ac57299.png" xlink:type="simple" xlink:show="embed" xlink:actuate="onLoad"/></draw:frame></text:p>
      <text:p text:style-name="Text_20_body">Po kliknutí na tlačítko <text:span text:style-name="Strong_20_Emphasis">Otevřít</text:span> se program spustí, následuje proces prvního nastavení:
<draw:frame draw:style-name="mediacenter" draw:name="3" text:anchor-type="paragraph" draw:z-index="3" svg:width="5.2916666666667cm" style:rel-width="100%" svg:height="9.4074074074074cm" style:rel-height="scale"><draw:image xlink:href="Pictures/893529a22603a47de8334fab95def3ad.png" xlink:type="simple" xlink:show="embed" xlink:actuate="onLoad"/></draw:frame></text:p>
      <text:p text:style-name="Text_20_body">Po kliknutí na <text:span text:style-name="Strong_20_Emphasis">Přihlášení</text:span> se objeví výzva o přihlašovací jméno+heslo:
<draw:frame draw:style-name="mediacenter" draw:name="4" text:anchor-type="paragraph" draw:z-index="4" svg:width="5.2916666666667cm" style:rel-width="100%" svg:height="9.4074074074074cm" style:rel-height="scale"><draw:image xlink:href="Pictures/acef5c551f8f675e5ae50babe645e787.png" xlink:type="simple" xlink:show="embed" xlink:actuate="onLoad"/></draw:frame></text:p>
      <text:p text:style-name="Text_20_body">Pokud toto jméno+heslo máte z dřívějších aktivit na <text:a xlink:type="simple" xlink:href="https://gmlbrno.edupage.org/" text:style-name="Internet_20_link" text:visited-style-name="Visited_20_Internet_20_Link">https://gmlbrno.edupage.org/</text:a> (studenti mají typicky <text:span text:style-name="Strong_20_Emphasis">JosefNovak</text:span>, učitelé typicky <text:span text:style-name="Strong_20_Emphasis">havlasek@gml.cz</text:span>, rodiče typicky jindrich.novak@gmail.com), můžete jméno+heslo zadat a rovnou se přihlásit. Zbytek návodu je pro vás bezpředmětný.</text:p>
      <text:p text:style-name="Text_20_body">Pokud jméno+heslo neznáte nebo nemáte zřízeno, kliknete na <text:span text:style-name="Strong_20_Emphasis">Neznám přihlašovací jméno nebo heslo</text:span>, na další stránce <text:span text:style-name="Strong_20_Emphasis">Požádat o heslo</text:span> a vyplníte e-mail, pod nímž jste v Edupage zaregistrovaný, například:</text:p>
      <text:p text:style-name="Text_20_body"><draw:frame draw:style-name="mediacenter" draw:name="5" text:anchor-type="paragraph" draw:z-index="5" svg:width="5.2916666666667cm" style:rel-width="100%" svg:height="11.465277777778cm" style:rel-height="scale"><draw:image xlink:href="Pictures/78e41c192b0d7a962ec3d71111c5904d.jpg" xlink:type="simple" xlink:show="embed" xlink:actuate="onLoad"/></draw:frame></text:p>
      <text:p text:style-name="Text_20_body">a kliknete na <text:span text:style-name="Strong_20_Emphasis">Požádat o heslo</text:span>. Aplikaci Edupage ukončíte. Přijde Vám mail s možností nastavení (resetu) hesla:</text:p>
      <text:p text:style-name="Text_20_body"><draw:frame draw:style-name="mediacenter" draw:name="6" text:anchor-type="paragraph" draw:z-index="6" svg:width="15.875cm" svg:height="8.255cm"><draw:image xlink:href="Pictures/032221d54eea7c615b91085a2216a642.jpg" xlink:type="simple" xlink:show="embed" xlink:actuate="onLoad"/></draw:frame></text:p>
      <text:p text:style-name="Text_20_body">Po kliknutí na odkaz se objeví stránka, kde si vyberete účet s heslo nastavíte (resetujete). Poté znovu spustíte aplikaci Edupage a přihlásíte se svým loginem+heslem.</text:p>
      <text:p text:style-name="Text_20_body">Pokud mail do 1 minuty nepřijde, zkuste se podívat do složky Hromadné a do složky Spam. <draw:frame draw:style-name="media" draw:name="7" text:anchor-type="as-char" draw:z-index="7" svg:width="" svg:rel-width="100%" svg:height="0cm"><draw:image xlink:href="Pictures/ccf150da43a941c5e85dfac87e333ae5.svg" xlink:type="simple" xlink:show="embed" xlink:actuate="onLoad"/></draw:frame> V nutných případech kontaktujte GMLácké informatiky, vyrobíme vám účet rovno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2:37</meta:creation-date>
    <dc:creator>Generated</dc:creator>
    <dc:date>2026-09-05T06::22:37</dc:date>
    <dc:language>en-US</dc:language>
    <meta:editing-cycles>1</meta:editing-cycles>
    <meta:editing-duration>PT0S</meta:editing-duration>
    <dc:title>navody:edupage:aplikace-osobni</dc:title>
  </office:meta>
</office:document-meta>
</file>