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bbfe7564fd8dad12c7bfe7c098f988.png"/>
  <manifest:file-entry manifest:media-type="image/png" manifest:full-path="Pictures/0269a7c76c53ae22caa793f543f50467.png"/>
  <manifest:file-entry manifest:media-type="image/png" manifest:full-path="Pictures/a644d4fecd5761ebd24c9c1680e4dbdc.png"/>
  <manifest:file-entry manifest:media-type="image/png" manifest:full-path="Pictures/76ab296b0491f4aefa869ac5db285c8b.png"/>
  <manifest:file-entry manifest:media-type="image/svg+xml" manifest:full-path="Pictures/0e272a3898f49a25758550a8dc06ba10.svg"/>
  <manifest:file-entry manifest:media-type="image/png" manifest:full-path="Pictures/e25903a51b281af30b26cec4a96ec286.png"/>
  <manifest:file-entry manifest:media-type="image/png" manifest:full-path="Pictures/65d1d1cca757990a96f801d482c223f5.png"/>
  <manifest:file-entry manifest:media-type="image/png" manifest:full-path="Pictures/a349eb1cedc34f72db0bb31ee4c2745f.png"/>
  <manifest:file-entry manifest:media-type="image/png" manifest:full-path="Pictures/9d2d463d8687fb2cbd38ce5e796d28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vody:classroom:uvod"/><text:bookmark-start text:name="__RefHeading___google.classroom_1"/><text:bookmark-start text:name="google.classroom"/>Google Classroom<text:bookmark-end text:name="__RefHeading___google.classroom_1"/><text:bookmark-end text:name="google.classroom"/></text:h>
      <text:p text:style-name="Text_20_body">Google Classroom je jednoduchý systém od Google pro online vzdělávání. Umožňuje komunikaci učitele se studenty, zadávání studijních materiálů, testů, úkolů, diskusi ve skupině (virtuální třídě) i soukromou diskusi učitele se studentem.</text:p>
      <text:h text:style-name="Heading_20_2" text:outline-level="2"><text:bookmark-start text:name="__RefHeading___prihlaseni_2"/><text:bookmark-start text:name="prihlaseni"/>Přihlášení<text:bookmark-end text:name="__RefHeading___prihlaseni_2"/><text:bookmark-end text:name="prihlaseni"/></text:h>
      <text:p text:style-name="Text_20_body">Google Classroom naleznete na webové adrese <text:a xlink:type="simple" xlink:href="http://classroom.google.com" text:style-name="Internet_20_link" text:visited-style-name="Visited_20_Internet_20_Link">http://classroom.google.com</text:a> nebo ve výběru aplikací Google, pokud jste např. přihlášení ke GMailu.</text:p>
      <text:p text:style-name="Text_20_body"><draw:frame draw:style-name="mediacenter" draw:name="Výběr aplikace &quot;Učebna&quot;, pokud už jsem přihlášený v GMailu Legend" text:anchor-type="paragraph" draw:z-index="0" svg:width="23.468541666667cm" style:rel-width="100%"><draw:text-box><text:p text:style-name="legendcenter"><draw:frame draw:style-name="mediacenter" draw:name="Výběr aplikace &quot;Učebna&quot;, pokud už jsem přihlášený v GMailu" text:anchor-type="paragraph" draw:z-index="0" svg:width="23.468541666667cm" style:rel-width="100%" svg:height="17.383125cm" style:rel-height="scale"><draw:image xlink:href="Pictures/7bbbfe7564fd8dad12c7bfe7c098f988.png" xlink:type="simple" xlink:show="embed" xlink:actuate="onLoad"/></draw:frame>Výběr aplikace "Učebna", pokud už jsem přihlášený v GMailu</text:p></draw:text-box></draw:frame></text:p>
      <text:p text:style-name="Text_20_body">Pokud nejste přihlášení, budete se muset přihlásit nějakým GMailovým účtem.</text:p>
      <text:p text:style-name="Text_20_body"><text:span text:style-name="Strong_20_Emphasis">Učitelé</text:span> mohou použít školní účty ve tvaru <text:span text:style-name="Source_20_Text">prijmeni@gml.cz</text:span> nebo i jiný GMailový účet. O rozdílech mezi použitím školního (GSuite) a soukromého mailu si můžete <text:a xlink:type="simple" xlink:href="https://www.tybrdo.cz/informatika/google-classroom-z-pohledu-skolniho-g-suite-a-osobniho-google-uctu-vyhody-a-omezeni" text:style-name="Internet_20_link" text:visited-style-name="Visited_20_Internet_20_Link">přečíst článek</text:a>.</text:p>
      <text:p text:style-name="Text_20_body"><text:span text:style-name="Strong_20_Emphasis">Studenti</text:span> musí použít nějaký vlastní (soukromý) účet, adresy ve tvaru xlogin@gml.cz použít nelze! Máte-li telefon s Androidem, museli jste telefon registrovat GMailovým účtem a ten lze použít. Pokud tento účet z nějakého důvodu použít nechcete, založte si nový GMailový účet.</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Google Classroom zasílá mailová upozornění na adresu, se kterou se přihlásíte. Zvažte proto, jestli chcete zadávat svůj běžně používaný účet (pokud vás budou upozornění obtěžovat, lze si nastavit filtr, kterým se budou mazat nebo přesunovat do nějaké podsložky v mailu) nebo vytvořit zcela samostatný účet (upozornění vám nebudou chodit do normální pošty).</text:p><text:p text:style-name="Text_20_body">Studenti, volte název účtu takový, aby vás podle něj vyučující poznali. Např. adresa pepa.vomacka.1a@gmail.com je rozumnější než nejvetsimachrrr@gmail.com.</text:p></table:table-cell></table:table-row></table:table></draw:text-box></draw:frame></text:p>
      <text:h text:style-name="Heading_20_3" text:outline-level="3"><text:bookmark-start text:name="__RefHeading___zalozeni.noveho.uctu_3"/><text:bookmark-start text:name="zalozeni.noveho.uctu"/>Založení nového účtu<text:bookmark-end text:name="__RefHeading___zalozeni.noveho.uctu_3"/><text:bookmark-end text:name="zalozeni.noveho.uctu"/></text:h>
      <text:p text:style-name="Text_20_body">Po zadání <text:a xlink:type="simple" xlink:href="http://classroom.google.com" text:style-name="Internet_20_link" text:visited-style-name="Visited_20_Internet_20_Link">http://classroom.google.com</text:a> uvidíte přihlašovací obrazovku. Já se již v minulosti přihlašoval účtem rydlo@gml.cz, vidím jej tedy v nabídce a mohl bych se přihlásit tímto účtem. Chci-li vytvořit nový účet, kliknu na „Použít jiný účet“.</text:p>
      <text:p text:style-name="Text_20_body">Na další stránce zvolím „Vytvořit účet“, pokud se bude Google ptát „Pro mě“ nebo „Ke správě firmy“, zvolím „Pro mě“.</text:p>
      <text:p text:style-name="Text_20_body">Na následující stránce je rozumné vyplnit pravé jméno a příjmení, aby všichni ve virtuální třídě věděli, s kým komunikují. Učitel může uživatele ze skupiny vyřadit například proto, že ho nepoznává…</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cell">
            <text:p text:style-name="tablealignleft"><draw:frame draw:style-name="mediaright" draw:name="Vytvoření nového účtu, první krok. Legend" text:anchor-type="paragraph" draw:z-index="0" svg:width="7.9375cm" style:rel-width="100%"><draw:text-box><text:p text:style-name="legendcenter"><draw:frame draw:style-name="mediaright" draw:name="Vytvoření nového účtu, první krok." text:anchor-type="paragraph" draw:z-index="1" svg:width="7.9375cm" style:rel-width="100%" svg:height="5.906976744186cm" style:rel-height="scale"><draw:image xlink:href="Pictures/0269a7c76c53ae22caa793f543f50467.png" xlink:type="simple" xlink:show="embed" xlink:actuate="onLoad"/></draw:frame>Vytvoření nového účtu, první krok.</text:p></draw:text-box></draw:frame></text:p>
          </table:table-cell>
          <table:table-cell office:value-type="string" table:style-name="tablecell">
            <text:p text:style-name="tablealignleft"><draw:frame draw:style-name="mediaright" draw:name="Vytvoření nového účtu, druhý krok. Legend" text:anchor-type="paragraph" draw:z-index="0" svg:width="7.9375cm" style:rel-width="100%"><draw:text-box><text:p text:style-name="legendcenter"><draw:frame draw:style-name="mediaright" draw:name="Vytvoření nového účtu, druhý krok." text:anchor-type="paragraph" draw:z-index="2" svg:width="7.9375cm" style:rel-width="100%" svg:height="8.1605679156909cm" style:rel-height="scale"><draw:image xlink:href="Pictures/a644d4fecd5761ebd24c9c1680e4dbdc.png" xlink:type="simple" xlink:show="embed" xlink:actuate="onLoad"/></draw:frame>Vytvoření nového účtu, druhý krok.</text:p></draw:text-box></draw:frame></text:p>
          </table:table-cell>
          <table:table-cell office:value-type="string" table:style-name="tablecell">
            <text:p text:style-name="tablealignleft"><draw:frame draw:style-name="mediacenter" draw:name="Vytvoření nového účtu, třetí krok Legend" text:anchor-type="paragraph" draw:z-index="0" svg:width="5.2916666666667cm" style:rel-width="100%"><draw:text-box><text:p text:style-name="legendcenter"><draw:frame draw:style-name="mediacenter" draw:name="Vytvoření nového účtu, třetí krok" text:anchor-type="paragraph" draw:z-index="3" svg:width="5.2916666666667cm" style:rel-width="100%" svg:height="6.1566506410256cm" style:rel-height="scale"><draw:image xlink:href="Pictures/76ab296b0491f4aefa869ac5db285c8b.png" xlink:type="simple" xlink:show="embed" xlink:actuate="onLoad"/></draw:frame>Vytvoření nového účtu, třetí krok</text:p></draw:text-box></draw:frame></text:p>
          </table:table-cell>
        </table:table-row>
      </table:table>
      <text:p text:style-name="Text_20_body">Jelikož je Google extrémně zvědavá firma, budete muset v další fázi zadat telefonní číslo pro ověření identity. Tuto část bohužel nelze obejít a pokud nezadáte vlastní telefonní číslo, nepřijde vám ověřovací kód a nebudete schopní pokračovat dále.</text:p>
      <text:p text:style-name="Text_20_body">Na další stránce musíte vyplnit další detailní údaje, které ale nemusí být pravdivé. Telefonní číslo můžete smazat, sekundární e-mail není potřeba uvádět, datum narození stačí uvést přibližně správný rok, pohlaví lze zvolit i „Nechci uvádět“ nebo si vymyslet cokoliv originálního jako „Vlastní“ <draw:frame draw:style-name="media" draw:name="4" text:anchor-type="as-char" draw:z-index="4" svg:width="" svg:rel-width="100%" svg:height="0cm"><draw:image xlink:href="Pictures/0e272a3898f49a25758550a8dc06ba10.svg" xlink:type="simple" xlink:show="embed" xlink:actuate="onLoad"/></draw:frame>.</text:p>
      <text:p text:style-name="Text_20_body"><draw:frame draw:style-name="mediaright" draw:name="5" text:anchor-type="paragraph" draw:z-index="5" svg:width="10.583333333333cm" svg:height="6.5169362992922cm"><draw:image xlink:href="Pictures/e25903a51b281af30b26cec4a96ec286.png" xlink:type="simple" xlink:show="embed" xlink:actuate="onLoad"/></draw:frame>V následujících smluvních podmínkách musíte odškrtnout souhlas jak se smluvními podmínkami, tak se zpracováním údajů. Pokud chcete, aby vás Google méně špicloval, můžete vykliknout „Další možnosti“ a postupně zakázat ukládání aktivity na webu, personalizované reklamy, historie Youtube a polohy. Pak už stačí zvolit „Vytvořit účet“ a jste v novém GMailovém účtu. Nyní můžete vykliknout „Aplikace Google“ a „Učebna“, jak je to zobrazeno na obrázku. Ikona může být v nabídce nízko, pak je zapotřebí rolovat kolečkem dolů (šipka „2.“).</text:p>
      <text:h text:style-name="Heading_20_2" text:outline-level="2"><text:bookmark-start text:name="__RefHeading___pridani.kurzu.studentem_4"/><text:bookmark-start text:name="pridani.kurzu.studentem"/>Přidání kurzu studentem<text:bookmark-end text:name="__RefHeading___pridani.kurzu.studentem_4"/><text:bookmark-end text:name="pridani.kurzu.studentem"/></text:h>
      <text:p text:style-name="Text_20_body">Vyučující může studenty k předmětu buď pozvat, pak přijde studentovi <text:span text:style-name="Strong_20_Emphasis">mail s odkazem</text:span>, který stačí vykliknout. Tento odkaz lze vykliknout i z mailu, který není pod GMailem, akorát je pak potřeba se přihlásit účtem na GMail.
<draw:frame draw:style-name="mediacenter" draw:name="Přidání předmětu mailem Legend" text:anchor-type="paragraph" draw:z-index="0" svg:width="10.583333333333cm"><draw:text-box><text:p text:style-name="legendcenter"><draw:frame draw:style-name="mediacenter" draw:name="Přidání předmětu mailem" text:anchor-type="paragraph" draw:z-index="6" svg:width="10.583333333333cm" svg:height="9.7058476575666cm"><draw:image xlink:href="Pictures/65d1d1cca757990a96f801d482c223f5.png" xlink:type="simple" xlink:show="embed" xlink:actuate="onLoad"/></draw:frame>Přidání předmětu mailem</text:p></draw:text-box></draw:frame></text:p>
      <text:p text:style-name="Text_20_body">Další variantou je <text:span text:style-name="Strong_20_Emphasis">přidat předmět pomocí kódu</text:span>, který zašle učitel. Můžete si zkusit použít kód mého zkušebního předmětu <text:span text:style-name="Source_20_Text">sv32zpd</text:span>. Přímo v <text:a xlink:type="simple" xlink:href="https://classroom.google.com" text:style-name="Internet_20_link" text:visited-style-name="Visited_20_Internet_20_Link">Google Classroom</text:a> klikneme na „+“ a zvolíme „Zapsat se do kurzu“. V okénku pak zadáme kód kurzu, který nám učitel sdělil.</text:p>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center" draw:name="Přidání kódu Legend" text:anchor-type="paragraph" draw:z-index="0" svg:width="10.583333333333cm"><draw:text-box><text:p text:style-name="legendcenter"><draw:frame draw:style-name="mediacenter" draw:name="Přidání kódu" text:anchor-type="paragraph" draw:z-index="7" svg:width="10.583333333333cm" svg:height="8.085121602289cm"><draw:image xlink:href="Pictures/a349eb1cedc34f72db0bb31ee4c2745f.png" xlink:type="simple" xlink:show="embed" xlink:actuate="onLoad"/></draw:frame>Přidání kódu</text:p></draw:text-box></draw:frame></text:p>
          </table:table-cell>
          <table:table-cell office:value-type="string" table:style-name="tablecell">
            <text:p text:style-name="tablealignleft"><draw:frame draw:style-name="mediacenter" draw:name="Zadání kódu Legend" text:anchor-type="paragraph" draw:z-index="0" svg:width="10.583333333333cm"><draw:text-box><text:p text:style-name="legendcenter"><draw:frame draw:style-name="mediacenter" draw:name="Zadání kódu" text:anchor-type="paragraph" draw:z-index="8" svg:width="10.583333333333cm" svg:height="9.5991893180734cm"><draw:image xlink:href="Pictures/9d2d463d8687fb2cbd38ce5e796d2820.png" xlink:type="simple" xlink:show="embed" xlink:actuate="onLoad"/></draw:frame>Zadání kódu</text:p></draw:text-box></draw:frame></text:p>
          </table:table-cell>
        </table:table-row>
      </table:table>
      <text:p text:style-name="Text_20_body">Po přidání vidíme kurz se do něj ihned přesuneme, jinak jej lze také vybrat na úvodní obrazovce Google Classroom vykliknutím názv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26:55</meta:creation-date>
    <dc:creator>Generated</dc:creator>
    <dc:date>2026-09-05T07::26:55</dc:date>
    <dc:language>en-US</dc:language>
    <meta:editing-cycles>1</meta:editing-cycles>
    <meta:editing-duration>PT0S</meta:editing-duration>
    <dc:title>navody:classroom:uvod</dc:title>
  </office:meta>
</office:document-meta>
</file>