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64c63f5dcfc1f371a5dfc1c463c1b9.jpg"/>
  <manifest:file-entry manifest:media-type="image/jpeg" manifest:full-path="Pictures/5b6de7aecb631c941a9f78e447ef3bec.jpg"/>
  <manifest:file-entry manifest:media-type="image/jpeg" manifest:full-path="Pictures/4c2dbbac53e1fade3728f9077c585052.jpg"/>
  <manifest:file-entry manifest:media-type="image/jpeg" manifest:full-path="Pictures/326316a99e98dc9701e9635c32d5b0de.jpg"/>
  <manifest:file-entry manifest:media-type="image/jpeg" manifest:full-path="Pictures/ec2a52fb226c982e95c3b47b0b7e20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name="Table1_Indentation_Level1" style:family="table">
      <style:table-properties fo:margin-top="0.25cm" fo:margin-bottom="0.25cm" table:border-model="collapsing" style:width="385.512pt" style:rel-width="80%" fo:margin-left="1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classroom:pro-ucitele-zpristupneni-vypracovanych-ukolu-vsem"/><text:bookmark-start text:name="__RefHeading___pro.ucitelezpristupneni.vypracovanych.ukolu.vsem_1"/><text:bookmark-start text:name="pro.ucitelezpristupneni.vypracovanych.ukolu.vsem"/>Pro učitele: Zpřístupnění vypracovaných úkolů všem<text:bookmark-end text:name="__RefHeading___pro.ucitelezpristupneni.vypracovanych.ukolu.vsem_1"/><text:bookmark-end text:name="pro.ucitelezpristupneni.vypracovanych.ukolu.vsem"/></text:h>
      <text:p text:style-name="Text_20_body">Zadáte-li studentům úkol ke splnění (menu „Práce v kurzu“ → „+ Vytvořit“ → „Úkol“), studenti mohou nahrávat libovolné soubory jako odpověď na vaše zadání. Tento vrácený soubor ale vidí pouze učitel a student, který ho nahrál.</text:p>
      <text:p text:style-name="Text_20_body">Chcete-li zpřístupnit vypracování úkolů všem studentům, stačí sdílet složku na Google Drive, kam se soubory nahrály.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zor, složka s úkoly se vytváří automaticky, ale až poté, co odevzdá úkol první student! Musíte tedy počkat, než máte odevzdaný úkol aspoň od jednoho studenta.</text:p></table:table-cell></table:table-row></table:table></draw:text-box></draw:frame></text:p>
      <text:h text:style-name="Heading_20_2" text:outline-level="2"><text:bookmark-start text:name="__RefHeading___jednoduchy.postup.sdileni.komukoliv.kdo.ma.odkaz_2"/><text:bookmark-start text:name="jednoduchy.postup.sdileni.komukoliv.kdo.ma.odkaz"/>Jednoduchý postup – sdílení komukoliv, kdo má odkaz<text:bookmark-end text:name="__RefHeading___jednoduchy.postup.sdileni.komukoliv.kdo.ma.odkaz_2"/><text:bookmark-end text:name="jednoduchy.postup.sdileni.komukoliv.kdo.ma.odkaz"/></text:h>
      <text:list text:style-name="Numbering_20_1" text:continue-numbering="false">
        <text:list-item>
          <text:p text:style-name="Numbering_20_1_Content_First"> Přejděte do kurzu a zobrazte si zadaný úkol – buď v záhlaví stránky vyberte <text:span text:style-name="Emphasis">Stream</text:span> a v něm klikněte na úkol nebo v záhlaví vyberte <text:span text:style-name="Emphasis">Práce v kurzu</text:span>, vyklikněte zadaný úkol a zvolte <text:span text:style-name="Emphasis">Zobrazit úkol</text:span>.</text:p>
        </text:list-item>
        <text:list-item>
          <text:p text:style-name="Numbering_20_1_Content"> Klikněte na ikonu složky pod počty odevzdaných a zadaných úkolů. <text:line-break/><draw:frame draw:style-name="mediacenter" draw:name="Ikona složky Legend" text:anchor-type="paragraph" draw:z-index="0" svg:width="21.166666666667cm" style:rel-width="100%"><draw:text-box><text:p text:style-name="legendcenter"><draw:frame draw:style-name="mediacenter" draw:name="Ikona složky" text:anchor-type="paragraph" draw:z-index="0" svg:width="21.166666666667cm" style:rel-width="100%" svg:height="12.54125cm" style:rel-height="scale"><draw:image xlink:href="Pictures/9964c63f5dcfc1f371a5dfc1c463c1b9.jpg" xlink:type="simple" xlink:show="embed" xlink:actuate="onLoad"/></draw:frame>Ikona složky</text:p></draw:text-box></draw:frame></text:p>
        </text:list-item>
        <text:list-item>
          <text:p text:style-name="Numbering_20_1_Content"> Pokud už někdo úkol odevzdal, složka se otevře. Pokud neodevzdal, zobrazí se jen chybové hlášení a je třeba počkat, než někdo úkol odevzdá. Klikněte na ikonu s dvojicí postav vedle cesty do adresáře. <text:line-break/><draw:frame draw:style-name="mediacenter" draw:name="Ikona sdílení Legend" text:anchor-type="paragraph" draw:z-index="0" svg:width="24.13cm" style:rel-width="100%"><draw:text-box><text:p text:style-name="legendcenter"><draw:frame draw:style-name="mediacenter" draw:name="Ikona sdílení" text:anchor-type="paragraph" draw:z-index="1" svg:width="24.13cm" style:rel-width="100%" svg:height="10.583333333333cm" style:rel-height="scale"><draw:image xlink:href="Pictures/5b6de7aecb631c941a9f78e447ef3bec.jpg" xlink:type="simple" xlink:show="embed" xlink:actuate="onLoad"/></draw:frame>Ikona sdílení</text:p></draw:text-box></draw:frame></text:p>
        </text:list-item>
        <text:list-item>
          <text:p text:style-name="Numbering_20_1_Content"> Zobrazí se okno sdílení. Vyberte <text:span text:style-name="Emphasis">Rozšířená nastavení</text:span> vpravo dole (ve stejném okně později získáme odkaz na sdílenou složku). V okně „Nastavení sdílení“ vyberte <text:span text:style-name="Emphasis">Změnit…</text:span> u volby „Konkrétní uživatelé mají přístup“. Následně vyberte „Zapnuto – všichni, kdo mají odkaz“. Vespod můžete ještě určit, zda se ostatní budou moci na soubory jen dívat nebo je i upravovat. Pak zvolte Uložit.<text:line-break/></text:p>
        </text:list-item>
      </text:list>
      <table:table table:style-name="Table1_Indentation_Level1">
        <table:table-column table:style-name="odt_auto_style_table_column_2_1"/>
        <table:table-column table:style-name="odt_auto_style_table_column_2_2"/>
        <table:table-column table:style-name="odt_auto_style_table_column_2_3"/>
        <table:table-row>
          <table:table-cell office:value-type="string" table:style-name="tablecell">
            <text:p text:style-name="tablealignleft"><draw:frame draw:style-name="mediacenter" draw:name="2" text:anchor-type="paragraph" draw:z-index="2" svg:width="10.609791666667cm" svg:height="5.2916666666667cm"><draw:image xlink:href="Pictures/4c2dbbac53e1fade3728f9077c58505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3" text:anchor-type="paragraph" draw:z-index="3" svg:width="10.583333333333cm" svg:height="12.117916666667cm"><draw:image xlink:href="Pictures/326316a99e98dc9701e9635c32d5b0d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4" text:anchor-type="paragraph" draw:z-index="4" svg:width="10.583333333333cm" svg:height="12.197291666667cm"><draw:image xlink:href="Pictures/ec2a52fb226c982e95c3b47b0b7e2067.jpg" xlink:type="simple" xlink:show="embed" xlink:actuate="onLoad"/></draw:frame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 okně „Sdílet s ostatními“ (první z posledních 3 oken) ještě vyklikněte nahoře „Získat odkaz ke sdílení“ a zkopírujte si uvedenou adresu odkazu.</text:p>
        </text:list-item>
        <text:list-item>
          <text:p text:style-name="Numbering_20_1_Content_Last"> Pošlete studentům v minulém bodě získaný odkaz, např. můžete poslat v Google Classroom studentům zprávu přes <text:span text:style-name="Emphasis">Stream</text:span>.</text:p>
        </text:list-item>
      </text:list>
      <text:h text:style-name="Heading_20_2" text:outline-level="2"><text:bookmark-start text:name="__RefHeading___slozitejsi.postup.sdileni.konkretnim.studentum_3"/><text:bookmark-start text:name="slozitejsi.postup.sdileni.konkretnim.studentum"/>Složitější postup – sdílení konkrétním studentům<text:bookmark-end text:name="__RefHeading___slozitejsi.postup.sdileni.konkretnim.studentum_3"/><text:bookmark-end text:name="slozitejsi.postup.sdileni.konkretnim.studentum"/></text:h>
      <text:p text:style-name="Text_20_body">Chcete-li mít jistotu, že se k souborům dostanou jen vybraní lidé, postupujte jako v jednodušším návodu kroky 1 až 3.</text:p>
      <text:p text:style-name="Text_20_body">Pak v okně „Sdílet s ostatními“ místo klikání na <text:span text:style-name="Emphasis">Rozšířené nastavení</text:span> vepište do políčka e-maily všech, kdo má mít přístup. Vedle zadaných e-mailů můžete nastavit, zda mohou uživatelé i editovat (ikona tužky) nebo jen prohlížet (ikona oka). Pod textovým polem vpravo je zaškrtávací políčko „Odeslat uživatelům oznámení“ – pokud budete odkaz studentům předávat třeba přes <text:span text:style-name="Emphasis">Stream</text:span>, může zůstat políčko odškrtnuté, aby se studentům zbytečně neposílal e-mail.</text:p>
      <text:p text:style-name="Text_20_body">E-maily studentů v kurzu snadno získáte tak, že v Classroom kliknete v záhlaví na <text:span text:style-name="Emphasis">Lidé</text:span>, pod nadpisem „Studenti“ zaškrtnete buď jednotlivé studenty nebo zaškrtávátko v horní části vybere všechny. Vyberte „Akce→Poslat e-mail“. Vyskočí okno s novým mailem, ze kterého si pouze zkopírujte adresy a okno zavřet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name="Table1_Indentation_Level1" style:family="table">
      <style:table-properties fo:margin-top="0.25cm" fo:margin-bottom="0.25cm" table:border-model="collapsing" style:width="385.512pt" style:rel-width="80%" fo:margin-left="1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3:19</meta:creation-date>
    <dc:creator>Generated</dc:creator>
    <dc:date>2026-09-05T06::23:19</dc:date>
    <dc:language>en-US</dc:language>
    <meta:editing-cycles>1</meta:editing-cycles>
    <meta:editing-duration>PT0S</meta:editing-duration>
    <dc:title>navody:classroom:pro-ucitele-zpristupneni-vypracovanych-ukolu-vsem</dc:title>
  </office:meta>
</office:document-meta>
</file>