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ed492abae54f456d451e4912a00c393.jpg"/>
  <manifest:file-entry manifest:media-type="image/jpeg" manifest:full-path="Pictures/de10312d7f51065e84e28fc8d1065f35.jpg"/>
  <manifest:file-entry manifest:media-type="image/svg+xml" manifest:full-path="Pictures/ccf150da43a941c5e85dfac87e333ae5.svg"/>
  <manifest:file-entry manifest:media-type="image/jpeg" manifest:full-path="Pictures/2f49c3e8e28ecad11aeb6600fd9c0b03.jpg"/>
  <manifest:file-entry manifest:media-type="image/jpeg" manifest:full-path="Pictures/45d490fbae1e5cf472f86fab1c9737bf.jpg"/>
  <manifest:file-entry manifest:media-type="image/jpeg" manifest:full-path="Pictures/3b3e4983d7e2d4879bef95672383cd8b.jpg"/>
  <manifest:file-entry manifest:media-type="image/jpeg" manifest:full-path="Pictures/8ceb794be2744f94714f28d8f88ab592.jpg"/>
  <manifest:file-entry manifest:media-type="image/jpeg" manifest:full-path="Pictures/0d00fb4f0a32b98da498f5dabae6dda8.jpg"/>
  <manifest:file-entry manifest:media-type="image/jpeg" manifest:full-path="Pictures/95771794b619555ede2fb61b064624f1.jpg"/>
  <manifest:file-entry manifest:media-type="image/jpeg" manifest:full-path="Pictures/2d77891ede4afcf8863232740a4e82d2.jpg"/>
  <manifest:file-entry manifest:media-type="image/jpeg" manifest:full-path="Pictures/443e2b20eda8bb56a487fdd347aa1aa8.jpg"/>
  <manifest:file-entry manifest:media-type="image/jpeg" manifest:full-path="Pictures/2f3aa34a9cf3eba2d7335bb062d2077b.jpg"/>
  <manifest:file-entry manifest:media-type="image/jpeg" manifest:full-path="Pictures/16761560d15cf06fea9e3e91b41dccf0.jpg"/>
  <manifest:file-entry manifest:media-type="image/jpeg" manifest:full-path="Pictures/204c6db0fc2431d7eb70c94106ede74f.jpg"/>
  <manifest:file-entry manifest:media-type="image/jpeg" manifest:full-path="Pictures/de7e8a60ebbc010ad1b3fe5697f734ab.jpg"/>
  <manifest:file-entry manifest:media-type="image/jpeg" manifest:full-path="Pictures/380913b6c2b958d042110f6934465cb0.jpg"/>
  <manifest:file-entry manifest:media-type="image/jpeg" manifest:full-path="Pictures/ecb000d0c0aa3e3746be045463e147b3.jpg"/>
  <manifest:file-entry manifest:media-type="image/jpeg" manifest:full-path="Pictures/38dd2971049ae37b02ed0ef5a700829f.jpg"/>
  <manifest:file-entry manifest:media-type="image/jpeg" manifest:full-path="Pictures/32b8059fdf746f87e49fd1235627edde.jpg"/>
  <manifest:file-entry manifest:media-type="image/jpeg" manifest:full-path="Pictures/a448da7fcfd6eec6cdaaf0ea4dfcdf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3dtisk"/><text:bookmark-start text:name="__RefHeading___tisk.na.3d.tiskarnach_1"/><text:bookmark-start text:name="tisk.na.3d.tiskarnach"/>Tisk na 3D tiskárnách<text:bookmark-end text:name="__RefHeading___tisk.na.3d.tiskarnach_1"/><text:bookmark-end text:name="tisk.na.3d.tiskarnach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d 06/2023 Edeečka už nemáme, místo nich jsou od 09/2023 je dispozici deset kusů Prusa Mini a dva kusy MK4. Původní Jeff (Prusa MK3) zůstává.</text:p><text:p text:style-name="Text_20_body">Na Průšovkách se nepoužívá na podložce lepidlo, pro odebírání nepoužíváme kovovou špachtli, podložku lze lehce vyjmout (je magnetická), ohnout a výtisk se odlomí.</text:p></table:table-cell></table:table-row></table:table></draw:text-box></draw:frame></text:p>
      <text:p text:style-name="Text_20_body">Na GML je zaměstnancům i studentům zdarma k dispozici deset kusů 3D tiskáren Prusa Mini, jedna tiskárna Prusa MK3S+, dvě tiskárny Prusa MK4 a v brzku přibude jedna tiskárna Bambulab. Aktuálně je zde v návodu popis, jak tisknout na Prusa Mini, Prusa MK4 a na Prusa MK3S+. Pokud si nejste jistí, jak na ně, kdokoliv z informatiků vám poradí, příště to už zvládnete úplně sami.</text:p>
      <text:p text:style-name="Text_20_body">Dále máme tiskárnu „Matylda“, jedná se o delta-tiskárnu <text:a xlink:type="simple" xlink:href="https://www.e-mole.cz/molestock" text:style-name="Internet_20_link" text:visited-style-name="Visited_20_Internet_20_Link">Molestock</text:a>. Její ovládání je složitější, ale po zaškolení je také možné ji používat a zvládá tisknout větší objekty. Je umístěná v informatickém skladu, pro tisk na ní kontaktujte prof. Rýdla. Bližší informace k této tiskárně na <text:a xlink:type="simple" xlink:href="https://wiki.gml.cz/navody:3dtisk:matylda" text:style-name="Internet_20_link" text:visited-style-name="Visited_20_Internet_20_Link">samostatné stránce</text:a>.</text:p>
      <text:p text:style-name="Text_20_body">Máme také starší tiskárnu typu RepRap Rebelix (<text:a xlink:type="simple" xlink:href="http://reprap4u.cz/rebelix/" text:style-name="Internet_20_link" text:visited-style-name="Visited_20_Internet_20_Link">popis zde</text:a>). Šlo o jeden z prvních prototypů, tiskárna je složitá na ovládání a má špatnou kvalitu tisku. Je k dispozici pouze pro experimentování pod dohledem vyučujícího. Tiskne pouze na ABS. Máte-li vážný zájem ji vyzkoušet, domluvte se s prof. Rýdlem. Tiskárna je umístěná v informatickém skladu.</text:p>
      <text:p text:style-name="Text_20_body">Deset <text:a xlink:type="simple" xlink:href="https://www.prusa3d.com/cs/kategorie/original-prusa-mini/" text:style-name="Internet_20_link" text:visited-style-name="Visited_20_Internet_20_Link">Průša Mini</text:a> se jmenují Monika01 až Monika10. Dvě <text:a xlink:type="simple" xlink:href="https://www.prusa3d.com/cs/kategorie/original-prusa-mk4/" text:style-name="Internet_20_link" text:visited-style-name="Visited_20_Internet_20_Link">Průša MK4</text:a> se jmenují Mirka01 a Mirka02. K dispozici je též <text:a xlink:type="simple" xlink:href="https://www.prusa3d.com/cs/produkt/stavebnice-3d-tiskarny-original-prusa-i3-mk3s-3/" text:style-name="Internet_20_link" text:visited-style-name="Visited_20_Internet_20_Link">Original Prusa i3 MK3S+</text:a>, který se jmenuje Jeff. Jeffa celého sestavili a i domeček pro ni navrhli a postavili studenti Polytechnického semináře 2021/22 (nps1, Zemene). Miniček jsme osm pořídili předsestavených, devátou sestavil prof. P. Krejčí, desátou prof. Rýdlo. MK4ku jsme jednu pořídili sestavenou (Enclosure na ni sestavil prof. Havlásek s Radimem Zeleným), druhou MK4ku sestavili včetne Enclosure prof. Rýdlo, prof. P. Krejčí a studenti Kuba Mariančík a Jasen Ivanov.</text:p>
      <text:h text:style-name="Heading_20_2" text:outline-level="2"><text:bookmark-start text:name="__RefHeading___material_2"/><text:bookmark-start text:name="material"/>Materiál<text:bookmark-end text:name="__RefHeading___material_2"/><text:bookmark-end text:name="material"/></text:h>
      <text:p text:style-name="Text_20_body">O shánění materiálu se nemusíte starat. 3D tiskárny používají buď plast typu ABS nebo častěji plast typu PLA. V obou případech je to struna (3mm nebo 1,75mm) namotaná na kotouči usazeném poblíž tiskárny. Konec této struny je zaveden do tryskové hlavy, která ji taví. Strunu zavádí někdo z informatiků, doporučujeme nesahat (hlavička má přes 250 °C, podložka cca 80 °C).</text:p>
      <text:h text:style-name="Heading_20_2" text:outline-level="2"><text:bookmark-start text:name="__RefHeading___kde.sehnat.model.k.tisku_3"/><text:bookmark-start text:name="kde.sehnat.model.k.tisku"/>Kde sehnat model k tisku<text:bookmark-end text:name="__RefHeading___kde.sehnat.model.k.tisku_3"/><text:bookmark-end text:name="kde.sehnat.model.k.tisku"/></text:h>
      <text:p text:style-name="Text_20_body">Abychom tiskli, musíme mít co. Vstupem pro 3D tisk je soubor s příponou .STL, v němž jsou de facto popsány souřadnice čar a ploch, které musí tiskárna vyrobit.
Nejjednodušší možností je model najít někde na Internetu a stáhnout si jej do počítače. Weby, které nabízejí hotové modely:
<text:a xlink:type="simple" xlink:href="https://www.thingiverse.com/" text:style-name="Internet_20_link" text:visited-style-name="Visited_20_Internet_20_Link">https://www.thingiverse.com/</text:a> (patrně nejlepší, nejvíc modelů, nejvíc uživatelů), <text:a xlink:type="simple" xlink:href="https://pinshape.com/" text:style-name="Internet_20_link" text:visited-style-name="Visited_20_Internet_20_Link">https://pinshape.com/</text:a>, <text:a xlink:type="simple" xlink:href="http://libre3d.com/" text:style-name="Internet_20_link" text:visited-style-name="Visited_20_Internet_20_Link">http://libre3d.com/</text:a>, <text:a xlink:type="simple" xlink:href="https://www.myminifactory.com/" text:style-name="Internet_20_link" text:visited-style-name="Visited_20_Internet_20_Link">https://www.myminifactory.com/</text:a>, <text:a xlink:type="simple" xlink:href="https://www.youmagine.com/" text:style-name="Internet_20_link" text:visited-style-name="Visited_20_Internet_20_Link">https://www.youmagine.com/</text:a> nebo vyhledávací engine <text:a xlink:type="simple" xlink:href="http://www.yeggi.com/" text:style-name="Internet_20_link" text:visited-style-name="Visited_20_Internet_20_Link">http://www.yeggi.com/</text:a>
Například u ThingIverse:
<draw:frame draw:style-name="medialeft" draw:name="0" text:anchor-type="paragraph" draw:z-index="0" svg:width="26.802291666667cm" style:rel-width="100%" svg:height="26.378958333333cm" style:rel-height="scale"><draw:image xlink:href="Pictures/4ed492abae54f456d451e4912a00c393.jpg" xlink:type="simple" xlink:show="embed" xlink:actuate="onLoad"/></draw:frame>
…klikneme na „Download all files“ a stáne se nám soubor .ZIP obsahující popis, možná i nějaké obrázky a jeden či několik souborů .STL:
<draw:frame draw:style-name="mediacenter" draw:name="1" text:anchor-type="paragraph" draw:z-index="1" svg:width="13.81125cm" svg:height="10.292291666667cm"><draw:image xlink:href="Pictures/de10312d7f51065e84e28fc8d1065f35.jpg" xlink:type="simple" xlink:show="embed" xlink:actuate="onLoad"/></draw:frame>
Koukám, že zrovna u AirSpinneru je v balíku dokonce několik verzí <draw:frame draw:style-name="media" draw:name="2" text:anchor-type="as-char" draw:z-index="2" svg:width="" svg:rel-width="100%" svg:height="0cm"><draw:image xlink:href="Pictures/ccf150da43a941c5e85dfac87e333ae5.svg" xlink:type="simple" xlink:show="embed" xlink:actuate="onLoad"/></draw:frame>
Balík .ZIP rozbalíme do nějakého adresáře. Ověříme licenci (v souboru s popisem) a přečteme si popis.</text:p>
      <text:p text:style-name="Text_20_body">Druhou možností je nakreslit si vlastní model v nějakém 3D programu. Návod na jeden takový najdete <text:a xlink:type="simple" xlink:href="http://www.gml.cz/projekty/pes/" text:style-name="Internet_20_link" text:visited-style-name="Visited_20_Internet_20_Link"> v projektu PES, sada 26</text:a>. Všechny 3D programy umějí ukládat do souboru typu .STL. Například:
<draw:frame draw:style-name="mediacenter" draw:name="3" text:anchor-type="paragraph" draw:z-index="3" svg:width="33.49625cm" style:rel-width="100%" svg:height="25.161875cm" style:rel-height="scale"><draw:image xlink:href="Pictures/2f49c3e8e28ecad11aeb6600fd9c0b03.jpg" xlink:type="simple" xlink:show="embed" xlink:actuate="onLoad"/></draw:frame></text:p>
      <text:p text:style-name="Text_20_body">Třetí možností je nakreslit si vlastní model v nějakém 3D modeláři dostupném online. Intuitivní je <text:a xlink:type="simple" xlink:href="https://www.tinkercad.com" text:style-name="Internet_20_link" text:visited-style-name="Visited_20_Internet_20_Link"> TinkerCAD</text:a>, pokud jste zvyklí na SketchUp, i u něj lze použít jeho <text:a xlink:type="simple" xlink:href="https://app.sketchup.com" text:style-name="Internet_20_link" text:visited-style-name="Visited_20_Internet_20_Link"> online verzi</text:a>.</text:p>
      <text:p text:style-name="Text_20_body">Zajímavou (čtvrtou) možností je též použití stránky <text:a xlink:type="simple" xlink:href="http://3dp.rocks/lithophane/" text:style-name="Internet_20_link" text:visited-style-name="Visited_20_Internet_20_Link"> tvořící tzv. litofanii</text:a>. Nahrajete do ní fotku .JPG, nastavíte parametry (či ponecháte původní) a stáhenete si soubor .STL s litofanií – po vytištění ji lze prosvítit a vidíte trojrozměrně původní fotku ve světlých a tmavých odstínech. Vyzkoušejte, je to jednoduché a efektní…</text:p>
      <text:h text:style-name="Heading_20_2" text:outline-level="2"><text:bookmark-start text:name="__RefHeading___jak.model.pripravit.a.poslat.do.fronty_4"/><text:bookmark-start text:name="jak.model.pripravit.a.poslat.do.fronty"/>Jak model připravit a poslat do fronty<text:bookmark-end text:name="__RefHeading___jak.model.pripravit.a.poslat.do.fronty_4"/><text:bookmark-end text:name="jak.model.pripravit.a.poslat.do.fronty"/></text:h>
      <text:p text:style-name="Text_20_body">Zatímco standard .STL je univerzálním pro všechny 3D tiskárny, my potřebujeme konkrétní příkazy pro tu naši ve formátu .GCODE. Používáme pro to Prusa Slicer. Miničkám (Monika01 až Monika10) i MK4kám (Mirka01 a Mirka02) lze bez problémů výsledek poslat po síti rovnou ze sliceru, Jeffovi je třeba fyzicky soubor nahrát na SD-kartu a zasunout do ovládacího panelu.</text:p>
      <text:h text:style-name="Heading_20_3" text:outline-level="3"><text:bookmark-start text:name="__RefHeading___prvni.spusteni.prusa.sliceru_5"/><text:bookmark-start text:name="prvni.spusteni.prusa.sliceru"/>První spuštění Prusa Sliceru<text:bookmark-end text:name="__RefHeading___prvni.spusteni.prusa.sliceru_5"/><text:bookmark-end text:name="prvni.spusteni.prusa.sliceru"/></text:h>
      <text:p text:style-name="Text_20_body">V učebnách informatiky Prusa Slicer najdete nainstalovaný, ovšem ne nakonfigurovaný. Pro jiný PC, instalátor Prusa Sliceru najdete na <text:a xlink:type="simple" xlink:href="https://help.prusa3d.com/downloads" text:style-name="Internet_20_link" text:visited-style-name="Visited_20_Internet_20_Link">Prusa3D</text:a>. </text:p>
      <text:p text:style-name="Text_20_body">Pokud spouštíte na konkrétním počítači Prusa Slicer poprvé, spustí se průvodce. Průvodce lze spustit i kdykoliv později, v menu <text:span text:style-name="Strong_20_Emphasis">Konfigurace - Průvodce nastavením</text:span>. V průvodci je třeba si přidat tiskárny <text:span text:style-name="Strong_20_Emphasis">i3 MK3S+</text:span>, <text:span text:style-name="Strong_20_Emphasis">MK4</text:span> a <text:span text:style-name="Strong_20_Emphasis">Mini</text:span>, všechny s tryskou 0,4 mm.</text:p>
      <text:p text:style-name="Text_20_body"><draw:frame draw:style-name="media" draw:name="4" text:anchor-type="as-char" draw:z-index="4" svg:width="10.583333333333cm" svg:height="8.1083890126206cm"><draw:image xlink:href="Pictures/45d490fbae1e5cf472f86fab1c9737bf.jpg" xlink:type="simple" xlink:show="embed" xlink:actuate="onLoad"/></draw:frame></text:p>
      <text:p text:style-name="Text_20_body">Průvodce lze poté dokončit. Až Prusa Slicer umí s těmito typy tiskáren pracovat, zvolte <text:span text:style-name="Strong_20_Emphasis">Soubor-Importovat-Importovat Kkonfigurační Balík</text:span>. Konfigurace pro GML najdete buď na <text:a xlink:type="simple" xlink:href="https://wiki.gml.cz/navody:gml-prusaslicer-zakladni_konfigurace-config.zip" text:style-name="Internet_20_link" text:visited-style-name="Visited_20_Internet_20_Link"> .ini zabalený do .zip</text:a> nebo na školním disku <text:span text:style-name="Strong_20_Emphasis">L:\I-vyuka\PrusaSlicer_config_bundle.ini</text:span>. Konfigurace přidá tzv. fyzické tiskárny Monika01 až Monika10, Mirka01 až Mirka02, včetně hesel pro jejich přímý tisk.</text:p>
      <text:h text:style-name="Heading_20_3" text:outline-level="3"><text:bookmark-start text:name="__RefHeading___zvolte.tiskarnu_6"/><text:bookmark-start text:name="zvolte.tiskarnu"/>Zvolte tiskárnu<text:bookmark-end text:name="__RefHeading___zvolte.tiskarnu_6"/><text:bookmark-end text:name="zvolte.tiskarnu"/></text:h>
      <text:p text:style-name="Text_20_body">Po spuštění Prusa SLiceru nejprve zvolíme tiskárnu, pro kterou chceme model připravovat: </text:p>
      <text:p text:style-name="Text_20_body"><draw:frame draw:style-name="media" draw:name="5" text:anchor-type="as-char" draw:z-index="5" svg:width="20.875625cm" style:rel-width="100%" svg:height="13.837708333333cm" style:rel-height="scale"><draw:image xlink:href="Pictures/3b3e4983d7e2d4879bef95672383cd8b.jpg" xlink:type="simple" xlink:show="embed" xlink:actuate="onLoad"/></draw:frame></text:p>
      <text:p text:style-name="Text_20_body">Tím se změní všechny parametry, typicky i velikost a obrázek podložky.</text:p>
      <text:h text:style-name="Heading_20_3" text:outline-level="3"><text:bookmark-start text:name="__RefHeading___import.modelu.usazeni.na.desku_7"/><text:bookmark-start text:name="import.modelu.usazeni.na.desku"/>Import modelu, usazení na desku<text:bookmark-end text:name="__RefHeading___import.modelu.usazeni.na.desku_7"/><text:bookmark-end text:name="import.modelu.usazeni.na.desku"/></text:h>
      <text:p text:style-name="Text_20_body">Soubor do něj můžete přenést Drag&amp;Drop myší z běžného windowsího okna. Případně můžete zvolit Soubor-Importovat-Importovat STL či stisknout Ctrl+I. Objekt se naimportuje vždy doprostřed:</text:p>
      <text:p text:style-name="Text_20_body"><draw:frame draw:style-name="media" draw:name="6" text:anchor-type="as-char" draw:z-index="6" svg:width="33.3375cm" style:rel-width="100%" svg:height="25.7175cm" style:rel-height="scale"><draw:image xlink:href="Pictures/8ceb794be2744f94714f28d8f88ab592.jpg" xlink:type="simple" xlink:show="embed" xlink:actuate="onLoad"/></draw:frame></text:p>
      <text:p text:style-name="Text_20_body">Pokud importujeme objektů víc, jsou překryty, doporučujeme použít tlačítko „Uspořádat“ v horní liště nebo stisknout písmeno <text:span text:style-name="Strong_20_Emphasis">A</text:span>:</text:p>
      <text:p text:style-name="Text_20_body"><draw:frame draw:style-name="media" draw:name="7" text:anchor-type="as-char" draw:z-index="7" svg:width="5.2916666666667cm" style:rel-width="100%" svg:height="2.0423976608187cm" style:rel-height="scale"><draw:image xlink:href="Pictures/0d00fb4f0a32b98da498f5dabae6dda8.jpg" xlink:type="simple" xlink:show="embed" xlink:actuate="onLoad"/></draw:frame></text:p>
      <text:p text:style-name="Text_20_body">Objekty se poskládají nejvhodnějším možným způsobem, aby se vlezly:</text:p>
      <text:p text:style-name="Text_20_body"><draw:frame draw:style-name="media" draw:name="8" text:anchor-type="as-char" draw:z-index="8" svg:width="33.125833333333cm" style:rel-width="100%" svg:height="23.918333333333cm" style:rel-height="scale"><draw:image xlink:href="Pictures/95771794b619555ede2fb61b064624f1.jpg" xlink:type="simple" xlink:show="embed" xlink:actuate="onLoad"/></draw:frame></text:p>
      <text:p text:style-name="Text_20_body">Ikonami v levém svislém pruhu lze jednotlivé objekty upravovat: posouvat pomocí <draw:frame draw:style-name="media" draw:name="9" text:anchor-type="as-char" draw:z-index="9" svg:width="1.3229166666667cm" svg:height="1.3229166666667cm"><draw:image xlink:href="Pictures/2d77891ede4afcf8863232740a4e82d2.jpg" xlink:type="simple" xlink:show="embed" xlink:actuate="onLoad"/></draw:frame>, zvětšovat či zmenšovat pomocí <draw:frame draw:style-name="media" draw:name="10" text:anchor-type="as-char" draw:z-index="10" svg:width="1.3229166666667cm" svg:height="1.4216417910448cm"><draw:image xlink:href="Pictures/443e2b20eda8bb56a487fdd347aa1aa8.jpg" xlink:type="simple" xlink:show="embed" xlink:actuate="onLoad"/></draw:frame>, otáčet ve všech osách pomocí <draw:frame draw:style-name="media" draw:name="11" text:anchor-type="as-char" draw:z-index="11" svg:width="1.3229166666667cm" svg:height="1.2241915422886cm"><draw:image xlink:href="Pictures/2f3aa34a9cf3eba2d7335bb062d2077b.jpg" xlink:type="simple" xlink:show="embed" xlink:actuate="onLoad"/></draw:frame>, pozicovat následně vybranou plochu na podložku pomocí <draw:frame draw:style-name="media" draw:name="12" text:anchor-type="as-char" draw:z-index="12" svg:width="1.3229166666667cm" svg:height="1.3607142857143cm"><draw:image xlink:href="Pictures/16761560d15cf06fea9e3e91b41dccf0.jpg" xlink:type="simple" xlink:show="embed" xlink:actuate="onLoad"/></draw:frame>, řezat nějakou rovinou (rozdělit na víc objektů) pomocí <draw:frame draw:style-name="media" draw:name="13" text:anchor-type="as-char" draw:z-index="13" svg:width="1.3229166666667cm" svg:height="1.4808768656716cm"><draw:image xlink:href="Pictures/204c6db0fc2431d7eb70c94106ede74f.jpg" xlink:type="simple" xlink:show="embed" xlink:actuate="onLoad"/></draw:frame> a další.</text:p>
      <text:h text:style-name="Heading_20_3" text:outline-level="3"><text:bookmark-start text:name="__RefHeading___nastaveni.tisku.-.filemant.podpery.vypln.limec_8"/><text:bookmark-start text:name="nastaveni.tisku.-.filemant.podpery.vypln.limec"/>Nastavení tisku - filemant, podpěry, výplň, límec<text:bookmark-end text:name="__RefHeading___nastaveni.tisku.-.filemant.podpery.vypln.limec_8"/><text:bookmark-end text:name="nastaveni.tisku.-.filemant.podpery.vypln.limec"/></text:h>
      <text:p text:style-name="Text_20_body">Přímo v úvodní záložce (pohledu na podložku) najdeme vpravo i základní nastavení tisku:</text:p>
      <text:p text:style-name="Text_20_body"><draw:frame draw:style-name="media" draw:name="14" text:anchor-type="as-char" draw:z-index="14" svg:width="10.583333333333cm" svg:height="5.5053444180523cm"><draw:image xlink:href="Pictures/de7e8a60ebbc010ad1b3fe5697f734ab.jpg" xlink:type="simple" xlink:show="embed" xlink:actuate="onLoad"/></draw:frame></text:p>
      <text:p text:style-name="Text_20_body"><text:span text:style-name="Strong_20_Emphasis">Filament</text:span> ponechme na hodnotě <text:span text:style-name="Strong_20_Emphasis">Generic PLA</text:span>. Tiskárnu, na které chceme tisknout (buď obecný profil nebo konkrétní fyzickou tiskárnu). <text:span text:style-name="Strong_20_Emphasis">Podpěry</text:span> je vhodné nechat všude, samotný Prusa Slicer rozhodne, kde se hodí, aby model při tisku nespadl. <text:span text:style-name="Strong_20_Emphasis">Výplň</text:span> postačí <text:span text:style-name="Strong_20_Emphasis">20 %</text:span> (šetříme materiálem), po vyztužení horními a spodními plnými vrstvami je model velmi pevný. Naopak vysoká výplň znamená smršťování objektu a občas pokazí celý tisk. Máte-li malou plochu základny a vysoký model (např. strom, váza, …), je velmi vhodné <text:span text:style-name="Strong_20_Emphasis">ponechat límec</text:span> (drobná ploška okolo první vrstvy), ono to neublíží, aspoň se model neutrhne.</text:p>
      <text:h text:style-name="Heading_20_3" text:outline-level="3"><text:bookmark-start text:name="__RefHeading___slicovani.prohlednuti.sliceu_9"/><text:bookmark-start text:name="slicovani.prohlednuti.sliceu"/>Slicování, prohlédnutí sliceu<text:bookmark-end text:name="__RefHeading___slicovani.prohlednuti.sliceu_9"/><text:bookmark-end text:name="slicovani.prohlednuti.sliceu"/></text:h>
      <text:p text:style-name="Text_20_body">Použijeme tlačítko <text:span text:style-name="Strong_20_Emphasis">Slicovat</text:span> vpravo dole. Tím se celá scéna přepočítá do cestiček, kudy tiskárna plast poveze po jednotlivých vrstvách. Mezi pohledy „modely na posložce“ a „prohlížením navržených cestiček“ lze přepínat ikonami <draw:frame draw:style-name="media" draw:name="15" text:anchor-type="as-char" draw:z-index="15" svg:width="1.3229166666667cm" svg:height="0.74043843283582cm"><draw:image xlink:href="Pictures/380913b6c2b958d042110f6934465cb0.jpg" xlink:type="simple" xlink:show="embed" xlink:actuate="onLoad"/></draw:frame>. </text:p>
      <text:p text:style-name="Text_20_body">Napravo od prohlížení navržených cestiček naleznete vysoký (na výšku) posuvník, v němž si myší můžete zvolit, které vrstvy tisku vidíte a které ne – lze tak prohlédnout v každé vrstvě přesný pohyb tiskárny. Vyzkoušejte, uvidíte.</text:p>
      <text:p text:style-name="Text_20_body"><draw:frame draw:style-name="mediacenter" draw:name="16" text:anchor-type="paragraph" draw:z-index="16" svg:width="1.0583333333333cm" svg:height="6.0854166666667cm"><draw:image xlink:href="Pictures/ecb000d0c0aa3e3746be045463e147b3.jpg" xlink:type="simple" xlink:show="embed" xlink:actuate="onLoad"/></draw:frame></text:p>
      <text:p text:style-name="Text_20_body">Na cestách si všimněte různé barvy, podle funkce cesty. Například:</text:p>
      <text:p text:style-name="Text_20_body"><draw:frame draw:style-name="media" draw:name="17" text:anchor-type="as-char" draw:z-index="17" svg:width="10.583333333333cm" svg:height="7.868368962787cm"><draw:image xlink:href="Pictures/38dd2971049ae37b02ed0ef5a700829f.jpg" xlink:type="simple" xlink:show="embed" xlink:actuate="onLoad"/></draw:frame></text:p>
      <text:p text:style-name="Text_20_body">Podobný posuvník je i vodorovný, v dolní části. Slouží k detailnímu procházení cestu opravdu kousek po kousku.</text:p>
      <text:p text:style-name="Text_20_body">Pokud při sliceování detekuje Prusa Slicer nějakou chybu, zobrazí vám ji v pravém dolním rohu náhledu jako plovoucí okno. Případně i varování. Neignorujte tyto hlášky, většinou, když je (nezkušeně) nevyřešíte, výsledný 3D tisk nedopadne dobře. Typicky třeba prázdná vrstva (chyba v modelu):</text:p>
      <text:p text:style-name="Text_20_body"><draw:frame draw:style-name="media" draw:name="18" text:anchor-type="as-char" draw:z-index="18" svg:width="10.583333333333cm" svg:height="12.695689069925cm"><draw:image xlink:href="Pictures/32b8059fdf746f87e49fd1235627edde.jpg" xlink:type="simple" xlink:show="embed" xlink:actuate="onLoad"/></draw:frame></text:p>
      <text:p text:style-name="Text_20_body">Chybou může být také absence podpěr, malá plocha dotyku, konflikty v cestách více objektů, pozice mimo tisknutelnou oblast, atp.</text:p>
      <text:h text:style-name="Heading_20_3" text:outline-level="3"><text:bookmark-start text:name="__RefHeading___jde.se.tisknout.na.minickach_10"/><text:bookmark-start text:name="jde.se.tisknout.na.minickach"/>Jde se tisknout na Miničkách<text:bookmark-end text:name="__RefHeading___jde.se.tisknout.na.minickach_10"/><text:bookmark-end text:name="jde.se.tisknout.na.minickach"/></text:h>
      <text:p text:style-name="Text_20_body">Pokud máte korektní konfiguraci Prusa Sliceru, má rovnou nastavený přímý tisk na tiskárny Monika01 až Monika10. Zvolíme-li konkrétní fyzickou tiskárnu, vpravo dole se nám vedle tlačítka „Exportovat G-Code“ objeví i tlačítko pro přímé odeslání pomocí Prusalinku. Viz obrázek:</text:p>
      <text:p text:style-name="Text_20_body"><draw:frame draw:style-name="media" draw:name="19" text:anchor-type="as-char" draw:z-index="19" svg:width="10.583333333333cm" svg:height="6.117898291617cm"><draw:image xlink:href="Pictures/a448da7fcfd6eec6cdaaf0ea4dfcdfe4.jpg" xlink:type="simple" xlink:show="embed" xlink:actuate="onLoad"/></draw:frame></text:p>
      <text:p text:style-name="Text_20_body">Velmi důležité: Vždy si fyzicky zkontrolujeme, že na tiskárně není dotištěný předchozí model! Není možné posílat jen tak naslepo tisk na stojící tiskárnu.</text:p>
      <text:h text:style-name="Heading_20_3" text:outline-level="3"><text:bookmark-start text:name="__RefHeading___jde.se.tisknout.na.mk3s_11"/><text:bookmark-start text:name="jde.se.tisknout.na.mk3s"/>Jde se tisknout na MK3S+<text:bookmark-end text:name="__RefHeading___jde.se.tisknout.na.mk3s_11"/><text:bookmark-end text:name="jde.se.tisknout.na.mk3s"/></text:h>
      <text:p text:style-name="Text_20_body">Jeff (tiskárna MK3S+) nemá síťové rozhraní, musíme kliknout na tlačítko „Exportovat G-Code“, uložit soubor .gcode na SD-kartu, kterou v Jeffovi najdeme, následně ji vložit zpátky do Jeffa a kolečkem vybrat náš soubor.</text:p>
      <text:h text:style-name="Heading_20_3" text:outline-level="3"><text:bookmark-start text:name="__RefHeading___vyjmuti.hotoveho.tisku_12"/><text:bookmark-start text:name="vyjmuti.hotoveho.tisku"/>Vyjmutí hotového tisku<text:bookmark-end text:name="__RefHeading___vyjmuti.hotoveho.tisku_12"/><text:bookmark-end text:name="vyjmuti.hotoveho.tisku"/></text:h>
      <text:p text:style-name="Text_20_body">Opatrně, bezprostředně po tisku je podložka poměrně horká. Z podložky sejmeme magneticky uchycený vrchní plát i s tiskem, lát lze mírně ohýbat, tisk pak lépe odskočí. Tisk lze většinou bez obtíží fyzicky odlomit.</text:p>
      <text:p text:style-name="Text_20_body">Při vracení plátu postupujte přesně, na okraji podložky jsou kolíčky, do nichž pasuje výřez v plátu.</text:p>
      <text:h text:style-name="Heading_20_3" text:outline-level="3"><text:bookmark-start text:name="__RefHeading___v.pripade.komplikaci_13"/><text:bookmark-start text:name="v.pripade.komplikaci"/>V případě komplikací<text:bookmark-end text:name="__RefHeading___v.pripade.komplikaci_13"/><text:bookmark-end text:name="v.pripade.komplikaci"/></text:h>
      <text:p text:style-name="Text_20_body">Při komplikacích oslovte někoho z učitelů informatiky, případně někoho z support-teamu 3D tisku.
Pokud není nikdo „po ruce“ a opravdu jde o kritickou situaci, lze tiskárnu vypnout od zdroje elektřiny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8:43</meta:creation-date>
    <dc:creator>Generated</dc:creator>
    <dc:date>2026-09-05T06::48:43</dc:date>
    <dc:language>en-US</dc:language>
    <meta:editing-cycles>1</meta:editing-cycles>
    <meta:editing-duration>PT0S</meta:editing-duration>
    <dc:title>navody:3dtisk</dc:title>
  </office:meta>
</office:document-meta>
</file>