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fe3698cdc94dda07f91bdbea02ad534.png"/>
  <manifest:file-entry manifest:media-type="image/png" manifest:full-path="Pictures/3b461af09bc20c9e611a80aa35893d5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ematika:stereometrie:rezkrychle1"/><text:bookmark-start text:name="__RefHeading___rez.krychle.1.a.2.pravidlo_1"/><text:bookmark-start text:name="rez.krychle.1.a.2.pravidlo"/>Řez krychle (1. a 2. pravidlo)<text:bookmark-end text:name="__RefHeading___rez.krychle.1.a.2.pravidlo_1"/><text:bookmark-end text:name="rez.krychle.1.a.2.pravidlo"/></text:h>
      <text:p text:style-name="Text_20_body">Je dána krychle ABCDEFGH ve volném rovnoběžném promítání a body KLM podle obrázku. Proveďte řez krychle rovinou KLM.</text:p>
      <text:p text:style-name="Text_20_body"><draw:frame draw:style-name="mediacenter" draw:name="Zadání Legend" text:anchor-type="paragraph" draw:z-index="0" svg:width="16.66875cm"><draw:text-box><text:p text:style-name="legendcenter"><draw:frame draw:style-name="mediacenter" draw:name="Zadání" text:anchor-type="paragraph" draw:z-index="0" svg:width="16.66875cm" svg:height="13.335cm"><draw:image xlink:href="Pictures/2fe3698cdc94dda07f91bdbea02ad534.png" xlink:type="simple" xlink:show="embed" xlink:actuate="onLoad"/></draw:frame>Zadání</text:p></draw:text-box></draw:frame></text:p>
      <text:h text:style-name="Heading_20_2" text:outline-level="2"><text:bookmark-start text:name="__RefHeading___reseni_2"/><text:bookmark-start text:name="reseni"/>Řešení<text:bookmark-end text:name="__RefHeading___reseni_2"/><text:bookmark-end text:name="reseni"/></text:h>
      <text:p text:style-name="Text_20_body"><draw:frame draw:style-name="mediacenter" draw:name="Řešení Legend" text:anchor-type="paragraph" draw:z-index="0" svg:width="16.66875cm"><draw:text-box><text:p text:style-name="legendcenter"><draw:frame draw:style-name="mediacenter" draw:name="Řešení" text:anchor-type="paragraph" draw:z-index="1" svg:width="16.66875cm" svg:height="13.335cm"><draw:image xlink:href="Pictures/3b461af09bc20c9e611a80aa35893d52.png" xlink:type="simple" xlink:show="embed" xlink:actuate="onLoad"/></draw:frame>Řešení</text:p></draw:text-box></draw:frame></text:p>
      <text:list text:style-name="Numbering_20_1" text:continue-numbering="false">
        <text:list-item>
          <text:p text:style-name="Numbering_20_1_Content_First"> Podle 1. pravidla spojím body L a M, leží oba v rovině podstavy. Přímka LM protíná hranu AB v bodě, který označím I, LI je první část řezu.</text:p>
        </text:list-item>
        <text:list-item>
          <text:p text:style-name="Numbering_20_1_Content"> Podle 2. pravidla narýsuji rovnoběžku s LI bodem K, protože K leží v rovině horní podstavy, která je rovnoběžná s rovinou spodní podstavy, ve které leží LI. Rovnoběžka protíná hranu HE v bodě J. Úsečka JK je další částí řezu.</text:p>
        </text:list-item>
        <text:list-item>
          <text:p text:style-name="Numbering_20_1_Content"> Podle 1. pravidla spojím JM, dostávám bod N.</text:p>
        </text:list-item>
        <text:list-item>
          <text:p text:style-name="Numbering_20_1_Content"> Podle 1. pravidla spojím NI.</text:p>
        </text:list-item>
        <text:list-item>
          <text:p text:style-name="Numbering_20_1_Content"> Podle 2. pravidla vedu rovnoběžku bodem K s přímkou NI, jelikož zadní a přední stěna krychle jsou rovnoběžné.</text:p>
        </text:list-item>
        <text:list-item>
          <text:p text:style-name="Numbering_20_1_Content"> Podle 1. pravidla spojím nově vzniklý bod O s L.</text:p>
        </text:list-item>
        <text:list-item>
          <text:p text:style-name="Numbering_20_1_Content_Last"> Řezem je 6úhelník LINJKO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6::35:04</meta:creation-date>
    <dc:creator>Generated</dc:creator>
    <dc:date>2026-09-05T06::35:04</dc:date>
    <dc:language>en-US</dc:language>
    <meta:editing-cycles>1</meta:editing-cycles>
    <meta:editing-duration>PT0S</meta:editing-duration>
    <dc:title>matematika:stereometrie:rezkrychle1</dc:title>
  </office:meta>
</office:document-meta>
</file>