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planimetrie:spolecnatecna"/><text:bookmark-start text:name="__RefHeading___spolecna.tecna.dvou.kruznic_1"/><text:bookmark-start text:name="spolecna.tecna.dvou.kruznic"/>Společná tečna dvou kružnic<text:bookmark-end text:name="__RefHeading___spolecna.tecna.dvou.kruznic_1"/><text:bookmark-end text:name="spolecna.tecna.dvou.kruznic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p text:style-name="Text_20_body">Jsou dány dvě kružnice. Nalezněte všechny jejich společné tečny.</text:p>
      <text:h text:style-name="Heading_20_2" text:outline-level="2"><text:bookmark-start text:name="__RefHeading___nacrtek_3"/><text:bookmark-start text:name="nacrtek"/>Náčrtek<text:bookmark-end text:name="__RefHeading___nacrtek_3"/><text:bookmark-end text:name="nacrtek"/></text:h>
      <text:p text:style-name="Text_20_body">Nakreslíme přímku, dále dvě kružnice, kterým je tato přímka tečnou. Doplníme spojnici středů a tím zakreslíme střed stejnolehlosti (průsečík tečny a spojnice středů). Můžeme doplnit i druhé řešení – od ruky načrtneme druhou tečnu.</text:p>
      <text:h text:style-name="Heading_20_2" text:outline-level="2"><text:bookmark-start text:name="__RefHeading___uvaha.reseni_4"/><text:bookmark-start text:name="uvaha.reseni"/>Úvaha – řešení<text:bookmark-end text:name="__RefHeading___uvaha.reseni_4"/><text:bookmark-end text:name="uvaha.reseni"/></text:h>
      <text:p text:style-name="Text_20_body">Užijeme homotetie, ve které jedna kružnice přechází v druhou. V tomto zobrazení nalezneme společný tečný bod, který se zobrazuje z jedné kružnice na druhou. Je zřejmé, že tento tečný bod bude společný pro libovolný obraz kružnice (s libovolným koeficientem). Z toho plyne, že tato tečna prochází i středem homotetie (pokud by byl definicí stejnolehlosti povolen koeficient 0, pak by se s tímto koeficientem celá kružnice včetně tohoto bodu promítla právě do středu stejnolehlosti).</text:p>
      <text:p text:style-name="Text_20_body">Střed stejnolehlosti leží s jistotou na spojnici středů kružnic, protože speciálně i středy se musí vzájemně zobrazit. Dále zvolíme libovolný bod na jedné kružnici a na druhé zvolíme bod pod stejným kladným i záporným úhlem vůči spojnici středů, což je dáno nutností zachovat koeficient stejnolehlosti, resp. rovnoběžnost. Kladný i záporný úhel volíme proto, že kružnice se mohou na sebe zobrazit podle dvou stejnolehlostí, s kladným a záporným koeficientem.</text:p>
      <text:p text:style-name="Text_20_body">Tečnu ke kružnici z bodu (středu stejnolehlosti) nenajdeme od ruky přiložením pravítka, ale pomocí konstrukce thaletovy kružnice nad úsečkou danou středem stejnolehlosti a středem kružnice. Průsečík kružnice a thaletovy kružnice je tečný bod.</text:p>
      <text:h text:style-name="Heading_20_2" text:outline-level="2"><text:bookmark-start text:name="__RefHeading___postup_5"/><text:bookmark-start text:name="postup"/>Postup<text:bookmark-end text:name="__RefHeading___postup_5"/><text:bookmark-end text:name="postup"/></text:h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6:32</meta:creation-date>
    <dc:creator>Generated</dc:creator>
    <dc:date>2026-09-05T07::26:32</dc:date>
    <dc:language>en-US</dc:language>
    <meta:editing-cycles>1</meta:editing-cycles>
    <meta:editing-duration>PT0S</meta:editing-duration>
    <dc:title>matematika:planimetrie:spolecnatecna</dc:title>
  </office:meta>
</office:document-meta>
</file>