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20e94fc7ae1407c56e3b5f263578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lanimetrie:pis1b"/><text:bookmark-start text:name="__RefHeading___mala.pisemka.na.stredovou.soumernost.skupina.b_1"/><text:bookmark-start text:name="mala.pisemka.na.stredovou.soumernost.skupina.b"/>Malá písemka na středovou souměrnost, skupina B<text:bookmark-end text:name="__RefHeading___mala.pisemka.na.stredovou.soumernost.skupina.b_1"/><text:bookmark-end text:name="mala.pisemka.na.stredovou.soumernost.skupina.b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Je dána úsečka CS<text:span text:style-name="sub">1</text:span> délky 3 cm. Sestrojte všechny trojúhelníky ABC, pro které je CS<text:span text:style-name="sub">1</text:span> těžnicí t<text:span text:style-name="sub">c</text:span> a platí, že t<text:span text:style-name="sub">b</text:span>=7,5 cm a α = 30°.</text:p>
      <text:h text:style-name="Heading_20_2" text:outline-level="2"><text:bookmark-start text:name="__RefHeading___reseni_3"/><text:bookmark-start text:name="reseni"/>Řešení<text:bookmark-end text:name="__RefHeading___reseni_3"/><text:bookmark-end text:name="reseni"/></text:h>
      <text:p text:style-name="Text_20_body">Z náčrtku (nakreslíme libovolný trojúhelník, mající přibližně 30° úhel α a odhadem 7,5:3 poměr těžnic na b a c) je vidět, že bod S<text:span text:style-name="sub">1</text:span> je středem souměrnosti, ve které bod A přechází do B a naopak (A'=B, B'=A).</text:p>
      <text:p text:style-name="Text_20_body">Pro bod A známe z náčrtku tu vlastnost, že je z něj úsečka AB vidět pod úhlem 30°. Pro bod B prozměnu platí, že leží na těžnici t<text:span text:style-name="sub">b</text:span>, která je dlouhá 7,5 cm.</text:p>
      <text:p text:style-name="Text_20_body">Informace o druhé těžnici ztěžuje tento příklad oproti <text:a xlink:type="simple" xlink:href="https://wiki.gml.cz/matematika:planimetrie:pis1a" text:style-name="Internet_20_link" text:visited-style-name="Visited_20_Internet_20_Link">druhé skupině</text:a>, protože je nejprve nutné najít těžiště T (ve 2/3 délky těžnice t<text:span text:style-name="sub">c</text:span>) a následně do těžiště umístit střed kružnice k o poloměru 2/3 délky t<text:span text:style-name="sub">b</text:span>.</text:p>
      <text:p text:style-name="Text_20_body">V obou případech třetiny konstruujeme pomocí pomocné polopřímky s nanesením 3 stejně (libovolně) velkých dílků a rovnoběžek (tj. pomocí stejnolehlosti).</text:p>
      <text:p text:style-name="Text_20_body">Na kružnici k(T, 2/3*7,5cm) leží bod B, proto bude bod A = B' ležet na kružnici k' – obrazu kružnice k ve středové souměrnosti podle S<text:span text:style-name="sub">1</text:span>.</text:p>
      <text:p text:style-name="Text_20_body">Bod A ale leží zároveň na množině bodů dané vlastnosti, množině bodů, ze kterých je úsečka CS<text:span text:style-name="sub">1</text:span> vidět pod úhlem 30°. Nalezneme-li průsečík, máme bod A.</text:p>
      <text:p text:style-name="Text_20_body">Bod B pak leží na průsečíku polopřímky AS<text:span text:style-name="sub">1</text:span> a kružnice k.</text:p>
      <text:p text:style-name="Text_20_body">Viz obrázek:
<draw:frame draw:style-name="mediacenter" draw:name="Rys písemky, sk. B Legend" text:anchor-type="paragraph" draw:z-index="0" svg:width="31.167916666667cm" style:rel-width="100%"><draw:text-box><text:p text:style-name="legendcenter"><draw:frame draw:style-name="mediacenter" draw:name="Rys písemky, sk. B" text:anchor-type="paragraph" draw:z-index="0" svg:width="31.167916666667cm" style:rel-width="100%" svg:height="27.992916666667cm" style:rel-height="scale"><draw:image xlink:href="Pictures/bc20e94fc7ae1407c56e3b5f2635780a.png" xlink:type="simple" xlink:show="embed" xlink:actuate="onLoad"/></draw:frame>Rys písemky, sk. B</text:p></draw:text-box></draw:frame></text:p>
      <text:h text:style-name="Heading_20_2" text:outline-level="2"><text:bookmark-start text:name="__RefHeading___postup.a.diskuse_4"/><text:bookmark-start text:name="postup.a.diskuse"/>Postup a diskuse<text:bookmark-end text:name="__RefHeading___postup.a.diskuse_4"/><text:bookmark-end text:name="postup.a.diskuse"/></text:h>
      <text:p text:style-name="Text_20_body">Pro postup si stáhněte <text:a xlink:type="simple" xlink:href="https://wiki.gml.cz/matematika:planimetrie:pisemkab.ggb" text:style-name="Internet_20_link" text:visited-style-name="Visited_20_Internet_20_Link">soubor Geogebry</text:a>, otevřete si i okno zápisu konstrukce (Menu: Zobrazit – Zápis konstrukce) a krokujte dvojklikem na některý krok postupu. Nebo zkuste <text:a xlink:type="simple" xlink:href="http://tube.geogebra.org/student/m179383" text:style-name="Internet_20_link" text:visited-style-name="Visited_20_Internet_20_Link">online verzi</text:a>.</text:p>
      <text:p text:style-name="Text_20_body">V diskusi zmíníme, že jsme získali 4 řešení, z nichž dvojice jsou vždy osově souměrné podle těžnice, čili de facto máme 2 různá řeše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33</meta:creation-date>
    <dc:creator>Generated</dc:creator>
    <dc:date>2026-09-05T06::23:33</dc:date>
    <dc:language>en-US</dc:language>
    <meta:editing-cycles>1</meta:editing-cycles>
    <meta:editing-duration>PT0S</meta:editing-duration>
    <dc:title>matematika:planimetrie:pis1b</dc:title>
  </office:meta>
</office:document-meta>
</file>