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c9ad7a0319a70ff402abfe8cc85683.png"/>
  <manifest:file-entry manifest:media-type="image/png" manifest:full-path="Pictures/cba945351c2d36658b22f3c27e386e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planimetrie:mnozinabodu"/><text:bookmark-start text:name="__RefHeading___mnozina.bodu.ze.kterych.je.videt.usecka.pod.danym.uhlem_1"/><text:bookmark-start text:name="mnozina.bodu.ze.kterych.je.videt.usecka.pod.danym.uhlem"/>Množina bodů ze kterých je vidět úsečka pod daným úhlem<text:bookmark-end text:name="__RefHeading___mnozina.bodu.ze.kterych.je.videt.usecka.pod.danym.uhlem_1"/><text:bookmark-end text:name="mnozina.bodu.ze.kterych.je.videt.usecka.pod.danym.uhlem"/></text:h>
      <text:p text:style-name="Text_20_body">Je to množinové sjednocení dvou kruhových oblouků. Matematicky korektní zápis pro oblouk nad úsečkou AB o velikosti 30 stupňů: </text:p>
      <text:h text:style-name="Heading_20_2" text:outline-level="2"><text:bookmark-start text:name="__RefHeading___postup.konstrukce_2"/><text:bookmark-start text:name="postup.konstrukce"/>Postup konstrukce<text:bookmark-end text:name="__RefHeading___postup.konstrukce_2"/><text:bookmark-end text:name="postup.konstrukce"/></text:h>
      <text:list text:style-name="Numbering_20_1" text:continue-numbering="false">
        <text:list-item>
          <text:p text:style-name="Numbering_20_1_Content_First"> ; (zadaná úsečka)</text:p>
        </text:list-item>
        <text:list-item/>
        <text:list-item/>
        <text:list-item/>
        <text:list-item/>
        <text:list-item/>
        <text:list-item/>
        <text:list-item>
          <text:p text:style-name="Numbering_20_1_Content_Last">  (oblouk nad AB se středem S a S')</text:p>
        </text:list-item>
      </text:list>
      <text:h text:style-name="Heading_20_2" text:outline-level="2"><text:bookmark-start text:name="__RefHeading___rys_3"/><text:bookmark-start text:name="rys"/>Rys<text:bookmark-end text:name="__RefHeading___rys_3"/><text:bookmark-end text:name="rys"/></text:h>
      <text:p text:style-name="Text_20_body">Pro 30 a 110 stupňů. Dynamický rys pro Geogebru si můžete <text:a xlink:type="simple" xlink:href="https://wiki.gml.cz/matematika:planimetrie:mnozinabodu.ggb" text:style-name="Internet_20_link" text:visited-style-name="Visited_20_Internet_20_Link">stáhnout</text:a>.</text:p>
      <text:p text:style-name="Text_20_body"><draw:frame draw:style-name="medialeft" draw:name="Pro 30 stupňů Legend" text:anchor-type="paragraph" draw:z-index="0" svg:width="37.517916666667cm" style:rel-width="100%"><draw:text-box><text:p text:style-name="legendcenter"><draw:frame draw:style-name="medialeft" draw:name="Pro 30 stupňů" text:anchor-type="paragraph" draw:z-index="0" svg:width="37.517916666667cm" style:rel-width="100%" svg:height="52.652083333333cm" style:rel-height="scale"><draw:image xlink:href="Pictures/4ec9ad7a0319a70ff402abfe8cc85683.png" xlink:type="simple" xlink:show="embed" xlink:actuate="onLoad"/></draw:frame>Pro 30 stupňů</text:p></draw:text-box></draw:frame>
<draw:frame draw:style-name="medialeft" draw:name="Pro 110 stupňů Legend" text:anchor-type="paragraph" draw:z-index="0" svg:width="22.251458333333cm" style:rel-width="100%"><draw:text-box><text:p text:style-name="legendcenter"><draw:frame draw:style-name="medialeft" draw:name="Pro 110 stupňů" text:anchor-type="paragraph" draw:z-index="1" svg:width="22.251458333333cm" style:rel-width="100%" svg:height="25.267708333333cm" style:rel-height="scale"><draw:image xlink:href="Pictures/cba945351c2d36658b22f3c27e386e71.png" xlink:type="simple" xlink:show="embed" xlink:actuate="onLoad"/></draw:frame>Pro 110 stupňů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9:10</meta:creation-date>
    <dc:creator>Generated</dc:creator>
    <dc:date>2026-09-05T07::09:10</dc:date>
    <dc:language>en-US</dc:language>
    <meta:editing-cycles>1</meta:editing-cycles>
    <meta:editing-duration>PT0S</meta:editing-duration>
    <dc:title>matematika:planimetrie:mnozinabodu</dc:title>
  </office:meta>
</office:document-meta>
</file>