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1af:ukolmnoziny"/><text:bookmark-start text:name="__RefHeading___dumnoziny.a.intervaly_1"/><text:bookmark-start text:name="dumnoziny.a.intervaly"/>DÚ: Množiny a intervaly<text:bookmark-end text:name="__RefHeading___dumnoziny.a.intervaly_1"/><text:bookmark-end text:name="dumnoziny.a.intervaly"/></text:h>
      <text:h text:style-name="Heading_20_2" text:outline-level="2"><text:bookmark-start text:name="__RefHeading___zadani_2"/><text:bookmark-start text:name="zadani"/>Zadání<text:bookmark-end text:name="__RefHeading___zadani_2"/><text:bookmark-end text:name="zadani"/></text:h>
      <text:p text:style-name="Text_20_body">Pokud lze, zapište množiny intervalem nebo výčtem. Vyznačte na číselné ose. Určete sjednocení, průnik a oba rozdíly.</text:p>
      <text:list text:style-name="List_20_1" text:continue-numbering="false">
        <text:list-item>
          <text:p text:style-name="List_20_1_Content_First"> a) </text:p>
        </text:list-item>
        <text:list-item>
          <text:p text:style-name="List_20_1_Content"> b) </text:p>
        </text:list-item>
        <text:list-item>
          <text:p text:style-name="List_20_1_Content"> c) </text:p>
        </text:list-item>
        <text:list-item>
          <text:p text:style-name="List_20_1_Content"> d) </text:p>
        </text:list-item>
        <text:list-item>
          <text:p text:style-name="List_20_1_Content"> e) </text:p>
        </text:list-item>
        <text:list-item>
          <text:p text:style-name="List_20_1_Content"> f) </text:p>
        </text:list-item>
        <text:list-item>
          <text:p text:style-name="List_20_1_Content"> g) </text:p>
        </text:list-item>
        <text:list-item>
          <text:p text:style-name="List_20_1_Content"> h) </text:p>
        </text:list-item>
        <text:list-item>
          <text:p text:style-name="List_20_1_Content_Last"> i) </text:p>
        </text:list-item>
      </text:list>
      <text:p text:style-name="Text_20_body">Určete:</text:p>
      <text:list text:style-name="List_20_1" text:continue-numbering="false">
        <text:list-item/>
        <text:list-item/>
        <text:list-item/>
        <text:list-item/>
      </text:list>
      <text:h text:style-name="Heading_20_2" text:outline-level="2"><text:bookmark-start text:name="__RefHeading___reseni_3"/><text:bookmark-start text:name="reseni"/>Řešení<text:bookmark-end text:name="__RefHeading___reseni_3"/><text:bookmark-end text:name="reseni"/></text:h>
      <text:list text:style-name="List_20_1" text:continue-numbering="false">
        <text:list-item>
          <text:p text:style-name="List_20_1_Content_First"> a) ,<text:line-break/>,<text:line-break/>,<text:line-break/></text:p>
        </text:list-item>
        <text:list-item>
          <text:p text:style-name="List_20_1_Content"> b) ,<text:line-break/>,<text:line-break/>,<text:line-break/></text:p>
        </text:list-item>
        <text:list-item>
          <text:p text:style-name="List_20_1_Content"> c) ,<text:line-break/>,<text:line-break/>,<text:line-break/></text:p>
        </text:list-item>
        <text:list-item>
          <text:p text:style-name="List_20_1_Content"> d) ,<text:line-break/>,<text:line-break/>,<text:line-break/></text:p>
        </text:list-item>
        <text:list-item>
          <text:p text:style-name="List_20_1_Content"> e) ,<text:line-break/>,<text:line-break/>,<text:line-break/></text:p>
        </text:list-item>
        <text:list-item>
          <text:p text:style-name="List_20_1_Content"> f) ,<text:line-break/>,<text:line-break/>,<text:line-break/></text:p>
        </text:list-item>
        <text:list-item>
          <text:p text:style-name="List_20_1_Content"> g) ,<text:line-break/>,<text:line-break/>,<text:line-break/></text:p>
        </text:list-item>
        <text:list-item>
          <text:p text:style-name="List_20_1_Content"> h) ,<text:line-break/>,<text:line-break/>,<text:line-break/></text:p>
        </text:list-item>
        <text:list-item>
          <text:p text:style-name="List_20_1_Content_Last"> i) ,<text:line-break/>,<text:line-break/>,<text:line-break/></text:p>
        </text:list-item>
      </text:list>
      <text:p text:style-name="Text_20_body"><text:span text:style-name="Strong_20_Emphasis">a nuly</text:span></text:p>
      <text:list text:style-name="List_20_1" text:continue-numbering="false"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6:59</meta:creation-date>
    <dc:creator>Generated</dc:creator>
    <dc:date>2026-09-05T07::26:59</dc:date>
    <dc:language>en-US</dc:language>
    <meta:editing-cycles>1</meta:editing-cycles>
    <meta:editing-duration>PT0S</meta:editing-duration>
    <dc:title>matematika:1af:ukolmnoziny</dc:title>
  </office:meta>
</office:document-meta>
</file>