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1af:ukolmnohocleny"/><text:bookmark-start text:name="__RefHeading___mnohocleny_1"/><text:bookmark-start text:name="mnohocleny"/>Mnohočleny<text:bookmark-end text:name="__RefHeading___mnohocleny_1"/><text:bookmark-end text:name="mnohocleny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nohočleny se cizím slovem řeknou polynomy, je to slovo z řečtiny (poly=mnoho, nomos=pole).</text:p></table:table-cell></table:table-row></table:table></draw:text-box></draw:frame></text:p>
      <text:p text:style-name="Text_20_body">Zjednodušte následující výrazy do tvaru polynomu (mnohočlenu)</text:p>
      <text:list text:style-name="List_20_1" text:continue-numbering="false"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8:54</meta:creation-date>
    <dc:creator>Generated</dc:creator>
    <dc:date>2026-09-05T07::08:54</dc:date>
    <dc:language>en-US</dc:language>
    <meta:editing-cycles>1</meta:editing-cycles>
    <meta:editing-duration>PT0S</meta:editing-duration>
    <dc:title>matematika:1af:ukolmnohocleny</dc:title>
  </office:meta>
</office:document-meta>
</file>