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4567919c9a2deaa4d2436c12bb84ae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site:uvod"/><text:bookmark-start text:name="__RefHeading___pocitacove.site_1"/><text:bookmark-start text:name="pocitacove.site"/>Počítačové sítě<text:bookmark-end text:name="__RefHeading___pocitacove.site_1"/><text:bookmark-end text:name="pocitacove.site"/></text:h>
      <text:h text:style-name="Heading_20_2" text:outline-level="2"><text:bookmark-start text:name="__RefHeading___technologie.pocitacovych.siti_2"/><text:bookmark-start text:name="technologie.pocitacovych.siti"/>Technologie počítačových sítí<text:bookmark-end text:name="__RefHeading___technologie.pocitacovych.siti_2"/><text:bookmark-end text:name="technologie.pocitacovych.siti"/></text:h>
      <text:p text:style-name="Text_20_body">Počítačová síť je propojení více počítačů (i ve smyslu zařízení jako třeba tablet nebo mobil schopný připojení do internetu či síťová tiskárna) do komunikujícího celku. Toto propojení je možné realizovat různými způsoby, v rozlehlých sítích zpravidla zároveň (stacionární počítače připojené po drátě, notebooky „vzduchem“ pomocí Wifi a spojení na poskytovatele opticky).</text:p>
      <text:p text:style-name="Text_20_body">Přehled těchto technologií formou prezentace nebo jako obrázek:
<draw:frame draw:style-name="media" draw:name="0" text:anchor-type="as-char" draw:z-index="0" svg:width="" svg:rel-width="100%" svg:height="0cm"><draw:image xlink:href="Pictures/34567919c9a2deaa4d2436c12bb84ae9.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6::35:38</meta:creation-date>
    <dc:creator>Generated</dc:creator>
    <dc:date>2026-09-05T06::35:38</dc:date>
    <dc:language>en-US</dc:language>
    <meta:editing-cycles>1</meta:editing-cycles>
    <meta:editing-duration>PT0S</meta:editing-duration>
    <dc:title>informatika:site:uvod</dc:title>
  </office:meta>
</office:document-meta>
</file>