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75ad38982939d0d6733e456a9a50ab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ka:pojmy:jazyky"/><text:bookmark-start text:name="__RefHeading___programovaci.jazyky_1"/><text:bookmark-start text:name="programovaci.jazyky"/>Programovací jazyky<text:bookmark-end text:name="__RefHeading___programovaci.jazyky_1"/><text:bookmark-end text:name="programovaci.jazyky"/></text:h>
      <text:h text:style-name="Heading_20_2" text:outline-level="2"><text:bookmark-start text:name="__RefHeading___generace.jazyku_2"/><text:bookmark-start text:name="generace.jazyku"/>Generace jazyků<text:bookmark-end text:name="__RefHeading___generace.jazyku_2"/><text:bookmark-end text:name="generace.jazyku"/></text:h>
      <text:h text:style-name="Heading_20_3" text:outline-level="3"><text:bookmark-start text:name="__RefHeading___prvni.generace.strojovy.kod_3"/><text:bookmark-start text:name="prvni.generace.strojovy.kod"/>První generace – strojový kód<text:bookmark-end text:name="__RefHeading___prvni.generace.strojovy.kod_3"/><text:bookmark-end text:name="prvni.generace.strojovy.kod"/></text:h>
      <text:p text:style-name="Text_20_body">Strojový kód obsahuje pouze (obvykle) hexadecimální zápis operačních instrukcí, se kterými pracuje přímo procesor. Kód výsledného programu není pro člověka čitelný.</text:p>
      <text:h text:style-name="Heading_20_3" text:outline-level="3"><text:bookmark-start text:name="__RefHeading___druha.generace.assembler_4"/><text:bookmark-start text:name="druha.generace.assembler"/>Druhá generace – Assembler<text:bookmark-end text:name="__RefHeading___druha.generace.assembler_4"/><text:bookmark-end text:name="druha.generace.assembler"/></text:h>
      <text:p text:style-name="Text_20_body">Strojový kód, který však je částečně čitelný. Dochází zde k nahrazení číselných kódů slovním zadáním instrukcí (např. ADD).</text:p>
      <text:h text:style-name="Heading_20_3" text:outline-level="3"><text:bookmark-start text:name="__RefHeading___treti.generace.zdrojovy.kod_5"/><text:bookmark-start text:name="treti.generace.zdrojovy.kod"/>Třetí generace – zdrojový kód<text:bookmark-end text:name="__RefHeading___treti.generace.zdrojovy.kod_5"/><text:bookmark-end text:name="treti.generace.zdrojovy.kod"/></text:h>
      <text:p text:style-name="Text_20_body">Kód nejlépe čitelný pro člověka. Při zápisu pracuje s proměnnými a matematickými operacemi. Zdrojový kód se vytváří pomocí programovacích jazyků, které je nutné kompilací převést do zdrojového kódu, kterému rozumí samotný procesor.</text:p>
      <text:p text:style-name="Text_20_body"><draw:frame draw:style-name="mediacenter" draw:name=" Vztahy mezi generacemi  Legend" text:anchor-type="paragraph" draw:z-index="0" svg:width="16.457083333333cm"><draw:text-box><text:p text:style-name="legendcenter"><draw:frame draw:style-name="mediacenter" draw:name=" Vztahy mezi generacemi " text:anchor-type="paragraph" draw:z-index="0" svg:width="16.457083333333cm" svg:height="3.8629166666667cm"><draw:image xlink:href="Pictures/775ad38982939d0d6733e456a9a50ab3.png" xlink:type="simple" xlink:show="embed" xlink:actuate="onLoad"/></draw:frame> Vztahy mezi generacemi </text:p></draw:text-box></draw:frame>
<text:span text:style-name="Emphasis"><text:a xlink:type="simple" xlink:href="https://www.itnetwork.cz/cplusplus/cecko/zaklady/tutorial-uvod-do-programovaciho-jazyka-c" text:style-name="Internet_20_link" text:visited-style-name="Visited_20_Internet_20_Link">Zdroj</text:a></text:span></text:p>
      <text:h text:style-name="Heading_20_2" text:outline-level="2"><text:bookmark-start text:name="__RefHeading___paradigmata_6"/><text:bookmark-start text:name="paradigmata"/>Paradigmata<text:bookmark-end text:name="__RefHeading___paradigmata_6"/><text:bookmark-end text:name="paradigmata"/></text:h>
      <text:p text:style-name="Text_20_body">Programovacími paradigmaty se chápou různé styly programovacích jazyků:</text:p>
      <text:list text:style-name="Numbering_20_1" text:continue-numbering="false">
        <text:list-item>
          <text:p text:style-name="Numbering_20_1_Content_First"> Imperativní – popisují přesný a postupný postup řešení (algoritmus) programu; čistě imperativní jazyky (BASIC) pro tento popis nevyužívají žádné ucelené struktury, nýbrž pouze proměnné a příkazy – skoky v kódu pak lze řešit pomocí příkazu GOTO (což se ovšem bere jako špatný princip)</text:p>
          <text:list text:style-name="List_20_1">
            <text:list-item>
              <text:p text:style-name="List_20_1_Content"> Strukturovaný (C, Pascal) – využívají řídící struktury, ve kterých se vykonávají příkazy stále primárně postupně, můžeme ale posloupnost upravit selekcí (výběrovým větvením – podmínkami) anebo iterací (opakováním příkazů – cykly)</text:p>
            </text:list-item>
            <text:list-item>
              <text:p text:style-name="List_20_1_Content"> Objektově orientovaný (Java, C++, Python) – navíc zavádí přiřazování výkonného kódu datům (objektům) a celý program vidí jako soubor několika objektů</text:p>
            </text:list-item>
          </text:list>
        </text:list-item>
        <text:list-item>
          <text:p text:style-name="Numbering_20_1_Content"> Deklarativní – nepopisují algoritmus, nýbrž deklarují, co má program udělat</text:p>
          <text:list text:style-name="List_20_1">
            <text:list-item>
              <text:p text:style-name="List_20_1_Content"> Funkcionální (Haskell) – vytváří výpočet vyhodnocováním matematických funkcí</text:p>
            </text:list-item>
            <text:list-item>
              <text:p text:style-name="List_20_1_Content_Last"> Logické (Planner) – pro výpočet využívá operací matematické logiky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01:09</meta:creation-date>
    <dc:creator>Generated</dc:creator>
    <dc:date>2026-09-05T07::01:09</dc:date>
    <dc:language>en-US</dc:language>
    <meta:editing-cycles>1</meta:editing-cycles>
    <meta:editing-duration>PT0S</meta:editing-duration>
    <dc:title>informatika:pojmy:jazyky</dc:title>
  </office:meta>
</office:document-meta>
</file>