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huffmann"/><text:bookmark-start text:name="__RefHeading___huffmanovo.kodovani_1"/><text:bookmark-start text:name="huffmanovo.kodovani"/>Huffmanovo kódování<text:bookmark-end text:name="__RefHeading___huffmanovo.kodovani_1"/><text:bookmark-end text:name="huffmanovo.kodovani"/></text:h>
      <text:p text:style-name="Text_20_body">je příkladem bezeztrátového kompresního algoritmu. Nejčetnějším znakům přiřazuje kratší kódovací sekvenci, čímž šetří místo. Je detailně popsané např. na <text:a xlink:type="simple" xlink:href="https://en.wikipedia.org/wiki/Huffman_coding" text:style-name="Internet_20_link" text:visited-style-name="Visited_20_Internet_20_Link">anglické wiki</text:a>, existuje <text:a xlink:type="simple" xlink:href="http://huffman.ooz.ie/?text=TENTO%20TEXT%20JE%20JEN%20TEST" text:style-name="Internet_20_link" text:visited-style-name="Visited_20_Internet_20_Link">online applet</text:a>, který provede rozbor na strom libovolné zadané věty.</text:p>
      <text:h text:style-name="Heading_20_2" text:outline-level="2"><text:bookmark-start text:name="__RefHeading___priklad.komprese.textu_2"/><text:bookmark-start text:name="priklad.komprese.textu"/>Příklad komprese textu<text:bookmark-end text:name="__RefHeading___priklad.komprese.textu_2"/><text:bookmark-end text:name="priklad.komprese.textu"/></text:h>
      <text:p text:style-name="Text_20_body">Mějme větu: <text:span text:style-name="Strong_20_Emphasis">TENTO TEXT JE JEN TEST</text:span></text:p>
      <text:p text:style-name="Text_20_body">V klasickém kódování ASCII zabere 22 B neboli 176 b.</text:p>
      <text:p text:style-name="Text_20_body">V Huffmanově kódování pouze 46 b tedy necelých 6 B.</text:p>
      <text:p text:style-name="Text_20_body">Postup:</text:p>
      <text:list text:style-name="Numbering_20_1" text:continue-numbering="false">
        <text:list-item>
          <text:p text:style-name="Numbering_20_1_Content_First"> <text:span text:style-name="Strong_20_Emphasis">Zjistíme četnost</text:span> jednotlivých znaků:</text:p>
        </text:list-item>
      </text:list>
      <table:table table:style-name="Table1_Indentation_Level1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nak   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SPC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J  </text:p>
          </table:table-cell>
          <table:table-cell office:value-type="string" table:style-name="tablecell">
            <text:p text:style-name="tablealigncenter">  O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S  </text:p>
          </table:table-cell>
        </table:table-row>
        <table:table-row>
          <table:table-cell office:value-type="string" table:style-name="tableheader">
            <text:p text:style-name="Table_20_Heading"> Četnost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 4 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<text:span text:style-name="Strong_20_Emphasis">Vytvoříme strom</text:span> četností: Vezmeme dva znaky s nejnižší četností, vytvoříme z nich nový „složený znak (dvojznak)“, jehož četnost odpovídá součtu četností znaků ve dvojici. To opakujeme tak dlouho, dokud nezbude jen jediný „složený znak“ ze všech znaků obsažených ve zprávě.</text:p>
        </text:list-item>
        <text:list-item>
          <text:p text:style-name="Numbering_20_1_Content_Last"> Zpětně <text:span text:style-name="Strong_20_Emphasis">procházíme vzniklý strom</text:span> a na každé úrovni <text:span text:style-name="Strong_20_Emphasis">přidělujeme vždy symboly 1 a 0</text:span> tak, že větev/znak s vyšší četností dostane 1 a větev/znak s nižší četností 0.</text:p>
        </text:list-item>
      </text:list>
      <text:p text:style-name="Text_20_body">Na příkladu:</text:p>
      <text:list text:style-name="Numbering_20_1" text:continue-numbering="false">
        <text:list-item>
          <text:p text:style-name="Numbering_20_1_Content_First"> Nejnižší četnost mají znaky X,S, proto vznikne dvojznak (X,S) s četností 2:</text:p>
        </text:list-item>
      </text:list>
      <table:table table:style-name="Table2_Indentation_Level1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nak   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SPC  </text:p>
          </table:table-cell>
          <table:table-cell office:value-type="string" table:style-name="tablecell">
            <text:p text:style-name="tablealigncenter">  N  </text:p>
          </table:table-cell>
          <table:table-cell office:value-type="string" table:style-name="tablecell">
            <text:p text:style-name="tablealigncenter">  J  </text:p>
          </table:table-cell>
          <table:table-cell office:value-type="string" table:style-name="tablecell">
            <text:p text:style-name="tablealigncenter">  (X,S)  </text:p>
          </table:table-cell>
          <table:table-cell office:value-type="string" table:style-name="tablecell">
            <text:p text:style-name="tablealigncenter">  O  </text:p>
          </table:table-cell>
        </table:table-row>
        <table:table-row>
          <table:table-cell office:value-type="string" table:style-name="tableheader">
            <text:p text:style-name="Table_20_Heading"> Četnost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 4 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  2  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alší dvojice v pořad je O a dvojznak (X,S):</text:p>
        </text:list-item>
      </text:list>
      <table:table table:style-name="Table3_Indentation_Level1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nak     </text:p>
          </table:table-cell>
          <table:table-cell office:value-type="string" table:style-name="tablecell">
            <text:p text:style-name="tablealigncenter">  T  </text:p>
          </table:table-cell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center">  SPC  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7:06</meta:creation-date>
    <dc:creator>Generated</dc:creator>
    <dc:date>2026-09-05T07::17:06</dc:date>
    <dc:language>en-US</dc:language>
    <meta:editing-cycles>1</meta:editing-cycles>
    <meta:editing-duration>PT0S</meta:editing-duration>
    <dc:title>informatika:maturita:huffmann</dc:title>
  </office:meta>
</office:document-meta>
</file>