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emailprakticky"/><text:bookmark-start text:name="__RefHeading___emailove.protokoly.prakticky_1"/><text:bookmark-start text:name="emailove.protokoly.prakticky"/>Emailové protokoly prakticky<text:bookmark-end text:name="__RefHeading___emailove.protokoly.prakticky_1"/><text:bookmark-end text:name="emailove.protokoly.prakticky"/></text:h>
      <text:p text:style-name="Text_20_body">Níže uvedeme příklad komunikace pomocí protokolů SMTP, POP3 a IMAP s mailovými servery. Pro uvedené příklady je potřeba telnetový klient, na linuxu je konzolový příkaz <text:span text:style-name="Source_20_Text">telnet</text:span> na Windows je vhodný program <text:span text:style-name="Source_20_Text">Putty</text:span>. Dále je potřeba nástroj pro zakódování textu do base64, na linuxu příkaz <text:span text:style-name="Source_20_Text">base64</text:span> nebo třeba online <text:a xlink:type="simple" xlink:href="http://www.utilities-online.info/base64" text:style-name="Internet_20_link" text:visited-style-name="Visited_20_Internet_20_Link">Utilities-online.info</text:a> či <text:a xlink:type="simple" xlink:href="https://www.base64decode.org/" text:style-name="Internet_20_link" text:visited-style-name="Visited_20_Internet_20_Link">base64decode.org</text:a> a <text:a xlink:type="simple" xlink:href="https://www.base64encode.org/" text:style-name="Internet_20_link" text:visited-style-name="Visited_20_Internet_20_Link">base64encode</text:a></text:p>
      <text:h text:style-name="Heading_20_2" text:outline-level="2"><text:bookmark-start text:name="__RefHeading___smtp_2"/><text:bookmark-start text:name="smtp"/>SMTP<text:bookmark-end text:name="__RefHeading___smtp_2"/><text:bookmark-end text:name="smt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9:24</meta:creation-date>
    <dc:creator>Generated</dc:creator>
    <dc:date>2026-09-05T06::49:24</dc:date>
    <dc:language>en-US</dc:language>
    <meta:editing-cycles>1</meta:editing-cycles>
    <meta:editing-duration>PT0S</meta:editing-duration>
    <dc:title>informatika:maturita:emailprakticky</dc:title>
  </office:meta>
</office:document-meta>
</file>