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7f0829b889e2017bad17583c5f8e2a.jpg"/>
  <manifest:file-entry manifest:media-type="image/png" manifest:full-path="Pictures/fd90bf78d7ba83ae11be75ec9f340573.png"/>
  <manifest:file-entry manifest:media-type="image/jpeg" manifest:full-path="Pictures/ed4f2e001fad1887e62abe1f1ca2dab5.jpg"/>
  <manifest:file-entry manifest:media-type="image/jpeg" manifest:full-path="Pictures/2aa7dfdaea820339d0390dbb566ba262.jpg"/>
  <manifest:file-entry manifest:media-type="image/png" manifest:full-path="Pictures/0be86086cc54d26e26f3be8cf5541b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ka:maturita:9a"/><text:bookmark-start text:name="__RefHeading___monitory.a.ukazovaci.zarizeni_1"/><text:bookmark-start text:name="monitory.a.ukazovaci.zarizeni"/>Monitory a ukazovací zařízení<text:bookmark-end text:name="__RefHeading___monitory.a.ukazovaci.zarizeni_1"/><text:bookmark-end text:name="monitory.a.ukazovaci.zarizeni"/></text:h>
      <text:h text:style-name="Heading_20_2" text:outline-level="2"><text:bookmark-start text:name="__RefHeading___nejvyznamnejsi.technologie_2"/><text:bookmark-start text:name="nejvyznamnejsi.technologie"/>Nejvýznamnější technologie<text:bookmark-end text:name="__RefHeading___nejvyznamnejsi.technologie_2"/><text:bookmark-end text:name="nejvyznamnejsi.technologie"/></text:h>
      <text:h text:style-name="Heading_20_3" text:outline-level="3"><text:bookmark-start text:name="__RefHeading___crt.monitory_3"/><text:bookmark-start text:name="crt.monitory"/>CRT monitory<text:bookmark-end text:name="__RefHeading___crt.monitory_3"/><text:bookmark-end text:name="crt.monitory"/></text:h>
      <text:p text:style-name="Text_20_body">CRT - Cathode ray tube neboli katodová trubice.</text:p>
      <text:p text:style-name="Text_20_body">Tato trubice je schopná emitovat proud elektronů, který je poté směrován pomocí cívek (elektronový proud lze ohýbat elektromagnetickým polem) na konkrétní obrazový bod – obrazové body se skládají ze 3 fosforových bodů RGB (v případě barevného monitoru). Po dopadu paprsku na fosforový bod neboli luminofor se daný bod rozsvítí podle intenzity paprsku. (V barevném monitoru jsou většinou katodové trubice 3 – každá emituje paprsek pro jednu barevnou složku RGB obrazového bodu). Při pohledu na monitor z dálky nevidíme jednotlivé sub-obrazové body, ale jeden obrazový bod s výslednou složenou barvou. Obrazovka se takto většinou překresluje po řádcích (pixel po pixelu). Důležitou součástí je také maska – slouží k přesnějšímu zaměření pixelů – nepropustí elektronový paprsek tam, kde nemá být.</text:p>
      <text:p text:style-name="Text_20_body">Tato technologie je stará cca 90 let a na přelomu tisíciletí začala být nahrazována jinými technologiemi. Není špatná co se týče zobrazení barev, ale je prostorově a energeticky hodně náročná.</text:p>
      <text:h text:style-name="Heading_20_3" text:outline-level="3"><text:bookmark-start text:name="__RefHeading___lcd_4"/><text:bookmark-start text:name="lcd"/>LCD<text:bookmark-end text:name="__RefHeading___lcd_4"/><text:bookmark-end text:name="lcd"/></text:h>
      <text:p text:style-name="Text_20_body">LCD - liquid crystal display</text:p>
      <text:p text:style-name="Text_20_body">Monitor je podsvícen – světlo poté rovnoměrně rozptýleno do všech částí (ideálně). Následně je polarizováno prvním filtrem. Dále prochází vrstvou tekutých krystalů a potom ještě jedním filtrem, kolmým na ten první. Tekuté krystalky lze stáče, čímž se stáčí světlo a ovlivňuje tedy množství světla procházející druhým filtrem → Každý pixel se skládá ze 3 sub-pixelů RGB a každý subpixel má vlastní nádobku tekutých krystalů, tudíž se dá ovládat zvlášť → při pohledu z dálky všechny 3 subpixely formují 1 výslednou barvu složenou podílem jednotlivých složek RGB.</text:p>
      <text:p text:style-name="Text_20_body">Dělíme například na:</text:p>
      <text:p text:style-name="Text_20_body">TN - Twisted nematic</text:p>
      <text:p text:style-name="Text_20_body">IPS - In-Plane Switching</text:p>
      <text:list text:style-name="List_20_1" text:continue-numbering="false">
        <text:list-item>
          <text:p text:style-name="List_20_1_Content_First"> lepší pozorovací úhly a kvalitnější barvy</text:p>
        </text:list-item>
        <text:list-item>
          <text:p text:style-name="List_20_1_Content_Last"> upravená struktura molekul LC</text:p>
        </text:list-item>
      </text:list>
      <text:h text:style-name="Heading_20_4" text:outline-level="4"><text:bookmark-start text:name="__RefHeading___vyhody_5"/><text:bookmark-start text:name="vyhody"/>Výhody<text:bookmark-end text:name="__RefHeading___vyhody_5"/><text:bookmark-end text:name="vyhody"/></text:h>
      <text:list text:style-name="List_20_1" text:continue-numbering="false">
        <text:list-item>
          <text:p text:style-name="List_20_1_Content_First"> malé rozměry</text:p>
        </text:list-item>
        <text:list-item>
          <text:p text:style-name="List_20_1_Content_Last"> nízká spotřeba (hlavně při <text:span text:style-name="Strong_20_Emphasis">LED podsvícení</text:span>)</text:p>
        </text:list-item>
      </text:list>
      <text:h text:style-name="Heading_20_4" text:outline-level="4"><text:bookmark-start text:name="__RefHeading___nevyhody_6"/><text:bookmark-start text:name="nevyhody"/>Nevýhody<text:bookmark-end text:name="__RefHeading___nevyhody_6"/><text:bookmark-end text:name="nevyhody"/></text:h>
      <text:list text:style-name="List_20_1" text:continue-numbering="false">
        <text:list-item>
          <text:p text:style-name="List_20_1_Content_First"> u některých monitorů (TN) horší pozorovací úhly</text:p>
        </text:list-item>
        <text:list-item>
          <text:p text:style-name="List_20_1_Content"> nerovnoměrnost podsvícení</text:p>
        </text:list-item>
        <text:list-item>
          <text:p text:style-name="List_20_1_Content_Last"> nízký kontrast</text:p>
        </text:list-item>
      </text:list>
      <text:p text:style-name="Text_20_body"><draw:frame draw:style-name="mediacenter" draw:name="0" text:anchor-type="paragraph" draw:z-index="0" svg:width="15.875cm" svg:height="6.35cm"><draw:image xlink:href="Pictures/747f0829b889e2017bad17583c5f8e2a.jpg" xlink:type="simple" xlink:show="embed" xlink:actuate="onLoad"/></draw:frame></text:p>
      <text:h text:style-name="Heading_20_3" text:outline-level="3"><text:bookmark-start text:name="__RefHeading___plazmovy.display_7"/><text:bookmark-start text:name="plazmovy.display"/>Plazmový display<text:bookmark-end text:name="__RefHeading___plazmovy.display_7"/><text:bookmark-end text:name="plazmovy.display"/></text:h>
      <text:p text:style-name="Text_20_body">Plazmový monitor využívá 2 elektrod se střídavým napětím, které indukují výboj – ionizuje se plyn a vzniká plazma, díky které se následně uvolňuje viditelné světlo podle RGB; střídavé napětí poté zaručuje neustálé obnovování výboje.</text:p>
      <text:h text:style-name="Heading_20_4" text:outline-level="4"><text:bookmark-start text:name="__RefHeading___vyhody_8"/><text:bookmark-start text:name="vyhody1"/>Výhody<text:bookmark-end text:name="__RefHeading___vyhody_8"/><text:bookmark-end text:name="vyhody1"/></text:h>
      <text:list text:style-name="List_20_1" text:continue-numbering="false">
        <text:list-item>
          <text:p text:style-name="List_20_1_Content_First"> dobré pozorovací úhly</text:p>
        </text:list-item>
        <text:list-item>
          <text:p text:style-name="List_20_1_Content_Last"> prostorová úspora při větších rozměrech</text:p>
        </text:list-item>
      </text:list>
      <text:h text:style-name="Heading_20_4" text:outline-level="4"><text:bookmark-start text:name="__RefHeading___nevyhody_9"/><text:bookmark-start text:name="nevyhody1"/>Nevýhody<text:bookmark-end text:name="__RefHeading___nevyhody_9"/><text:bookmark-end text:name="nevyhody1"/></text:h>
      <text:list text:style-name="List_20_1" text:continue-numbering="false">
        <text:list-item>
          <text:p text:style-name="List_20_1_Content_First">pixely nelze příliš zmenšit, nelze tedy docílit vysokého DPI</text:p>
        </text:list-item>
        <text:list-item>
          <text:p text:style-name="List_20_1_Content_Last">mohou nastávat problémy s kontrastem a se splýváním odstínů šedi</text:p>
        </text:list-item>
      </text:list>
      <text:p text:style-name="Text_20_body"><draw:frame draw:style-name="mediacenter" draw:name="1" text:anchor-type="paragraph" draw:z-index="1" svg:width="10.583333333333cm" svg:height="7.9375cm"><draw:image xlink:href="Pictures/fd90bf78d7ba83ae11be75ec9f340573.png" xlink:type="simple" xlink:show="embed" xlink:actuate="onLoad"/></draw:frame></text:p>
      <text:h text:style-name="Heading_20_3" text:outline-level="3"><text:bookmark-start text:name="__RefHeading___oled.display_10"/><text:bookmark-start text:name="oled.display"/>OLED display<text:bookmark-end text:name="__RefHeading___oled.display_10"/><text:bookmark-end text:name="oled.display"/></text:h>
      <text:p text:style-name="Text_20_body">Moderní technologie hojně používaná například ve formě AMOLED v mobilních zařízeních. Využívá organických elektroluminiscenčních diod, které po přivedení napětí vytvářejí viditelné záření, není zde tedy potřeba podsvícení jako u LCD monitorů.</text:p>
      <text:h text:style-name="Heading_20_4" text:outline-level="4"><text:bookmark-start text:name="__RefHeading___displeje.s.pasivni.matrici.pmoled_11"/><text:bookmark-start text:name="displeje.s.pasivni.matrici.pmoled"/>Displeje s pasivní matricí – PMOLED<text:bookmark-end text:name="__RefHeading___displeje.s.pasivni.matrici.pmoled_11"/><text:bookmark-end text:name="displeje.s.pasivni.matrici.pmoled"/></text:h>
      <text:list text:style-name="List_20_1" text:continue-numbering="false">
        <text:list-item>
          <text:p text:style-name="List_20_1_Content_First"> jednodušší, používají se pokud je potřeba zobrazit například pouze text</text:p>
        </text:list-item>
        <text:list-item>
          <text:p text:style-name="List_20_1_Content"> jednotlivé pixely jsou řízeny pasivně, mřížkovou matricí navzájem překřížených vodičů</text:p>
        </text:list-item>
        <text:list-item>
          <text:p text:style-name="List_20_1_Content_Last"> display se ovládá po řádcích</text:p>
        </text:list-item>
      </text:list>
      <text:h text:style-name="Heading_20_4" text:outline-level="4"><text:bookmark-start text:name="__RefHeading___displeje.s.aktivni.matrici.amoled_12"/><text:bookmark-start text:name="displeje.s.aktivni.matrici.amoled"/>Displeje s aktivní matricí – AMOLED<text:bookmark-end text:name="__RefHeading___displeje.s.aktivni.matrici.amoled_12"/><text:bookmark-end text:name="displeje.s.aktivni.matrici.amoled"/></text:h>
      <text:list text:style-name="List_20_1" text:continue-numbering="false">
        <text:list-item>
          <text:p text:style-name="List_20_1_Content_First"> vhodné pro graficky náročné aplikace s velkým rozlišením</text:p>
        </text:list-item>
        <text:list-item>
          <text:p text:style-name="List_20_1_Content_Last"> spínání každého pixelu je prováděno vlatním tranzistorem</text:p>
        </text:list-item>
      </text:list>
      <text:h text:style-name="Heading_20_4" text:outline-level="4"><text:bookmark-start text:name="__RefHeading___dalsi.varianty_13"/><text:bookmark-start text:name="dalsi.varianty"/>Další varianty<text:bookmark-end text:name="__RefHeading___dalsi.varianty_13"/><text:bookmark-end text:name="dalsi.varianty"/></text:h>
      <text:p text:style-name="Text_20_body">FOLED - flexibilní OLED</text:p>
      <text:p text:style-name="Text_20_body">TOLED - Transparentní OLED</text:p>
      <text:p text:style-name="Text_20_body">PHOLED - Phosphorescent OLED</text:p>
      <text:list text:style-name="List_20_1" text:continue-numbering="false">
        <text:list-item>
          <text:p text:style-name="LastListParagraph_List_20_1_Content_First"> fosforeskující OLED, až 4x větší učinnost</text:p>
        </text:list-item>
      </text:list>
      <text:h text:style-name="Heading_20_4" text:outline-level="4"><text:bookmark-start text:name="__RefHeading___vyhody_14"/><text:bookmark-start text:name="vyhody2"/>Výhody:<text:bookmark-end text:name="__RefHeading___vyhody_14"/><text:bookmark-end text:name="vyhody2"/></text:h>
      <text:list text:style-name="List_20_1" text:continue-numbering="false">
        <text:list-item>
          <text:p text:style-name="List_20_1_Content_First"> výborné pozorovací úhly</text:p>
        </text:list-item>
        <text:list-item>
          <text:p text:style-name="List_20_1_Content"> velmi prostorově nenáročné (dokonce ohebné)</text:p>
        </text:list-item>
        <text:list-item>
          <text:p text:style-name="List_20_1_Content"> velmi vysoký jas a kontrast</text:p>
        </text:list-item>
        <text:list-item>
          <text:p text:style-name="List_20_1_Content_Last"> menší teoretická odezva</text:p>
        </text:list-item>
      </text:list>
      <text:h text:style-name="Heading_20_4" text:outline-level="4"><text:bookmark-start text:name="__RefHeading___nevyhody_15"/><text:bookmark-start text:name="nevyhody2"/>Nevýhody:<text:bookmark-end text:name="__RefHeading___nevyhody_15"/><text:bookmark-end text:name="nevyhody2"/></text:h>
      <text:list text:style-name="List_20_1" text:continue-numbering="false">
        <text:list-item>
          <text:p text:style-name="List_20_1_Content_First"> nižší životnost a degradace barev v průběhu používání</text:p>
        </text:list-item>
        <text:list-item>
          <text:p text:style-name="List_20_1_Content_Last"> vyšší spotřeba energie při převaze bílé barvy</text:p>
        </text:list-item>
      </text:list>
      <text:p text:style-name="Text_20_body"><draw:frame draw:style-name="mediacenter" draw:name="2" text:anchor-type="paragraph" draw:z-index="2" svg:width="10.583333333333cm" svg:height="9.1016666666667cm"><draw:image xlink:href="Pictures/ed4f2e001fad1887e62abe1f1ca2dab5.jpg" xlink:type="simple" xlink:show="embed" xlink:actuate="onLoad"/></draw:frame></text:p>
      <text:h text:style-name="Heading_20_3" text:outline-level="3"><text:bookmark-start text:name="__RefHeading___e.ink.display_16"/><text:bookmark-start text:name="e.ink.display"/>E Ink display<text:bookmark-end text:name="__RefHeading___e.ink.display_16"/><text:bookmark-end text:name="e.ink.display"/></text:h>
      <text:p text:style-name="Text_20_body">Elektronic ink display se snaží napodobit reálný potištěný papír – využívá se proto hlavně například ve čtečkách elektronických knih. V základu funguje na reálném přesouvání nabitých barevných částic barvy – tyto displeje jsou tedy vysoce energeticky úsporné, jelikož částice stačí pro zobrazení daného obrazu posunout pouze jednou (každou změnou prakticky vzniká nový papírový výtisk), ale nedisponují vlastním podsvícením.</text:p>
      <text:p text:style-name="Text_20_body"><draw:frame draw:style-name="mediacenter" draw:name="3" text:anchor-type="paragraph" draw:z-index="3" svg:width="15.875cm" svg:height="7.3048872180451cm"><draw:image xlink:href="Pictures/2aa7dfdaea820339d0390dbb566ba262.jpg" xlink:type="simple" xlink:show="embed" xlink:actuate="onLoad"/></draw:frame></text:p>
      <text:h text:style-name="Heading_20_2" text:outline-level="2"><text:bookmark-start text:name="__RefHeading___parametry.monitoru_17"/><text:bookmark-start text:name="parametry.monitoru"/>Parametry monitorů<text:bookmark-end text:name="__RefHeading___parametry.monitoru_17"/><text:bookmark-end text:name="parametry.monitoru"/></text:h>
      <text:p text:style-name="Text_20_body"><text:span text:style-name="Strong_20_Emphasis">Rozlišení</text:span> – počet obrazových bodů (pixelů), zpravidla udávaný jako šířka×výška, dnes nejobvyklejší FullHD, tzn. 1920×1080. Čím větší, tím jemnější obraz, ale samozřejmě záleží na DPI (na hustotě pixelů – počet pixelů v závislosti na velikosti monitoru). Větší rozlišení je náročnější na grafickou kartu.</text:p>
      <text:p text:style-name="Text_20_body"><text:span text:style-name="Strong_20_Emphasis">Odezva</text:span> – doba (většinou v ms), za kterou se bod na LCD monitoru rozsvítí a zhasne. Pro kancelářskou práci stačí pomalejší odezva (kolem 8 ms), ale pro aplikace, které vyžadují rychlé překreslování obrazu (hry, …) je rychlá odezva důležitá. Herní monitory mají odezvu okolo 1–2 ms.</text:p>
      <text:p text:style-name="Text_20_body"><text:span text:style-name="Strong_20_Emphasis">Podsvícení</text:span> – chceme, aby bylo silné a tudíž šla nastavit vysoká brightness v případě potřeby, zároveň aby byl celý display podsvícen rovnoměrně, aby nedocházelo ke zkreslení barev a za třetí by mělo být energeticky co nejméně náročné.</text:p>
      <text:p text:style-name="Text_20_body"><text:span text:style-name="Strong_20_Emphasis">Kontrast</text:span> – počet „stupňů“ v přechodu černá → bílá nebo naopak. Udává se poměrem, např. 10 000:1. Čím vyšší tím lepší, ale údaje od výrobců jsou často velmi zkreslené. Dynamický kontrast (rozdíl mezi plnou bílou a černou plochou) je údaj naprosto nepotřebný, protože si ho každý výrobce může uvést v podstatě jaký chce.</text:p>
      <text:p text:style-name="Text_20_body"><text:span text:style-name="Strong_20_Emphasis">Obnovovací frekvence</text:span> – neboli refresh rate je frekvence (v Hz) udávající kolikrát za sekundu je monitor schopný překreslit celý obraz. U CRT monitorů se pohybuje mezi 85–120 Hz a u LCD může být nižší. Klasická je 60 Hz (přičemž 30 Hz je zhruba minimum pro vnímání plynulého obrazu lidským okem). U 3D monitorů musí být frekvence 120 Hz → 60 Hz pro každé oko…</text:p>
      <text:h text:style-name="Heading_20_2" text:outline-level="2"><text:bookmark-start text:name="__RefHeading___konektory_18"/><text:bookmark-start text:name="konektory"/>Konektory:<text:bookmark-end text:name="__RefHeading___konektory_18"/><text:bookmark-end text:name="konektory"/></text:h>
      <text:p text:style-name="Text_20_body"><text:span text:style-name="Strong_20_Emphasis">VGA</text:span> – Video graphics array, nejstarší z uvedených konektorů, představen firmou IBM v roce 1987. Jedná se zároveň o jediný analogový konektor – byl používán s CRT monitory, protože potřebují analogový signál, ale po přechodu k LCD technologii bylo zbytečné konvertovat digitální signál vypracovaný grafickou kartou počítače na analogový pro přenos a následně ho v monitoru konvertovat zpět na digitální (LCD monitory již pracují s digitálním signálem) – proto bylo vytvořeno digitální rozhraní DVI. Nicméně VGA konektory lze stále najít i na nových zobrazovacích zařízeních, aby je bylo možné propojit se staršími přístroji. Přenosová šířka pásma VGA je dostatečně velká i pro dnešní vyšší rozlišení (např. FullHD), ale obzvláště při delší délce kabelu a špatném odstínění dochází k velké degradaci obrazu.</text:p>
      <text:p text:style-name="Text_20_body"><text:span text:style-name="Strong_20_Emphasis">DVI</text:span> – Digital visual interface, rozhraní vyvinuté pro LCD displaye, přenáší obraz v digitální podobě (tudíž dochází k minimální degradaci obrazu), ale má limity v rozlišení a frekvenci. Zejména v době přechodu z VGA bylo nutné, aby DVI podporovalo i analogový signál, proto vzniklo několik typů:</text:p>
      <text:p text:style-name="Text_20_body"><text:span text:style-name="Emphasis">DVI-D</text:span> (digital only) – pouze digitální signál </text:p>
      <text:p text:style-name="Text_20_body"><text:span text:style-name="Emphasis">DVI-A</text:span> (analog only) – pro kompatibilitu s analogovými monitory </text:p>
      <text:p text:style-name="Text_20_body"><text:span text:style-name="Emphasis">DVI-I</text:span> (digital &amp; analog) – digitální i analogový signál </text:p>
      <text:p text:style-name="Text_20_body">DVI může být i tzv. <text:span text:style-name="Emphasis">Dual link</text:span> – tzn. že má druhý datový spoj a může přenášet obraz s vyšším rozlišením (např. 2560 × 1600)</text:p>
      <text:p text:style-name="Text_20_body"><draw:frame draw:style-name="media" draw:name="4" text:anchor-type="as-char" draw:z-index="4" svg:width="5.2916666666667cm" style:rel-width="100%" svg:height="10.373194945848cm" style:rel-height="scale"><draw:image xlink:href="Pictures/0be86086cc54d26e26f3be8cf5541b9f.png" xlink:type="simple" xlink:show="embed" xlink:actuate="onLoad"/></draw:frame></text:p>
      <text:p text:style-name="Text_20_body"><text:span text:style-name="Strong_20_Emphasis">HDMI</text:span> – High-Definition Multi-media Interface - umožňuje přenos nekomprimovaných multimédií (videa a zároveň až 8kanálového zvuku), je poměrně malý (dokonce existuje ještě menší microHDMI), proto je často zakomponovaný do mobilních počítačů, lze ho převést na DVI pomocí jednoduché redukce. Kvalita přenášeného obrazu závisí na kvalitě použitých materiálů a délce, ale na rozdíl od VGA není problém vést obraz např. 10–12 metrů, protože je digitální. Dnes se používá primárně u televizí (Především verze 1.4 a nejnovější verze 2.0 (2013), která již podporuje až 32 kanálů zvuku a 4K 60Hz video).</text:p>
      <text:p text:style-name="Text_20_body">Přibližně ve stejné době jako HDMI byl vyvinut i mechanismus pro ochranu digitálního obsahu – HDCP. Zjednodušeně řečeno, výrobci televizí se museli přihlásit u intelu, který jim schválil zařízení pro enkrypci a poskytl potřebné údaje.</text:p>
      <text:p text:style-name="Text_20_body"><text:span text:style-name="Strong_20_Emphasis">Displayport</text:span> – nejnovější digitální konektor sloužící k přenosu nekomprimovaného digitálního obsahu s podporou až 8kanálového zvuku a ochrany DPCP (DisplayPort Content Protection) využívající 128bitové šifrování AES. Podporuje rychlost přenosu 10,8 Gbit/s, na vzdálenost do tří metrů zvládá rozlišení WQXGA (2560×1600 pixelů), na vzdálenost až 15 metrů pak zobrazí rozlišení 1920×1080 pixelů. Byl navržen tak, aby nahrazoval DVI i VGA porty na grafických kartách (za pomoci redukcí lze signál převést na všechny 3 výše zmíněné rozhraní).</text:p>
      <text:h text:style-name="Heading_20_2" text:outline-level="2"><text:bookmark-start text:name="__RefHeading___ukazovaci.zarizeni_19"/><text:bookmark-start text:name="ukazovaci.zarizeni"/>Ukazovací zařízení<text:bookmark-end text:name="__RefHeading___ukazovaci.zarizeni_19"/><text:bookmark-end text:name="ukazovaci.zarizeni"/></text:h>
      <text:h text:style-name="Heading_20_3" text:outline-level="3"><text:bookmark-start text:name="__RefHeading___opticka.mys_20"/><text:bookmark-start text:name="opticka.mys"/>Optická myš<text:bookmark-end text:name="__RefHeading___opticka.mys_20"/><text:bookmark-end text:name="opticka.mys"/></text:h>
      <text:p text:style-name="Text_20_body">Ze zdroje světla, nejčastěji červené LED diody, vychází světelný paprsek, který prochází skrz speciální optické prvky, jež ho rozptýlí tak, aby rovnoměrně osvětloval povrch. Od povrchu se poté odrazí zpět přes čočku, která ho zaměří a zaostří na snímací senzor.</text:p>
      <text:p text:style-name="Text_20_body">Z desítek až stovek obrázků za sekundu vyhodnocuje řídící jednotka myši posun jednotlivých obrázků vůči sobě a následně tyto údaje převádí do pohybu po osách X a Y.</text:p>
      <text:p text:style-name="Text_20_body"><text:span text:style-name="Strong_20_Emphasis">Laserové myši</text:span> mají oproti optickým vyšší rozlišení a kontrast snímaných obrázků – mají vyšší přesnost a lepší odezvu senzoru. Vysoce kontrastní obraz umožňuje laserovou myš používat i na náročných površích jako jsou lesklé plochy nebo hladké jednobarevné povrchy.</text:p>
      <text:h text:style-name="Heading_20_3" text:outline-level="3"><text:bookmark-start text:name="__RefHeading___trackball_21"/><text:bookmark-start text:name="trackball"/>Trackball<text:bookmark-end text:name="__RefHeading___trackball_21"/><text:bookmark-end text:name="trackball"/></text:h>
      <text:p text:style-name="Text_20_body">Jedná se prakticky o mechanickou myš otočenou naruby. Uživatel pohybuje s koulí umístěné v pevné podložce, pohyb je snímán přítlakovými válečky a následně přepočítáván jako souřadnice os X a Y.</text:p>
      <text:h text:style-name="Heading_20_3" text:outline-level="3"><text:bookmark-start text:name="__RefHeading___trackpoint_22"/><text:bookmark-start text:name="trackpoint"/>Trackpoint<text:bookmark-end text:name="__RefHeading___trackpoint_22"/><text:bookmark-end text:name="trackpoint"/></text:h>
      <text:p text:style-name="Text_20_body">Malinký joystick umístěný uprostřed klávesnice (používaný primárně v notebookové řadě Thinkpad od Lenova). Jako samotný tedy nemá žádná tlačítka (ty jsou případně umístěny například za touchpadem daného notebooku).</text:p>
      <text:h text:style-name="Heading_20_3" text:outline-level="3"><text:bookmark-start text:name="__RefHeading___touchpad_23"/><text:bookmark-start text:name="touchpad"/>Touchpad<text:bookmark-end text:name="__RefHeading___touchpad_23"/><text:bookmark-end text:name="touchpad"/></text:h>
      <text:p text:style-name="Text_20_body">Jedná se o náhražku myši u notebooků v podobě malého dotykového prostoru umístěného zpravidla před klávesnicí. Touchpady většinou pracují na principu snímání elektrické kapacity prstu nebo kapacity mezi senzory. Kapacitní senzory obvykle leží podél horizontální a vertikální osy touchpadu. Poloha prstu je pak zjištěna ze vzorků kapacity z těchto senzorů (velmi podobné kapacitním dotykovým displayům). Součástí touchpadu bývají tlačítka nahrazující pravé, levé, popřípadě i střední tlačítka myši – kliknutí může být nahrazeno také speciálním typem dotyku („dvojťuknutím“, dotknutím se dvěma prsty atd.) – na touchpadu může také být speciální místo určené např. pro scrolling.</text:p>
      <text:h text:style-name="Heading_20_3" text:outline-level="3"><text:bookmark-start text:name="__RefHeading___dotykove.panely_24"/><text:bookmark-start text:name="dotykove.panely"/>Dotykové panely<text:bookmark-end text:name="__RefHeading___dotykove.panely_24"/><text:bookmark-end text:name="dotykove.panely"/></text:h>
      <text:p text:style-name="Text_20_body"><text:span text:style-name="Strong_20_Emphasis">Rezistivní panel</text:span> – dotykové obrazovky se skládá z několika vrstev, z nichž nejdůležitější jsou dvě tenké elektricky vodivé vrstvy, oddělené úzkou mezerou. Když prst/stylus stlačí místo na vnějším povrchu panelu, dvě kovové vrstvy se v tomto místě spojí: panel se pak chová jako pár napěťových děličů s připojenými výstupy. To vede ke změně v elektrickém proudu, který je registrován jako událost doteku a poslán k řadiči pro zpracování.</text:p>
      <text:p text:style-name="Text_20_body"><text:span text:style-name="Strong_20_Emphasis">Kapacitní panel</text:span> – běžný (nevodivý) displej je doplněn o dvě elektricky vodivé vrstvy oddělené drobnou vzduchovou mezerou. Na ně je neustále přiváděno elektrické napětí. Obě vrstvy fungují jako kondenzátor, který navíc ve svém okolí vytváří slabé elektrické pole. Jakmile k němu přiblížíte prst (nebo libovolnou jinou vodivou věc), povaha elektrického pole se nepatrně změní, stejně jako se nepatrně změní kapacita kondenzátoru. Na to přesně čekají řídící obvody, které neustále sledují kapacitu kondenzátorů v jednotlivých místech displeje. Jakmile se někde kapacita změní, obvod okamžitě pozná, že v daném místě došlo k dotyku.</text:p>
      <text:list text:style-name="List_20_1" text:continue-numbering="false">
        <text:list-item>
          <text:p text:style-name="LastListParagraph_List_20_1_Content_First"> Multitouch – kapacitní panel, který je schopný registrovat více míst dotyku zároveň (např. všech 10 prstů).</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40:28</meta:creation-date>
    <dc:creator>Generated</dc:creator>
    <dc:date>2026-09-05T07::40:28</dc:date>
    <dc:language>en-US</dc:language>
    <meta:editing-cycles>1</meta:editing-cycles>
    <meta:editing-duration>PT0S</meta:editing-duration>
    <dc:title>informatika:maturita:9a</dc:title>
  </office:meta>
</office:document-meta>
</file>