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8a"/><text:bookmark-start text:name="__RefHeading___karty.graficka.zvukova.sitova_1"/><text:bookmark-start text:name="karty.graficka.zvukova.sitova"/>Karty (grafická, zvuková, síťová)<text:bookmark-end text:name="__RefHeading___karty.graficka.zvukova.sitova_1"/><text:bookmark-end text:name="karty.graficka.zvukova.sitova"/></text:h>
      <text:p text:style-name="Text_20_body">Základní rozdělení karet:</text:p>
      <text:p text:style-name="Text_20_body">Karty interní</text:p>
      <text:p text:style-name="Text_20_body">nejsou integrované v žádné komponentě (standalone), ale jsou „uvnitř počítačové bedny“, zapojené do motherboardu většinou pomocí sběrnic:</text:p>
      <text:p text:style-name="Text_20_body">ISA - stará sběrnice, používaná především ve starých strojích IBM. V roce 1993 nahrazená sběrnicí PCI</text:p>
      <text:p text:style-name="Text_20_body">PCI (Peripheral Component Interconnect) - dnes už také zastaralá sběrnice, nicméně pořád ji najdeme na základních deskách. Pracuje s maximální přenosovou rychlostí 130MB/s.</text:p>
      <text:p text:style-name="Text_20_body">AGP - sběrnice speciálně vyvinutá pro připojení pouze grafických karet, protože s příchodem nových GUI a multimédií klasická PCI už nestačila (takže se nejedná o sběrnici, ale spíše o slot, protože do AGP lze zapojit pouze jedno zařízení). Dnes překonaná sběrnicí PCIe.</text:p>
      <text:p text:style-name="Text_20_body">PCIexpress - dnes nejvíce používaný sběrnicový standard, nástupce PCI - rychlostně překonal i čistě grafické rozhraní AGP, takže je používán i grafickými kartami. Rozdíl spočívá v tom, že zatímco PCI funguje paralelně, PCIe funguje sériově a to umožňuje pracovat na o hodně vyšší frekvenci a tudíž se zvyšuje i propustnost. Existuje několik verzí: PCIe 1.1, PCIe 2.0, PCIe 2.1, PCIe 3.0 + na rok 2015 se připravuje PCIe 4.0, která by měla mít jednosměrnou propustnost 32 GB/s.Jednotlivé verze se dále dělí podle rychlosti na x1, x4, x8, x16. Současné motherboardy (14.10.2014 :D) jsou většinou vybaveny několika PCIe x16 sloty, několika PCIe x1/x4/x8 sloty a starým PCI slotem, pro připojení starších komponent, nevyžadujících tak vysokou propustnost.</text:p>
      <text:p text:style-name="Text_20_body">Jaká je výhoda interních karet? Jsou výkonnější, „profesionálnější“, specializovanější, ale zabírají o hodně víc místa než integrované, mají vyšší spotřebu, …</text:p>
      <text:p text:style-name="Text_20_body">Karty externí </text:p>
      <text:p text:style-name="Text_20_body">podobné interním, ale nejsou přímo v bedně připojené přes PCI (nebo obdobnou sběrnici) - místo toho využívají „vnější porty“ - např. USB, Firewire nebo dnes Thunderbolt → tím se značně redukuje možný datový tok(krom Thunderboltu - nejnovější zvládne 20 GB/s) → některým kartám to nemusí vadit (např. průměrné zvukovce), ale externí obdobu nVidiackého Titanu opravdu nenajdete…
Výhody externích karet? Lze je většinou snadno nainstalovat, odinstalovat, přemísťovat z PC na jiný PC. Největší využití mají u přenosných počítačů, kde nemáte možnost přidání interní karty. Když srovnáte interní kartu a externí kartu stejných parametrů, externí je dražší, protože není chráněná bednou a tak musí mít ještě nějaký obal, nejlépe designově zajímavý.</text:p>
      <text:p text:style-name="Text_20_body">Karty integrované</text:p>
      <text:p text:style-name="Text_20_body">jedná se o karty zabudované do jiné komponenty (např. zvuková nebo síťová karta integrovaná do motherboardu, GPU integrované v CPU,…). Výhody? Především úspora místa a energie (hlavně u integrovaných GPU), také finanční úspora pro kupujícího. Nevýhody? Menší výkon a parametry, omezenější možnosti, nelze je vyměnit zvlášť jako interní či externí… Největší využití proto nachází v přenosné elektronice, kde je úspora místa a energie nutná a žádaná (v tomto případě nemusí platit finanční úspora kupujícího :D). Využití u normálních workstationů mají v případě, že uživatel není náročný a integrovaná verze karty mu výkonově stačí - např. zvukovku používá jenom na skypování s 1W repráčky a není audiofil, který potřebuje nejlepší možný signál do zesilovače k 500W dřevěnému audiosystému s neodymiovými měniči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3:49</meta:creation-date>
    <dc:creator>Generated</dc:creator>
    <dc:date>2026-09-05T07::33:49</dc:date>
    <dc:language>en-US</dc:language>
    <meta:editing-cycles>1</meta:editing-cycles>
    <meta:editing-duration>PT0S</meta:editing-duration>
    <dc:title>informatika:maturita:8a</dc:title>
  </office:meta>
</office:document-meta>
</file>