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ka:maturita:7a"/><text:bookmark-start text:name="__RefHeading___pameti.ukladani.dat_1"/><text:bookmark-start text:name="pameti.ukladani.dat"/>Paměti, ukládání dat<text:bookmark-end text:name="__RefHeading___pameti.ukladani.dat_1"/><text:bookmark-end text:name="pameti.ukladani.dat"/></text:h>
      <text:p text:style-name="Text_20_body">Na počítači využíváme několika pamětí - RAM, HDD, flash, optická media, a jiné.</text:p>
      <text:h text:style-name="Heading_20_2" text:outline-level="2"><text:bookmark-start text:name="__RefHeading___deleni.pameti_2"/><text:bookmark-start text:name="deleni.pameti"/>Dělení pamětí<text:bookmark-end text:name="__RefHeading___deleni.pameti_2"/><text:bookmark-end text:name="deleni.pameti"/></text:h>
      <text:list text:style-name="List_20_1" text:continue-numbering="false">
        <text:list-item>
          <text:p text:style-name="List_20_1_Content_First">  <text:span text:style-name="Strong_20_Emphasis">volatilní</text:span> - nestálá, pro uchování informace musí být připojena ke zdroji energie, po odpojení se smaže (RAM)</text:p>
        </text:list-item>
        <text:list-item>
          <text:p text:style-name="List_20_1_Content_Last">  <text:span text:style-name="Strong_20_Emphasis">nevolatilní</text:span> - stálá, napájení je třeba jen pro čtení a zápis, při odpojení se informace uchová (HDD, flash)</text:p>
        </text:list-item>
      </text:list>
      <text:list text:style-name="List_20_1" text:continue-numbering="false">
        <text:list-item>
          <text:p text:style-name="List_20_1_Content_First"> <text:span text:style-name="Strong_20_Emphasis">statická</text:span> - k uchování dat není třeba periodicky obnovovat (SRAM, flash, HDD)</text:p>
        </text:list-item>
        <text:list-item>
          <text:p text:style-name="List_20_1_Content_Last"> <text:span text:style-name="Strong_20_Emphasis">dynamická</text:span> - potřebuje periodickou obnovu(refresh), jelikož náboj v kondenzátoru se postupně vybíjí (DRAM)</text:p>
        </text:list-item>
      </text:list>
      <text:list text:style-name="List_20_1" text:continue-numbering="false">
        <text:list-item>
          <text:p text:style-name="List_20_1_Content_First"> <text:span text:style-name="Strong_20_Emphasis">vnitřní</text:span> - slouží pro uložení strojového kódu procesů a pro data těmito procesy zpracovávaná, procesor k ní má přímý přístup (RAM)</text:p>
        </text:list-item>
        <text:list-item>
          <text:p text:style-name="List_20_1_Content_Last"> <text:span text:style-name="Strong_20_Emphasis">vnější</text:span> - slouží k ukládání informací, nemá k ní přístup procesor, přistupujeme k ní skrze operační systém, data jsou ukládána do souborů podle pravidel souborového systému (HDD, flash)</text:p>
        </text:list-item>
      </text:list>
      <text:h text:style-name="Heading_20_2" text:outline-level="2"><text:bookmark-start text:name="__RefHeading___parametry.pameti_3"/><text:bookmark-start text:name="parametry.pameti"/>Parametry pamětí<text:bookmark-end text:name="__RefHeading___parametry.pameti_3"/><text:bookmark-end text:name="parametry.pameti"/></text:h>
      <text:p text:style-name="Text_20_body"><text:span text:style-name="Strong_20_Emphasis">Kapacita</text:span> - množství informací, které lze do paměti uložit (v  závislosti na médiu MB, GB, TB)</text:p>
      <text:p text:style-name="Text_20_body"><text:span text:style-name="Strong_20_Emphasis">Přístupová doba</text:span> - doba, kterou je nutné čekat od zadání požadavku, než paměť zpřístupní požadovanou informaci (nejčastěji ms)</text:p>
      <text:p text:style-name="Text_20_body"><text:span text:style-name="Strong_20_Emphasis">Rychlost čtení/zápisu</text:span> - množství dat, které lze z paměti přečíst (do ní zapsat) za jednotku času (nejčastěji MB/S)</text:p>
      <text:h text:style-name="Heading_20_2" text:outline-level="2"><text:bookmark-start text:name="__RefHeading___druhy.pameti_4"/><text:bookmark-start text:name="druhy.pameti"/>Druhy pamětí<text:bookmark-end text:name="__RefHeading___druhy.pameti_4"/><text:bookmark-end text:name="druhy.pameti"/></text:h>
      <text:p text:style-name="Text_20_body">Paměti můžeme dělit podle jejich technologie uchování dat (média), nebo podle toho, jakou práci s daty umožňují. </text:p>
      <text:h text:style-name="Heading_20_3" text:outline-level="3"><text:bookmark-start text:name="__RefHeading___podle.funkce.a.principu_5"/><text:bookmark-start text:name="podle.funkce.a.principu"/>Podle funkce a principu<text:bookmark-end text:name="__RefHeading___podle.funkce.a.principu_5"/><text:bookmark-end text:name="podle.funkce.a.principu"/></text:h>
      <text:p text:style-name="Text_20_body"><text:span text:style-name="Strong_20_Emphasis">ROM</text:span> - Z anglického read only - nemožnost zápisu, malá, rychlá, např. BIOS</text:p>
      <text:p text:style-name="Text_20_body"><text:span text:style-name="Strong_20_Emphasis">DRAM</text:span> - Dynamic random-access memory - paměť s libovolným přístupem - všechny paměťová místa jsou
zpřístupnněné za stejnou dobu. Paměti DRAM jsou tvořeny polovodiči, přístupová doba i čtení je velmi
rychlé. V počítači se využívá pro ukládání aktuálních dat procesů.</text:p>
      <text:p text:style-name="Text_20_body"><text:span text:style-name="Strong_20_Emphasis">SRAM</text:span> - Static random-access memory - podobná jako DRAM, ale nevyžaduje obnovování. Úložiště přímo na procesoru pro ukládání dat, která jsou opakovaně používány, protože se z nich data dají načíst rychleji. Např. informace o OS.</text:p>
      <text:p text:style-name="Text_20_body"><text:span text:style-name="Strong_20_Emphasis">Cache</text:span> - Vyrovnávací paměť, mezi „rychlým“ a „pomalým“ médiem, jenž má za úkol vyrovnat rychlost
přístupu k informacím. Například operační paměť X procesor, HDD X internet. Dělí se na softwarovou a hardwarovou.</text:p>
      <text:h text:style-name="Heading_20_3" text:outline-level="3"><text:bookmark-start text:name="__RefHeading___podle.technologie_6"/><text:bookmark-start text:name="podle.technologie"/>Podle technologie<text:bookmark-end text:name="__RefHeading___podle.technologie_6"/><text:bookmark-end text:name="podle.technologie"/></text:h>
      <text:h text:style-name="Heading_20_4" text:outline-level="4"><text:bookmark-start text:name="__RefHeading___hard.disk.drive_7"/><text:bookmark-start text:name="hard.disk.drive"/>Hard Disk Drive<text:bookmark-end text:name="__RefHeading___hard.disk.drive_7"/><text:bookmark-end text:name="hard.disk.drive"/></text:h>
      <text:p text:style-name="Text_20_body">Zařízení, které se používá k uchování většího množství dat, funguje na principu magnetické indukce. Nejlepší poměr cena/kapacita, díky principu funkce vyšší spotřeba a větší náchylnost na poškození. Přístupová rychlost a čtení/zápis je mnohem pomalejší než u RAM.</text:p>
      <text:p text:style-name="Text_20_body"><text:span text:style-name="Strong_20_Emphasis">Princip uložení dat</text:span>
Pomocí zmagnetizování míst na magneticky měkkém materiálu pomocí cívky a el. proudu dochází k záznamu. Čtení probíhá pomocí hlavy, ve které se při pohybu nad magnetickými poli indukuje el. proud. </text:p>
      <text:p text:style-name="Text_20_body"><text:span text:style-name="Strong_20_Emphasis">Parametry</text:span></text:p>
      <text:p text:style-name="Text_20_body">kapacita - dnes již v řádech TB
velikost vyrovnávací paměti (viz Cache) - obvykle 32, 64MB
rychlost otáčení ploten- 5400, 7200, nebo např. 10 000 otáček za minutu
přístupová doba - v řádech milisekund</text:p>
      <text:p text:style-name="Text_20_body"><text:span text:style-name="Strong_20_Emphasis">rozhraní</text:span></text:p>
      <text:p text:style-name="Text_20_body">ATA/IDE - dříve, (maximální teoretická rychlost 133MB/s, v praxi zhruba poloviční)</text:p>
      <text:p text:style-name="Text_20_body">Sériové ATA (SATA) - vyšší rychlost, možnost připojování disků za chodu systému (Hot Swap), menší kabely (nezavazí ve skříni)</text:p>
      <text:p text:style-name="Text_20_body">SCSI - na jeden kabel možné připojit více periferií, používán u serverů, apod.</text:p>
      <text:p text:style-name="Text_20_body">PCI express</text:p>
      <text:h text:style-name="Heading_20_4" text:outline-level="4"><text:bookmark-start text:name="__RefHeading___opticka.media_8"/><text:bookmark-start text:name="opticka.media"/>Optická media<text:bookmark-end text:name="__RefHeading___opticka.media_8"/><text:bookmark-end text:name="opticka.media"/></text:h>
      <text:p text:style-name="Text_20_body">Disky, na něž se zaznamenávají binární data ve formě prohlubní a výstupků (1,0), data se zaznamenávají do spirály, ukládají se na disk pomocí laseru, nebo lisu. Čtení - stopa dat osvětlena laserovou diodou v optické mechanice, kde se disk točí (rychlost záleží na vzdálenosti od průměrů), čtení probíhá od středu k okraji. Struktura na disku deformuje odražené světlo laseru, proto se optické disky jeví duhově.</text:p>
      <text:p text:style-name="Text_20_body">Data jsou zaznamenána ve formě pitů (díry) a landů (stupně), ty jsou kryty zeshora ochrannou vrstvou (hliník, zlato stříbro), z druhé strany jsou kryty polykarbonátem. Optický disk podporuje vždy jeden ze tří typů záznamů - ROM (pouze čtení), R (recordable - nahratelné), RW (rewritable - přepisovatelné). </text:p>
      <text:p text:style-name="Text_20_body"><text:span text:style-name="Strong_20_Emphasis">Nejznámější typy optických disků:</text:span></text:p>
      <text:p text:style-name="Text_20_body">CD - kompaktní disk - 0,7-0,9GB</text:p>
      <text:p text:style-name="Text_20_body">DVD - Digital Versatile Disc - 4,7-17GB</text:p>
      <text:p text:style-name="Text_20_body">BD - Blue Ray disc - 25-128GB</text:p>
      <text:h text:style-name="Heading_20_4" text:outline-level="4"><text:bookmark-start text:name="__RefHeading___flash.pamet_9"/><text:bookmark-start text:name="flash.pamet"/>Flash Paměť<text:bookmark-end text:name="__RefHeading___flash.pamet_9"/><text:bookmark-end text:name="flash.pamet"/></text:h>
      <text:p text:style-name="Text_20_body">stálá, elektricky programovatelná (přepisovatelná) paměť s libovolným přístupem (viz RAM). Paměť je organizována po blocích, které na sobě nejsou závislé (lze změnit obsah jednoho bloku, zatímco data na ostatních jsou zachovány). Také se používá jako paměť ROM pro uložení firmware (jednoduchá možnost aktualizace)</text:p>
      <text:p text:style-name="Text_20_body"><text:span text:style-name="Strong_20_Emphasis">Princip</text:span> - data jsou ukládána v poli unipolárních tranzistorů s plovoucími hradly, každé ukládá obvykle 1 bit(SLC) nebo 3 a více (MLC). Jedno hradlo slouží k ovládání (CG - control gate), druhé je plovoucí (FG - floating gate) a je izolováno od okolí vrstvou oxidu, tím pádem z něj elektrony nemůžou pryč. Tím je uložena informace tyto paměti se používají u flash disků, paměťových karet (CF, SD, SDHC,…) a také u disků SSD.</text:p>
      <text:h text:style-name="Heading_20_5" text:outline-level="5"><text:bookmark-start text:name="__RefHeading___ssd.disk_10"/><text:bookmark-start text:name="ssd.disk"/>SSD Disk<text:bookmark-end text:name="__RefHeading___ssd.disk_10"/><text:bookmark-end text:name="ssd.disk"/></text:h>
      <text:p text:style-name="Text_20_body">Z anglického Solid state drive - narozdíl od HDD neobsahuje žádné pohyblivé části, vše funguje na principu polovodičů, používají stejná rozhraní jako běžné HDD, mají ale nižší spotřebu, vyšší rychlost. Nevýhodou je vyšší cena a o trochu nižší životnost. Využívají se např. k uložení OS nebo programů, ke kterým chceme mít rychlejší přístup.</text:p>
      <text:h text:style-name="Heading_20_2" text:outline-level="2"><text:bookmark-start text:name="__RefHeading___usb.mass.storage_11"/><text:bookmark-start text:name="usb.mass.storage"/>USB Mass Storage<text:bookmark-end text:name="__RefHeading___usb.mass.storage_11"/><text:bookmark-end text:name="usb.mass.storage"/></text:h>
      <text:p text:style-name="Text_20_body">Protokol používaný pro komunikace pomocí USB (univerzální sériová sběrnice). V dnešní době standartizovaný protokol, široké využití - ext. pevné disky, USB Flash disky, vstupní i výstupní zařízení. Sběrnice USB také podporuje technologii <text:span text:style-name="Strong_20_Emphasis">Plug&amp;Play</text:span> - není třeba počítač nijak konfigurovat, či restartovat pro připojení nového zařízení.</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7::26:25</meta:creation-date>
    <dc:creator>Generated</dc:creator>
    <dc:date>2026-09-05T07::26:25</dc:date>
    <dc:language>en-US</dc:language>
    <meta:editing-cycles>1</meta:editing-cycles>
    <meta:editing-duration>PT0S</meta:editing-duration>
    <dc:title>informatika:maturita:7a</dc:title>
  </office:meta>
</office:document-meta>
</file>