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4e4d7d2491107d60ce5ec8a72afb0b.png"/>
  <manifest:file-entry manifest:media-type="image/png" manifest:full-path="Pictures/88fba33ef668dace6b548efdd600f8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maturita:5b"/><text:bookmark-start text:name="__RefHeading___microsoft.windows_1"/><text:bookmark-start text:name="microsoft.windows"/>Microsoft Windows<text:bookmark-end text:name="__RefHeading___microsoft.windows_1"/><text:bookmark-end text:name="microsoft.windows"/></text:h>
      <text:p text:style-name="Text_20_body">Windows je označení pro několik komerčních operačních systémů od americké společnosti Microsoft (založili Bill Gates a Paul Allen). Všechny verze disponují grafickým uživatelským rozhraním.</text:p>
      <text:h text:style-name="Heading_20_2" text:outline-level="2"><text:bookmark-start text:name="__RefHeading___historie_2"/><text:bookmark-start text:name="historie"/>Historie<text:bookmark-end text:name="__RefHeading___historie_2"/><text:bookmark-end text:name="historie"/></text:h>
      <text:h text:style-name="Heading_20_3" text:outline-level="3"><text:bookmark-start text:name="__RefHeading___windows.pro.dos.disk.operating.system_3"/><text:bookmark-start text:name="windows.pro.dos.disk.operating.system"/>Windows pro DOS (Disk Operating System)<text:bookmark-end text:name="__RefHeading___windows.pro.dos.disk.operating.system_3"/><text:bookmark-end text:name="windows.pro.dos.disk.operating.system"/></text:h>
      <text:p text:style-name="Text_20_body">Jedná se o skupinu prvotních OS od Microsoftu. Běžely jako program pod čistě textovým 16bitovým systémem DOS. Zároveň DOS využívaly pro své I/O operace (hlavně pro přístup k souborovému systému).</text:p>
      <text:h text:style-name="Heading_20_4" text:outline-level="4"><text:bookmark-start text:name="__RefHeading___ms-dos_4"/><text:bookmark-start text:name="ms-dos"/>MS-DOS<text:bookmark-end text:name="__RefHeading___ms-dos_4"/><text:bookmark-end text:name="ms-dos"/></text:h>
      <text:p text:style-name="Text_20_body">Historicky prvním operačním systémem od Microsoftu byl MS-DOS, vytvořený roku 1981. Později (1985) byl vydán Windows 1.0 – GUI nástavba nad MS-DOS. Na Windows 1.0 o 2 roky později navázal Windows 2.0, který přidal například možnost překrývání spuštěných oken.</text:p>
      <text:p text:style-name="Text_20_body"><draw:frame draw:style-name="mediacenter" draw:name=" Windows 2.0 Legend" text:anchor-type="paragraph" draw:z-index="0" svg:width="10.583333333333cm"><draw:text-box><text:p text:style-name="legendcenter"><draw:frame draw:style-name="mediacenter" draw:name=" Windows 2.0" text:anchor-type="paragraph" draw:z-index="0" svg:width="10.583333333333cm" svg:height="7.9375cm"><draw:image xlink:href="Pictures/5c4e4d7d2491107d60ce5ec8a72afb0b.png" xlink:type="simple" xlink:show="embed" xlink:actuate="onLoad"/></draw:frame> Windows 2.0</text:p></draw:text-box></draw:frame></text:p>
      <text:h text:style-name="Heading_20_4" text:outline-level="4"><text:bookmark-start text:name="__RefHeading___windows.3.0.a.3.1_5"/><text:bookmark-start text:name="windows.3.0.a.3.1"/>Windows 3.0 a 3.1<text:bookmark-end text:name="__RefHeading___windows.3.0.a.3.1_5"/><text:bookmark-end text:name="windows.3.0.a.3.1"/></text:h>
      <text:p text:style-name="Text_20_body">První komerčně úspěšné verze Windows, vyvinuté v letech 1990 a 1992 (komerčnímu úspěchu vděčí hlavně předinstalováváním na nová PC). Částečně již podporovaly až 32bitové ovladače, které k hardwaru dokonce nepřistupovaly přes DOS. Rovněž se objevuje lepší grafický design díky virtuální paměti a virtuálním ovladačům, což umožnilo sdílení zařízení mezi okny DOS, správce souborů a chráněný režim (zajišťuje, že jádro systému má neustále plnou kontrolu nad počítačem).</text:p>
      <text:p text:style-name="Text_20_body">Rozšiřující verze 3.11 pak přidala síťovou podporu. Stálá vazba na DOS a jeho 16bitový charakter postupně nutily uživatele přejít na novější řadu Windows NT.</text:p>
      <text:p text:style-name="Text_20_body"><draw:frame draw:style-name="mediacenter" draw:name=" Windows 3.0 Legend" text:anchor-type="paragraph" draw:z-index="0" svg:width="10.583333333333cm"><draw:text-box><text:p text:style-name="legendcenter"><draw:frame draw:style-name="mediacenter" draw:name=" Windows 3.0" text:anchor-type="paragraph" draw:z-index="1" svg:width="10.583333333333cm" svg:height="7.9375cm"><draw:image xlink:href="Pictures/88fba33ef668dace6b548efdd600f807.png" xlink:type="simple" xlink:show="embed" xlink:actuate="onLoad"/></draw:frame> Windows 3.0</text:p></draw:text-box></draw:frame></text:p>
      <text:h text:style-name="Heading_20_3" text:outline-level="3"><text:bookmark-start text:name="__RefHeading___windows.nt.new.technology_6"/><text:bookmark-start text:name="windows.nt.new.technology"/>Windows NT (New Technology)<text:bookmark-end text:name="__RefHeading___windows.nt.new.technology_6"/><text:bookmark-end text:name="windows.nt.new.technology"/></text:h>
      <text:p text:style-name="Text_20_body">Nová, náročnější (prvně spíše pro servery) řada OS Windows, která již není vázaná na DOS a snaží se využít 32bitový (nyní 64bitový) charakter nových procesorů (od procesoru Intel 80386). Odstraňuje koncepční nedostatky řady DOS a dále rozvijí její funkce.</text:p>
      <text:p text:style-name="Text_20_body">Řada začíná verzí Windows NT 3.1 (1993), poté pokračuje například verzemi Windows NT 4.0 (1996) a Windows 2000.</text:p>
      <text:h text:style-name="Heading_20_4" text:outline-level="4"><text:bookmark-start text:name="__RefHeading___windows.xp.a.pozdejsi_7"/><text:bookmark-start text:name="windows.xp.a.pozdejsi"/>Windows XP a pozdější<text:bookmark-end text:name="__RefHeading___windows.xp.a.pozdejsi_7"/><text:bookmark-end text:name="windows.xp.a.pozdejsi"/></text:h>
      <text:p text:style-name="Text_20_body">Windows XP (2001) přinesl řadu uživatelsky mířených změn. Důležitý je počátek uživatelské customizace grafického rozhraní, dále pak podpora x64 a čistě multimediální charakter, podporující práci s Internetem, videem i hudbou.</text:p>
      <text:p text:style-name="Text_20_body">Pozdější verze více méně pokračují v tomto trendu: Windows Vista (2007), Windows 7 (2009), Windows 8.0 a 8.1 (2012 a 2013), Windows 10 (2015).</text:p>
      <text:h text:style-name="Heading_20_2" text:outline-level="2"><text:bookmark-start text:name="__RefHeading___vlastnosti_8"/><text:bookmark-start text:name="vlastnosti"/>Vlastnosti<text:bookmark-end text:name="__RefHeading___vlastnosti_8"/><text:bookmark-end text:name="vlastnosti"/></text:h>
      <text:h text:style-name="Heading_20_3" text:outline-level="3"><text:bookmark-start text:name="__RefHeading___viceuzivatelsky.pristup_9"/><text:bookmark-start text:name="viceuzivatelsky.pristup"/>Víceuživatelský přístup<text:bookmark-end text:name="__RefHeading___viceuzivatelsky.pristup_9"/><text:bookmark-end text:name="viceuzivatelsky.pristup"/></text:h>
      <text:p text:style-name="Text_20_body">Obě řady umožňují definovat v systému uživatele (každý má vlastní profil). Řada NT poté také přidala možnost definovat oprávnění v rámci souborového systému NTFS a simultánní uživatelský přístup (pouze pro serverové verze) spolu se systémem vzdálené plochy.</text:p>
      <text:h text:style-name="Heading_20_3" text:outline-level="3"><text:bookmark-start text:name="__RefHeading___multitasking_10"/><text:bookmark-start text:name="multitasking"/>Multitasking<text:bookmark-end text:name="__RefHeading___multitasking_10"/><text:bookmark-end text:name="multitasking"/></text:h>
      <text:p text:style-name="Text_20_body">V jádře systémů DOS ještě kooperativní – aplikace se musely vzdát procesoru samy. Od řady NT však Windows podporuje multitasking preemptivní, kdy jádro nikdy neztrácí kontrolu nad počítačem a dokáže násilně ukončit libovolnou úlohu přeruš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34:58</meta:creation-date>
    <dc:creator>Generated</dc:creator>
    <dc:date>2026-09-05T06::34:58</dc:date>
    <dc:language>en-US</dc:language>
    <meta:editing-cycles>1</meta:editing-cycles>
    <meta:editing-duration>PT0S</meta:editing-duration>
    <dc:title>informatika:maturita:5b</dc:title>
  </office:meta>
</office:document-meta>
</file>